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/>
    </style:style>
    <style:style style:name="P47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weight="bold" style:font-weight-asian="bold"/>
    </style:style>
    <style:style style:name="P54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weight="bold" style:font-weight-asian="bold"/>
    </style:style>
    <style:style style:name="P57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43" style:family="text">
      <style:text-properties style:font-name="Arial" style:font-name-complex="Arial" fo:font-weight="bold" style:font-weight-asian="bold"/>
    </style:style>
    <style:style style:name="P60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45" style:family="text">
      <style:text-properties style:font-name="Arial" style:font-name-complex="Arial" fo:font-weight="bold" style:font-weight-asian="bold"/>
    </style:style>
    <style:style style:name="P63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7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68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72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T55" style:family="text">
      <style:text-properties style:font-name="Arial" style:font-name-complex="Arial"/>
    </style:style>
    <style:style style:name="P74" style:family="paragraph" style:parent-style-name="Normal">
      <style:paragraph-properties/>
    </style:style>
    <style:style style:name="T56" style:family="text">
      <style:text-properties style:font-name="Arial" style:font-name-complex="Arial"/>
    </style:style>
    <style:style style:name="P75" style:family="paragraph" style:parent-style-name="Normal">
      <style:paragraph-properties/>
    </style:style>
    <style:style style:name="T57" style:family="text">
      <style:text-properties style:font-name="Arial" style:font-name-complex="Arial"/>
    </style:style>
    <style:style style:name="P76" style:family="paragraph" style:parent-style-name="Normal">
      <style:paragraph-properties/>
    </style:style>
    <style:style style:name="T58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T59" style:family="text">
      <style:text-properties style:font-name="Arial" style:font-name-complex="Arial"/>
    </style:style>
    <style:style style:name="P78" style:family="paragraph" style:parent-style-name="Normal">
      <style:paragraph-properties/>
    </style:style>
    <style:style style:name="T60" style:family="text">
      <style:text-properties style:font-name="Arial" style:font-name-complex="Arial"/>
    </style:style>
    <style:style style:name="P79" style:family="paragraph" style:parent-style-name="Normal">
      <style:paragraph-properties/>
    </style:style>
    <style:style style:name="T61" style:family="text">
      <style:text-properties style:font-name="Arial" style:font-name-complex="Arial"/>
    </style:style>
    <style:style style:name="P80" style:family="paragraph" style:parent-style-name="Normal">
      <style:paragraph-properties/>
    </style:style>
    <style:style style:name="T62" style:family="text">
      <style:text-properties style:font-name="Arial" style:font-name-complex="Arial"/>
    </style:style>
    <style:style style:name="P81" style:family="paragraph" style:parent-style-name="Normal">
      <style:paragraph-properties/>
    </style:style>
    <style:style style:name="T63" style:family="text">
      <style:text-properties style:font-name="Arial" style:font-name-complex="Arial"/>
    </style:style>
    <style:style style:name="P82" style:family="paragraph" style:parent-style-name="Normal">
      <style:paragraph-properties/>
    </style:style>
    <style:style style:name="T64" style:family="text">
      <style:text-properties style:font-name="Arial" style:font-name-complex="Arial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both"/>
    </style:style>
    <style:style style:name="T65" style:family="text">
      <style:text-properties style:font-name="Arial" style:font-name-complex="Arial" fo:font-weight="bold" style:font-weight-asian="bold"/>
    </style:style>
    <style:style style:name="P85" style:family="paragraph" style:parent-style-name="Normal">
      <style:paragraph-properties/>
    </style:style>
    <style:style style:name="T66" style:family="text">
      <style:text-properties style:font-name="Arial" style:font-name-complex="Arial"/>
    </style:style>
    <style:style style:name="P86" style:family="paragraph" style:parent-style-name="Normal">
      <style:paragraph-properties/>
    </style:style>
    <style:style style:name="P87" style:family="paragraph" style:parent-style-name="Normal">
      <style:paragraph-properties fo:text-align="both"/>
    </style:style>
    <style:style style:name="T67" style:family="text">
      <style:text-properties style:font-name="Arial" style:font-name-complex="Arial" fo:font-weight="bold" style:font-weight-asian="bold"/>
    </style:style>
    <style:style style:name="P88" style:family="paragraph" style:parent-style-name="Normal">
      <style:paragraph-properties/>
    </style:style>
    <style:style style:name="T68" style:family="text">
      <style:text-properties style:font-name="Arial" style:font-name-complex="Arial"/>
    </style:style>
    <style:style style:name="P89" style:family="paragraph" style:parent-style-name="Normal">
      <style:paragraph-properties/>
    </style:style>
    <style:style style:name="P90" style:family="paragraph" style:parent-style-name="Normal">
      <style:paragraph-properties fo:text-align="center"/>
    </style:style>
    <style:style style:name="T69" style:family="text">
      <style:text-properties style:font-name="Arial" style:font-name-complex="Arial" fo:font-style="italic" style:font-style-asian="italic" style:font-style-complex="italic"/>
    </style:style>
    <style:style style:name="P91" style:family="paragraph" style:parent-style-name="Normal">
      <style:paragraph-properties/>
    </style:style>
    <style:style style:name="P92" style:family="paragraph" style:parent-style-name="Normal">
      <style:paragraph-properties fo:text-align="center"/>
    </style:style>
    <style:style style:name="T7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3" style:family="paragraph" style:parent-style-name="Normal">
      <style:paragraph-properties/>
    </style:style>
    <style:style style:name="P94" style:family="paragraph" style:parent-style-name="Normal">
      <style:paragraph-properties fo:text-align="center"/>
    </style:style>
    <style:style style:name="T71" style:family="text">
      <style:text-properties style:font-name="Arial" style:font-name-complex="Arial" fo:font-style="italic" style:font-style-asian="italic" style:font-style-complex="italic"/>
    </style:style>
    <style:style style:name="P95" style:family="paragraph" style:parent-style-name="Normal">
      <style:paragraph-properties/>
    </style:style>
    <style:style style:name="P96" style:family="paragraph" style:parent-style-name="Normal">
      <style:paragraph-properties fo:text-align="center"/>
    </style:style>
    <style:style style:name="T7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7" style:family="paragraph" style:parent-style-name="Normal">
      <style:paragraph-properties/>
    </style:style>
    <style:style style:name="P98" style:family="paragraph" style:parent-style-name="Normal">
      <style:paragraph-properties fo:text-align="center"/>
    </style:style>
    <style:style style:name="T73" style:family="text">
      <style:text-properties style:font-name="Arial" style:font-name-complex="Arial" fo:font-style="italic" style:font-style-asian="italic" style:font-style-complex="italic"/>
    </style:style>
    <style:style style:name="P99" style:family="paragraph" style:parent-style-name="Normal">
      <style:paragraph-properties/>
    </style:style>
    <style:style style:name="P100" style:family="paragraph" style:parent-style-name="Normal">
      <style:paragraph-properties fo:text-align="both"/>
    </style:style>
    <style:style style:name="T74" style:family="text">
      <style:text-properties style:font-name="Arial" style:font-name-complex="Arial" fo:font-style="italic" style:font-style-asian="italic" style:font-style-complex="italic"/>
    </style:style>
    <style:style style:name="P101" style:family="paragraph" style:parent-style-name="Normal">
      <style:paragraph-properties/>
    </style:style>
    <style:style style:name="P102" style:family="paragraph" style:parent-style-name="Normal">
      <style:paragraph-properties fo:text-align="center"/>
    </style:style>
    <style:style style:name="T7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03" style:family="paragraph" style:parent-style-name="Normal">
      <style:paragraph-properties/>
    </style:style>
    <style:style style:name="P104" style:family="paragraph" style:parent-style-name="Normal">
      <style:paragraph-properties fo:text-align="center"/>
    </style:style>
    <style:style style:name="T76" style:family="text">
      <style:text-properties style:font-name="Arial" style:font-name-complex="Arial" fo:font-style="italic" style:font-style-asian="italic" style:font-style-complex="italic"/>
    </style:style>
    <style:style style:name="P10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a4d36" style:family="table">
      <style:table-properties style:rel-width="100" table:align="center"/>
    </style:style>
    <style:style style:name="aa4d36.0" style:family="table-column">
      <style:table-column-properties style:column-width="9.70cm"/>
    </style:style>
    <style:style style:name="aa4d36.1" style:family="table-column">
      <style:table-column-properties style:column-width="7.94cm"/>
    </style:style>
    <style:style style:name="700ddf" style:family="table">
      <style:table-properties style:rel-width="100" table:align="center"/>
    </style:style>
    <style:style style:name="700ddf.0" style:family="table-column">
      <style:table-column-properties style:column-width="17.64cm"/>
    </style:style>
    <style:style style:name="6bc6fc" style:family="table">
      <style:table-properties style:rel-width="100" table:align="center"/>
    </style:style>
    <style:style style:name="6bc6fc.0" style:family="table-column">
      <style:table-column-properties style:column-width="11.47cm"/>
    </style:style>
    <style:style style:name="6bc6f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a4d36" table:style-name="aa4d36">
          <table:table-column table:style-name="aa4d36.0"/>
          <table:table-column table:style-name="aa4d36.1"/>
          <table:table-row>
            <table:table-cell office:value-type="string">
              <text:p text:style-name="IM1"><draw:frame draw:style-name="fr1" draw:name="6c506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00ddf" table:style-name="700ddf">
          <table:table-column table:style-name="700dd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6</text:span></text:p>
        <text:p text:style-name="P3_InstBodyJustified"><text:span text:style-name="T3">Ano 1996 · Data 25/03/1996 · Status ALTERADA</text:span></text:p>
        <text:p text:style-name="P4_InstBodyJustified"><text:span text:style-name="T4">Ementa: DISPÕE SOBRE A REMUNERAÇÃO DOS VEREADORES E A VERBA DE REPRESENTAÇÃO DO PRESIDENTE DA CÂMARA.</text:span></text:p>
        <text:p text:style-name="P5_InstBodyJustified"><text:span text:style-name="T5">RESOLUÇÃO Nº 2, DE 25 DE MARÇO DE 1996</text:span></text:p>
        <text:p text:style-name="P6_InstBodyJustified"><text:span text:style-name="T6">(DISPÕE SOBRE A REMUNERAÇÃO DOS VEREADORES E A VERBA DE REPRESENTAÇÃO DO PRESIDENTE DA CÂMAR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6, que se refere ao processo nº 035 de 1996, a saber:</text:span></text:p>
        <text:p text:style-name="P14"><text:span text:style-name="T11">FAÇO SABER QUE A CÂMARA MUNICIPAL DE VOTUPORANGA APROVOU E EU, NOS TERMOS DO ARTIGO 18 IV DA LEI ORGÂNICA DO MUNICÍPIO, SANCIONO E PROMULGO A SEGUINTE RESOLUÇÃO:</text:span></text:p>
        <text:p text:style-name="P16"><text:span text:style-name="T12">Art. 1º</text:span><text:span text:style-name="T13"><text:s/>A remuneração mensal do Vereador para o período de 1º de janeiro de 1997 a 31 de dezembro do ano 2000, será o equivalente a 10 (dez) pisos salariais dos servidores municipais, pagos da seguinte forma:</text:span></text:p>
        <text:p text:style-name="P19"><text:span text:style-name="T14">I – PARTE FIXA – correspondente a 50% (cinquenta por cento) da remuneração;</text:span></text:p>
        <text:p text:style-name="P21"><text:span text:style-name="T15">II – PARTE VARIÁVEL - correspondente a 50% (cinquenta por cento), compondo-se de parcelas iguais ao número de sessões ordinárias previstas regimentalmente.</text:span></text:p>
        <text:p text:style-name="P23"><text:span text:style-name="T16">§ 1º<text:s/></text:span><text:span text:style-name="T17">Cada uma das parcelas que compõem a parte variável da remuneração, será devida ao Vereador por sessão ordinária a que efetivamente comparecer ou sua falta for justificada regimentalmente.</text:span></text:p>
        <text:p text:style-name="P26"><text:span text:style-name="T18">§ 2º</text:span><text:span text:style-name="T19"><text:s/>Não prejudicarão o pagamento das parcelas componentes da parte variável da remuneração, a não realização da sessão por falta de quórum, relativamente aos Vereadores presentes e o recesso parlamentar.</text:span></text:p>
        <text:p text:style-name="P29"><text:span text:style-name="T20">Art. 1º</text:span><text:span text:style-name="T21"><text:s/>A remuneração mensal do Vereador para o período de 1º de janeiro de 1997 a 31 de dezembro do ano 2000, será o equivalente a 06 (seis) pisos salariais dos servidores municipais, pagos da seguinte forma:</text:span><text:a xlink:type="simple" xlink:href="http://www.leinasnuvens.com.br/legislacao/SP/votuporanga/resolucao/1996/junho/1096.php">(Redação dada pela Resolução nº 10/96, de 24.06.1996)</text:a></text:p>
        <text:p text:style-name="P32"><text:span text:style-name="T22">I – PARTE FIXA – correspondente a 50% (cinquenta por cento) da remuneração</text:span><text:span text:style-name="T23">;</text:span><text:a xlink:type="simple" xlink:href="http://www.leinasnuvens.com.br/legislacao/SP/votuporanga/resolucao/1996/junho/1096.php">(Redação dada pela Resolução nº 10/96, de 24.06.1996)</text:a></text:p>
        <text:p text:style-name="P35"><text:span text:style-name="T24">II – PARTE VARIÁVEL – correspondente a 50% (cinquenta por cento), compondo-se de parcelas iguais ao número de sessões ordinárias previstas r</text:span><text:span text:style-name="T25">e</text:span><text:span text:style-name="T26">gimentalmente.</text:span><text:a xlink:type="simple" xlink:href="http://www.leinasnuvens.com.br/legislacao/SP/votuporanga/resolucao/1996/junho/1096.php">(Redação dada pela Resolução nº 10/96, de 24.06.1996)</text:a></text:p>
        <text:p text:style-name="P39"><text:span text:style-name="T27">§ 1º</text:span><text:span text:style-name="T28"><text:s/>Cada uma das parcelas que compõem a parte variável da r</text:span><text:span text:style-name="T29">e</text:span><text:span text:style-name="T30">muneração</text:span><text:span text:style-name="T31">,<text:s/></text:span><text:span text:style-name="T32">será devida ao Vereador por sessão ordinária a que efetivamente comparecer ou sua falta for justificada regimentalmente.</text:span><text:a xlink:type="simple" xlink:href="http://www.leinasnuvens.com.br/legislacao/SP/votuporanga/resolucao/1996/junho/1096.php">(Redação dada pela Resolução nº 10/96, de 24.06.1996)</text:a></text:p>
        <text:p text:style-name="P46"><text:span text:style-name="T33">§ 2º</text:span><text:span text:style-name="T34"><text:s/>Não prejudicarão o pagamento das parcelas componentes da part</text:span><text:span text:style-name="T35">e<text:s/></text:span><text:span text:style-name="T36">variável da remuneração, a não realização da sessão por falta de quórum</text:span><text:span text:style-name="T37">,<text:s/></text:span><text:span text:style-name="T38">relativamente aos Vereadores presentes e o recesso parlamentar.</text:span><text:a xlink:type="simple" xlink:href="http://www.leinasnuvens.com.br/legislacao/SP/votuporanga/resolucao/1996/junho/1096.php">(Redação dada pela Resolução nº 10/96, de 24.06.1996)</text:a></text:p>
        <text:p text:style-name="P53"><text:span text:style-name="T39">Art. 2º</text:span><text:span text:style-name="T40"><text:s/>Por sessão extraordinária até o máximo de quatro mês, os Vereadores receberão 50% (cinquenta por cento) do valor correspondente a uma das parcelas de que trata o inciso II do artigo anterior.</text:span></text:p>
        <text:p text:style-name="P56"><text:span text:style-name="T41">Parágrafo único</text:span><text:span text:style-name="T42">. Em nenhuma hipótese será remunerada mais de uma sessão extraordinária por dia, qualquer que seja sua natureza.</text:span></text:p>
        <text:p text:style-name="P59"><text:span text:style-name="T43">Art. 3º<text:s/></text:span><text:span text:style-name="T44">As sessões não serão remuneradas.</text:span></text:p>
        <text:p text:style-name="P62"><text:span text:style-name="T45">Art. 4º</text:span><text:span text:style-name="T46"><text:s/>Será pago ao Presidente da Câmara, Verba de Representação mensal, equivalente a 10 pisos salariais dos servidores municipais.</text:span></text:p>
        <text:p text:style-name="P65"><text:span text:style-name="T47">Art. 4°</text:span><text:span text:style-name="T48"><text:s/>Será pago ao Pr</text:span><text:span text:style-name="T49">e</text:span><text:span text:style-name="T50">sidente da Câmara, Verba de Representação mensal</text:span><text:span text:style-name="T51">,<text:s/></text:span><text:span text:style-name="T52">equival</text:span><text:span text:style-name="T53">e</text:span><text:span text:style-name="T54">nt</text:span><text:span text:style-name="T55">e<text:s/></text:span><text:span text:style-name="T56">a 06 (</text:span><text:span text:style-name="T57">s</text:span><text:span text:style-name="T58">e</text:span><text:span text:style-name="T59">is) p</text:span><text:span text:style-name="T60">i</text:span><text:span text:style-name="T61">sos<text:s/></text:span><text:span text:style-name="T62">salariais<text:s/></text:span><text:span text:style-name="T63">d</text:span><text:span text:style-name="T64">os servidores municipais.</text:span><text:a xlink:type="simple" xlink:href="http://www.leinasnuvens.com.br/legislacao/SP/votuporanga/resolucao/1996/junho/1096.php">(Redação dada pela Resolução nº 10/96, de 24.06.1996)</text:a></text:p>
        <text:p text:style-name="P84"><text:span text:style-name="T65">Art. 5º</text:span><text:span text:style-name="T66"><text:s/>As despesas decorrentes com a execução desta resolução correrão por conta de dotações próprias consignadas em orçamento suplementadas se necessário.</text:span></text:p>
        <text:p text:style-name="P87"><text:span text:style-name="T67">Art. 6º</text:span><text:span text:style-name="T68"><text:s/>Esta Resolução entrará em vigor na data de sua publicação, gerando seus efeitos a partir de 1º de fevereiro de 1997.</text:span></text:p>
        <text:p text:style-name="P90"><text:span text:style-name="T69">Plenário “Dr. Octávio Viscardi”, aos 25 de março de 1996.</text:span></text:p>
        <text:p text:style-name="P92"><text:span text:style-name="T70">Vanderley Martins Fernandes</text:span></text:p>
        <text:p text:style-name="P94"><text:span text:style-name="T71">Presidente</text:span></text:p>
        <text:p text:style-name="P96"><text:span text:style-name="T72">Everton Kleber Teixeira Nunes</text:span></text:p>
        <text:p text:style-name="P98"><text:span text:style-name="T73">1º Secretário</text:span></text:p>
        <text:p text:style-name="P100"><text:span text:style-name="T74">Publicado e registrado na Secretaria Administrativa da Câmara Municipal de Votuporanga, aos 25 de março de 1996.</text:span></text:p>
        <text:p text:style-name="P102"><text:span text:style-name="T75">Waldenir Aparecido Cuin</text:span></text:p>
        <text:p text:style-name="P104"><text:span text:style-name="T76">Diretor Geral</text:span></text:p>
        <text:p text:style-name="Standard"/>
        <table:table table:name="6bc6fc" table:style-name="6bc6fc">
          <table:table-column table:style-name="6bc6fc.0"/>
          <table:table-column table:style-name="6bc6f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9</text:span></text:p>
            </table:table-cell>
            <table:table-cell office:value-type="string">
              <text:p><text:span>Gerado em 26/08/2026 03:0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a4d36" style:family="table">
      <style:table-properties style:rel-width="100" table:align="center"/>
    </style:style>
    <style:style style:name="aa4d36.0" style:family="table-column">
      <style:table-column-properties style:column-width="9.70cm"/>
    </style:style>
    <style:style style:name="aa4d36.1" style:family="table-column">
      <style:table-column-properties style:column-width="7.94cm"/>
    </style:style>
    <style:style style:name="700ddf" style:family="table">
      <style:table-properties style:rel-width="100" table:align="center"/>
    </style:style>
    <style:style style:name="700ddf.0" style:family="table-column">
      <style:table-column-properties style:column-width="17.64cm"/>
    </style:style>
    <style:style style:name="6bc6fc" style:family="table">
      <style:table-properties style:rel-width="100" table:align="center"/>
    </style:style>
    <style:style style:name="6bc6fc.0" style:family="table-column">
      <style:table-column-properties style:column-width="11.47cm"/>
    </style:style>
    <style:style style:name="6bc6f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00:42.000</dc:date>
    <meta:generator>PHPWord</meta:generator>
    <meta:initial-creator/>
    <meta:creation-date>2026-08-26T06:00:42.000</meta:creation-date>
    <meta:keyword/>
    <meta:user-defined meta:name="Category"/>
    <meta:user-defined meta:name="Company"/>
    <meta:user-defined meta:name="Manager"/>
  </office:meta>
</office:document-meta>
</file>