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23405" style:family="table">
      <style:table-properties style:rel-width="100" table:align="center"/>
    </style:style>
    <style:style style:name="c23405.0" style:family="table-column">
      <style:table-column-properties style:column-width="9.70cm"/>
    </style:style>
    <style:style style:name="c23405.1" style:family="table-column">
      <style:table-column-properties style:column-width="7.94cm"/>
    </style:style>
    <style:style style:name="730437" style:family="table">
      <style:table-properties style:rel-width="100" table:align="center"/>
    </style:style>
    <style:style style:name="730437.0" style:family="table-column">
      <style:table-column-properties style:column-width="17.64cm"/>
    </style:style>
    <style:style style:name="3614e7" style:family="table">
      <style:table-properties style:rel-width="100" table:align="center"/>
    </style:style>
    <style:style style:name="3614e7.0" style:family="table-column">
      <style:table-column-properties style:column-width="11.47cm"/>
    </style:style>
    <style:style style:name="3614e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23405" table:style-name="c23405">
          <table:table-column table:style-name="c23405.0"/>
          <table:table-column table:style-name="c23405.1"/>
          <table:table-row>
            <table:table-cell office:value-type="string">
              <text:p text:style-name="IM1"><draw:frame draw:style-name="fr1" draw:name="95384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30437" table:style-name="730437">
          <table:table-column table:style-name="73043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6</text:span></text:p>
        <text:p text:style-name="P3_InstBodyJustified"><text:span text:style-name="T3">Ano 1996 · Data 15/02/1996 · Status EM VIGOR</text:span></text:p>
        <text:p text:style-name="P4_InstBodyJustified"><text:span text:style-name="T4">Ementa: DISPÕE SOBRE CONCESSÃO DE REAJUSTE DE VENCIMENTO E COMPLEMENTO-ALIMENTAÇÃO AOS SERVIDORES DO LEGISLATIVO E DÁ OUTRAS PROVIDÊNCIAS.</text:span></text:p>
        <text:p text:style-name="P5_InstBodyJustified"><text:span text:style-name="T5">RESOLUÇÃO Nº 1, DE 15 DE FEVEREIRO DE 1996</text:span></text:p>
        <text:p text:style-name="P6_InstBodyJustified"><text:span text:style-name="T6">(DISPÕE SOBRE CONCESSÃO DE REAJUSTE DE VENCIMENTO E COMPLEMENTO-ALIMENTAÇÃO AOS SERVIDORES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6, que se refere ao processo nº 008 de 1996, a saber:</text:span></text:p>
        <text:p text:style-name="P14"><text:span text:style-name="T11">FAÇO SABER QUE A CÂMARA MUNICIPAL DE VOTUPORANGA APROVOU E EU NOS TERMOS DO ARTIGO 18, IV DA LEI ORGÂNICA DO MUNICÍPIO, SANCIONO E PROMULGO A SEGUINTE RESOLUÇÃO:</text:span></text:p>
        <text:p text:style-name="P16"><text:span text:style-name="T12">Art. 1º</text:span><text:span text:style-name="T13"><text:s/>Fica concedido um reajuste de 11,98% (onze vírgula noventa e oito por cento) aos vencimentos dos servidores ativos e inativos do Legislativo, que corrigirá em igual percentual a tabela de que trata a<text:s/></text:span><text:a xlink:type="simple" xlink:href="http://www.leinasnuvens.com.br/legislacao/SP/votuporanga/resolucao/1995/julho/595.php">Resolução nº 05/95, de 13 de julho de 1995</text:a><text:span text:style-name="T14">.</text:span></text:p>
        <text:p text:style-name="P20"><text:span text:style-name="T15">Art. 2º</text:span><text:span text:style-name="T16"><text:s/>Fica ainda, concedido aos servidores ativos e inativos do Legislativo, um complemento alimentação no valor correspondente a 25 (vinte e cinco) Unidades Fiscais de Referência – UFIR, a ser pago em parcela destacada do vencimento, o qual para todos os efeitos não integrará a remuneração.</text:span></text:p>
        <text:p text:style-name="P23"><text:span text:style-name="T17">Art. 3º<text:s/></text:span><text:span text:style-name="T18">As despesas decorrentes desta Resolução, correrão à conta de dotações próprias do orçamento vigente, suplementadas se necessário.</text:span></text:p>
        <text:p text:style-name="P26"><text:span text:style-name="T19">Art. 4º</text:span><text:span text:style-name="T20"><text:s/>Esta Resolução entrará em vigor na data de sua publicação, retroagindo seus efeitos a 1º de fevereiro de 1996.</text:span></text:p>
        <text:p text:style-name="P29"><text:span text:style-name="T21">Art. 5º</text:span><text:span text:style-name="T22"><text:s/>Revogam-se as disposições em contrário</text:span></text:p>
        <text:p text:style-name="P32"><text:span text:style-name="T23">Plenário “Dr. Octávio Viscardi”, aos 15 de fevereiro de 1996.</text:span></text:p>
        <text:p text:style-name="P34"><text:span text:style-name="T24">Vanderley Martins Fernandes</text:span></text:p>
        <text:p text:style-name="P36"><text:span text:style-name="T25">Presidente</text:span></text:p>
        <text:p text:style-name="P38"><text:span text:style-name="T26">Everton Kleber Teixeira Nunes</text:span></text:p>
        <text:p text:style-name="P40"><text:span text:style-name="T27">1º Secretário</text:span></text:p>
        <text:p text:style-name="P42"><text:span text:style-name="T28">Publicado e registrado na Secretaria Administrativa da Câmara Municipal de Votuporanga, aos 15 de fevereiro de 1996.</text:span></text:p>
        <text:p text:style-name="P44"><text:span text:style-name="T29">Waldenir Aparecido Cuin</text:span></text:p>
        <text:p text:style-name="P46"><text:span text:style-name="T30">Diretor Geral</text:span></text:p>
        <text:p text:style-name="Standard"/>
        <table:table table:name="3614e7" table:style-name="3614e7">
          <table:table-column table:style-name="3614e7.0"/>
          <table:table-column table:style-name="3614e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8</text:span></text:p>
            </table:table-cell>
            <table:table-cell office:value-type="string">
              <text:p><text:span>Gerado em 26/08/2026 03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23405" style:family="table">
      <style:table-properties style:rel-width="100" table:align="center"/>
    </style:style>
    <style:style style:name="c23405.0" style:family="table-column">
      <style:table-column-properties style:column-width="9.70cm"/>
    </style:style>
    <style:style style:name="c23405.1" style:family="table-column">
      <style:table-column-properties style:column-width="7.94cm"/>
    </style:style>
    <style:style style:name="730437" style:family="table">
      <style:table-properties style:rel-width="100" table:align="center"/>
    </style:style>
    <style:style style:name="730437.0" style:family="table-column">
      <style:table-column-properties style:column-width="17.64cm"/>
    </style:style>
    <style:style style:name="3614e7" style:family="table">
      <style:table-properties style:rel-width="100" table:align="center"/>
    </style:style>
    <style:style style:name="3614e7.0" style:family="table-column">
      <style:table-column-properties style:column-width="11.47cm"/>
    </style:style>
    <style:style style:name="3614e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00:48.000</dc:date>
    <meta:generator>PHPWord</meta:generator>
    <meta:initial-creator/>
    <meta:creation-date>2026-08-26T06:00:48.000</meta:creation-date>
    <meta:keyword/>
    <meta:user-defined meta:name="Category"/>
    <meta:user-defined meta:name="Company"/>
    <meta:user-defined meta:name="Manager"/>
  </office:meta>
</office:document-meta>
</file>