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48409" style:family="table">
      <style:table-properties style:rel-width="100" table:align="center"/>
    </style:style>
    <style:style style:name="a48409.0" style:family="table-column">
      <style:table-column-properties style:column-width="9.70cm"/>
    </style:style>
    <style:style style:name="a48409.1" style:family="table-column">
      <style:table-column-properties style:column-width="7.94cm"/>
    </style:style>
    <style:style style:name="4ff3f2" style:family="table">
      <style:table-properties style:rel-width="100" table:align="center"/>
    </style:style>
    <style:style style:name="4ff3f2.0" style:family="table-column">
      <style:table-column-properties style:column-width="17.64cm"/>
    </style:style>
    <style:style style:name="a6a77c" style:family="table">
      <style:table-properties style:rel-width="100" table:align="center"/>
    </style:style>
    <style:style style:name="a6a77c.0" style:family="table-column">
      <style:table-column-properties style:column-width="11.47cm"/>
    </style:style>
    <style:style style:name="a6a77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48409" table:style-name="a48409">
          <table:table-column table:style-name="a48409.0"/>
          <table:table-column table:style-name="a48409.1"/>
          <table:table-row>
            <table:table-cell office:value-type="string">
              <text:p text:style-name="IM1"><draw:frame draw:style-name="fr1" draw:name="c246c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ff3f2" table:style-name="4ff3f2">
          <table:table-column table:style-name="4ff3f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95</text:span></text:p>
        <text:p text:style-name="P3_InstBodyJustified"><text:span text:style-name="T3">Ano 1995 · Data 06/11/1995 · Status EM VIGOR</text:span></text:p>
        <text:p text:style-name="P4_InstBodyJustified"><text:span text:style-name="T4">Ementa: DISPÕE SOBRE ALTERAÇÃO DOS ARTIGOS 110 E 165, II DA RESOLUÇÃO Nº 03, DE 1º DE ABRIL DE 1991.</text:span></text:p>
        <text:p text:style-name="P5_InstBodyJustified"><text:span text:style-name="T5">RESOLUÇÃO Nº 10, DE 6 DE NOVEMBRO DE 1995</text:span></text:p>
        <text:p text:style-name="P6_InstBodyJustified"><text:span text:style-name="T6">(DISPÕE SOBRE ALTERAÇÃO DOS ARTIGOS 110 E 165, II DA RESOLUÇÃO Nº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9/95, que se refere ao processo nº 142 de 1995, a saber:</text:span></text:p>
        <text:p text:style-name="P14"><text:span text:style-name="T11">FAÇO SABER QUE A CÂMARA MUNICIPAL DE VOTUPORANGA APROVOU E EU, NOS TERMOS DO ARTIGO 18, IV DA LEI ORGÂNICA DO MUNICÍPIO, SANCIONO E PROMULGO A SEGUINTE RESOLUÇÃO:</text:span></text:p>
        <text:p text:style-name="P16"><text:span text:style-name="T12">Art. 1º</text:span><text:span text:style-name="T13"><text:s/>Os dispositivos abaixo enumerados da Resolução nº 03 de 1º de abril de 1991, passam a vigorar com a seguinte redação:</text:span></text:p>
        <text:p text:style-name="P19"><text:span text:style-name="T14">“Art. 110.</text:span><text:span text:style-name="T15"><text:s/>O Expediente terá a duração improrrogável de duas horas e trinta minutos, a partir da hora fixada para o início da sessão, e se destina a aprovação da ata da sessão anterior, a leitura resumida de materiais oriundas do Poder Executivo e de outras origens, à apresentação de proposições pelos Vereadores e o uso da palavra na forma deste Regimento.</text:span></text:p>
        <text:p text:style-name="P22"><text:span text:style-name="T16">Art. 165.</text:span><text:span text:style-name="T17"><text:s/>.....</text:span></text:p>
        <text:p text:style-name="P25"><text:span text:style-name="T18">I – .....</text:span></text:p>
        <text:p text:style-name="P27"><text:span text:style-name="T19">II – quinze minutos para falar da tribuna, durante o Expediente em tema livre.</text:span><text:span text:style-name="T20">”</text:span></text:p>
        <text:p text:style-name="P30"><text:span text:style-name="T21">Art. 2º</text:span><text:span text:style-name="T22"><text:s/>Esta Resolução entrará em vigor na data de sua publicação.</text:span></text:p>
        <text:p text:style-name="P33"><text:span text:style-name="T23">Art. 3º</text:span><text:span text:style-name="T24"><text:s/>Revogam-se as disposições em contrário</text:span></text:p>
        <text:p text:style-name="P36"><text:span text:style-name="T25">Plenário “Dr. Octávio Viscardi”, aos 27 de novembro de 1995.</text:span></text:p>
        <text:p text:style-name="P38"><text:span text:style-name="T26">Americo Adauto Leva</text:span></text:p>
        <text:p text:style-name="P40"><text:span text:style-name="T27">Presidente</text:span></text:p>
        <text:p text:style-name="P42"><text:span text:style-name="T28">Arquimedes Neves</text:span></text:p>
        <text:p text:style-name="P44"><text:span text:style-name="T29">1º Secretário</text:span></text:p>
        <text:p text:style-name="P46"><text:span text:style-name="T30">Publicado e registrado na Secretaria Administrativa da Câmara Municipal de Votuporanga, aos 27 de novembro de 1995.</text:span></text:p>
        <text:p text:style-name="P48"><text:span text:style-name="T31">Waldenir Aparecido Cuin</text:span></text:p>
        <text:p text:style-name="P50"><text:span text:style-name="T32">Diretor Geral</text:span></text:p>
        <text:p text:style-name="P52"><text:span text:style-name="T33">Esta Resolução teve origem no Projeto de Resolução nº 09/95, de autoria do vereador Paulo Ferraz do Amaral.</text:span></text:p>
        <text:p text:style-name="Standard"/>
        <table:table table:name="a6a77c" table:style-name="a6a77c">
          <table:table-column table:style-name="a6a77c.0"/>
          <table:table-column table:style-name="a6a77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7</text:span></text:p>
            </table:table-cell>
            <table:table-cell office:value-type="string">
              <text:p><text:span>Gerado em 20/08/2026 0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48409" style:family="table">
      <style:table-properties style:rel-width="100" table:align="center"/>
    </style:style>
    <style:style style:name="a48409.0" style:family="table-column">
      <style:table-column-properties style:column-width="9.70cm"/>
    </style:style>
    <style:style style:name="a48409.1" style:family="table-column">
      <style:table-column-properties style:column-width="7.94cm"/>
    </style:style>
    <style:style style:name="4ff3f2" style:family="table">
      <style:table-properties style:rel-width="100" table:align="center"/>
    </style:style>
    <style:style style:name="4ff3f2.0" style:family="table-column">
      <style:table-column-properties style:column-width="17.64cm"/>
    </style:style>
    <style:style style:name="a6a77c" style:family="table">
      <style:table-properties style:rel-width="100" table:align="center"/>
    </style:style>
    <style:style style:name="a6a77c.0" style:family="table-column">
      <style:table-column-properties style:column-width="11.47cm"/>
    </style:style>
    <style:style style:name="a6a77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39:50.000</dc:date>
    <meta:generator>PHPWord</meta:generator>
    <meta:initial-creator/>
    <meta:creation-date>2026-08-20T05:39:50.000</meta:creation-date>
    <meta:keyword/>
    <meta:user-defined meta:name="Category"/>
    <meta:user-defined meta:name="Company"/>
    <meta:user-defined meta:name="Manager"/>
  </office:meta>
</office:document-meta>
</file>