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7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8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T19" style:family="text">
      <style:text-properties style:font-name="Arial" style:font-name-complex="Arial" fo:font-weight="bold" style:font-weight-asian="bold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30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3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both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8" style:family="paragraph" style:parent-style-name="Normal">
      <style:paragraph-properties/>
    </style:style>
    <style:style style:name="P49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5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a0ac2" style:family="table">
      <style:table-properties style:rel-width="100" table:align="center"/>
    </style:style>
    <style:style style:name="0a0ac2.0" style:family="table-column">
      <style:table-column-properties style:column-width="9.70cm"/>
    </style:style>
    <style:style style:name="0a0ac2.1" style:family="table-column">
      <style:table-column-properties style:column-width="7.94cm"/>
    </style:style>
    <style:style style:name="c65c97" style:family="table">
      <style:table-properties style:rel-width="100" table:align="center"/>
    </style:style>
    <style:style style:name="c65c97.0" style:family="table-column">
      <style:table-column-properties style:column-width="17.64cm"/>
    </style:style>
    <style:style style:name="d8d050" style:family="table">
      <style:table-properties style:rel-width="100" table:align="center"/>
    </style:style>
    <style:style style:name="d8d050.0" style:family="table-column">
      <style:table-column-properties style:column-width="11.47cm"/>
    </style:style>
    <style:style style:name="d8d05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a0ac2" table:style-name="0a0ac2">
          <table:table-column table:style-name="0a0ac2.0"/>
          <table:table-column table:style-name="0a0ac2.1"/>
          <table:table-row>
            <table:table-cell office:value-type="string">
              <text:p text:style-name="IM1"><draw:frame draw:style-name="fr1" draw:name="b774e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65c97" table:style-name="c65c97">
          <table:table-column table:style-name="c65c9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8/1995</text:span></text:p>
        <text:p text:style-name="P3_InstBodyJustified"><text:span text:style-name="T3">Ano 1995 · Data 23/10/1995 · Status EM VIGOR</text:span></text:p>
        <text:p text:style-name="P4_InstBodyJustified"><text:span text:style-name="T4">Ementa: DISPÕE SOBRE ALTERAÇÃO ÀS ALÍNEAS A DO INCISO I E A DO INCISO II DO ARTIGO 144, DA RESOLUÇÃO 03, DE 1º DE ABRIL DE 1991.</text:span></text:p>
        <text:p text:style-name="P5_InstBodyJustified"><text:span text:style-name="T5">RESOLUÇÃO Nº 8, DE 23 DE OUTUBRO DE 1995</text:span></text:p>
        <text:p text:style-name="P6_InstBodyJustified"><text:span text:style-name="T6">(DISPÕE SOBRE ALTERAÇÃO ÀS ALÍNEAS A DO INCISO I E A DO INCISO II DO ARTIGO 144, DA RESOLUÇÃO 03, DE 1º DE ABRIL DE 1991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7/95, que se refere ao processo nº 133 de 1995, a saber:</text:span></text:p>
        <text:p text:style-name="P14"><text:span text:style-name="T11">FAÇO SABER QUE A CÂMARA MUNICIPAL DE VOTUPORANGA APROVOU E EU, NOS TERMOS DO INCISO IV DO ARTIGO 18 DA LEI ORGÂNICA DO MUNICÍPIO, PROMULGO A SEGUINTE RESOLUÇÃO:</text:span></text:p>
        <text:p text:style-name="P16"><text:span text:style-name="T12">Art. 1º</text:span><text:span text:style-name="T13"><text:s/>As alíneas “a” do inciso I e “a” do inciso I do Artigo 144 da Resolução nº 3, de 1º de abril de 1991, passam a vigorar com a seguinte redação:</text:span></text:p>
        <text:p text:style-name="P19"><text:span text:style-name="T14">“</text:span><text:span text:style-name="T15">I –<text:s text:c="2"/>.....</text:span></text:p>
        <text:p text:style-name="P22"><text:span text:style-name="T16">a) será outorgada a pessoas que tenham prestado relevantes serviços ao Município, e nele não tenham nascido;</text:span></text:p>
        <text:p text:style-name="P24"><text:span text:style-name="T17">II – .....</text:span></text:p>
        <text:p text:style-name="P26"><text:span text:style-name="T18">a) será outorgada a pessoas que tenham prestado relevantes serviços ao Município e nele tenham nascido.</text:span><text:span text:style-name="T19">”</text:span></text:p>
        <text:p text:style-name="P29"><text:span text:style-name="T20">Art. 2º</text:span><text:span text:style-name="T21"><text:s/>Esta Resolução entrará em vigor na data de sua publicação.</text:span></text:p>
        <text:p text:style-name="P32"><text:span text:style-name="T22">Art. 3º</text:span><text:span text:style-name="T23"><text:s/>Revogam-se as disposições em contrário.</text:span></text:p>
        <text:p text:style-name="P35"><text:span text:style-name="T24">Plenário “Dr. Octávio Viscardi”, aos 13 de novembro de 1995.</text:span></text:p>
        <text:p text:style-name="P37"><text:span text:style-name="T25">Americo Adauto Leva</text:span></text:p>
        <text:p text:style-name="P39"><text:span text:style-name="T26">Presidente</text:span></text:p>
        <text:p text:style-name="P41"><text:span text:style-name="T27">Arquimedes Neves</text:span></text:p>
        <text:p text:style-name="P43"><text:span text:style-name="T28">1º Secretário</text:span></text:p>
        <text:p text:style-name="P45"><text:span text:style-name="T29">Publicado e registrado na Secretaria Administrativa da Câmara Municipal de Votuporanga, aos 13 de novembro de 1995.</text:span></text:p>
        <text:p text:style-name="P47"><text:span text:style-name="T30">Waldenir Aparecido Cuin</text:span></text:p>
        <text:p text:style-name="P49"><text:span text:style-name="T31">Diretor Geral</text:span></text:p>
        <text:p text:style-name="Standard"/>
        <table:table table:name="d8d050" table:style-name="d8d050">
          <table:table-column table:style-name="d8d050.0"/>
          <table:table-column table:style-name="d8d05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75</text:span></text:p>
            </table:table-cell>
            <table:table-cell office:value-type="string">
              <text:p><text:span>Gerado em 20/08/2026 02:2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a0ac2" style:family="table">
      <style:table-properties style:rel-width="100" table:align="center"/>
    </style:style>
    <style:style style:name="0a0ac2.0" style:family="table-column">
      <style:table-column-properties style:column-width="9.70cm"/>
    </style:style>
    <style:style style:name="0a0ac2.1" style:family="table-column">
      <style:table-column-properties style:column-width="7.94cm"/>
    </style:style>
    <style:style style:name="c65c97" style:family="table">
      <style:table-properties style:rel-width="100" table:align="center"/>
    </style:style>
    <style:style style:name="c65c97.0" style:family="table-column">
      <style:table-column-properties style:column-width="17.64cm"/>
    </style:style>
    <style:style style:name="d8d050" style:family="table">
      <style:table-properties style:rel-width="100" table:align="center"/>
    </style:style>
    <style:style style:name="d8d050.0" style:family="table-column">
      <style:table-column-properties style:column-width="11.47cm"/>
    </style:style>
    <style:style style:name="d8d05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05:20:20.000</dc:date>
    <meta:generator>PHPWord</meta:generator>
    <meta:initial-creator/>
    <meta:creation-date>2026-08-20T05:20:20.000</meta:creation-date>
    <meta:keyword/>
    <meta:user-defined meta:name="Category"/>
    <meta:user-defined meta:name="Company"/>
    <meta:user-defined meta:name="Manager"/>
  </office:meta>
</office:document-meta>
</file>