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34" style:family="text">
      <style:text-properties style:font-name="Arial" style:font-name-complex="Arial"/>
    </style:style>
    <style:style style:name="P5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109fc" style:family="table">
      <style:table-properties style:rel-width="100" table:align="center"/>
    </style:style>
    <style:style style:name="a109fc.0" style:family="table-column">
      <style:table-column-properties style:column-width="9.70cm"/>
    </style:style>
    <style:style style:name="a109fc.1" style:family="table-column">
      <style:table-column-properties style:column-width="7.94cm"/>
    </style:style>
    <style:style style:name="300215" style:family="table">
      <style:table-properties style:rel-width="100" table:align="center"/>
    </style:style>
    <style:style style:name="300215.0" style:family="table-column">
      <style:table-column-properties style:column-width="17.64cm"/>
    </style:style>
    <style:style style:name="4ae45f" style:family="table">
      <style:table-properties style:rel-width="100" table:align="center"/>
    </style:style>
    <style:style style:name="4ae45f.0" style:family="table-column">
      <style:table-column-properties style:column-width="11.47cm"/>
    </style:style>
    <style:style style:name="4ae45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109fc" table:style-name="a109fc">
          <table:table-column table:style-name="a109fc.0"/>
          <table:table-column table:style-name="a109fc.1"/>
          <table:table-row>
            <table:table-cell office:value-type="string">
              <text:p text:style-name="IM1"><draw:frame draw:style-name="fr1" draw:name="45688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00215" table:style-name="300215">
          <table:table-column table:style-name="30021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95</text:span></text:p>
        <text:p text:style-name="P3_InstBodyJustified"><text:span text:style-name="T3">Ano 1995 · Data 02/10/1995 · Status EM VIGOR</text:span></text:p>
        <text:p text:style-name="P4_InstBodyJustified"><text:span text:style-name="T4">Ementa: DISPÕE SOBRE ALTERAÇÃO AO INCISO III, DO ARTIGO 112, DA RESOLUÇÃO Nº 03, DE 1º<text:s text:c="2"/>DE ABRIL DE 1991.</text:span></text:p>
        <text:p text:style-name="P5_InstBodyJustified"><text:span text:style-name="T5">RESOLUÇÃO Nº 7, DE 2 DE OUTUBRO DE 1995</text:span></text:p>
        <text:p text:style-name="P6_InstBodyJustified"><text:span text:style-name="T6">(DISPÕE SOBRE ALTERAÇÃO AO INCISO III, DO ARTIGO 112, DA RESOLUÇÃO Nº 03, DE 1º<text:s text:c="2"/>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6/95, que se refere ao processo nº 119 de 1995, a saber:</text:span></text:p>
        <text:p text:style-name="P14"><text:span text:style-name="T11">FAÇO SABER QUE A CÂMARA MUNICIPAL DE VOTUPORANGA APROVOU E EU, NOS TERMOS DO INCISO IV DO ARTIGO 18 DA LEI ORGÂNICA DO MUNICÍPIO, PROMULGO A SEGUINTE RESOLUÇÃO:</text:span></text:p>
        <text:p text:style-name="P16"><text:span text:style-name="T12">Art. 1º</text:span><text:span text:style-name="T13"><text:s/>O inciso III do Artigo 112 da Resolução nº 03/91, de 1º de abril de 1991, passa a vigorar com a seguinte redação:</text:span></text:p>
        <text:p text:style-name="P19"><text:span text:style-name="T14">“Art. 112.</text:span><text:span text:style-name="T15">.....</text:span></text:p>
        <text:p text:style-name="P22"><text:span text:style-name="T16">I –<text:s text:c="2"/></text:span><text:span text:style-name="T17">.....</text:span></text:p>
        <text:p text:style-name="P25"><text:span text:style-name="T18">II –<text:s/></text:span><text:span text:style-name="T19">.....</text:span></text:p>
        <text:p text:style-name="P28"><text:span text:style-name="T20">III – uso da palavra pelos Vereadores, segundo a ordem de inscrição, em livro próprio, efetuada durante a leitura do expediente, versando sobre tema livre.</text:span><text:span text:style-name="T21">”</text:span></text:p>
        <text:p text:style-name="P31"><text:span text:style-name="T22">Art. 2º</text:span><text:span text:style-name="T23"><text:s/>Esta Resolução entrará em vigor na data de sua publicação.</text:span></text:p>
        <text:p text:style-name="P34"><text:span text:style-name="T24">Art. 3º</text:span><text:span text:style-name="T25"><text:s/>Revogam-se as disposições em contrário.</text:span></text:p>
        <text:p text:style-name="P37"><text:span text:style-name="T26">Plenário “Dr. Octávio Viscardi”, aos 23 de outubro de 1995.</text:span></text:p>
        <text:p text:style-name="P39"><text:span text:style-name="T27">Americo Adauto Leva</text:span></text:p>
        <text:p text:style-name="P41"><text:span text:style-name="T28">Presidente</text:span></text:p>
        <text:p text:style-name="P43"><text:span text:style-name="T29">Arquimedes Neves</text:span></text:p>
        <text:p text:style-name="P45"><text:span text:style-name="T30">1º Secretário</text:span></text:p>
        <text:p text:style-name="P47"><text:span text:style-name="T31">Publicado e registrado na Secretaria Administrativa da Câmara Municipal de Votuporanga, aos 23 de outubro de 1995.</text:span></text:p>
        <text:p text:style-name="P49"><text:span text:style-name="T32">Waldenir Aparecido Cuin</text:span></text:p>
        <text:p text:style-name="P51"><text:span text:style-name="T33">Diretor Geral</text:span></text:p>
        <text:p text:style-name="P53"><text:span text:style-name="T34">Esta Resolução teve origem no Projeto de Resolução nº 06/95, de autoria do vereador Mehde Meidão Slaiman Kanso.</text:span></text:p>
        <text:p text:style-name="Standard"/>
        <table:table table:name="4ae45f" table:style-name="4ae45f">
          <table:table-column table:style-name="4ae45f.0"/>
          <table:table-column table:style-name="4ae45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74</text:span></text:p>
            </table:table-cell>
            <table:table-cell office:value-type="string">
              <text:p><text:span>Gerado em 20/08/2026 01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109fc" style:family="table">
      <style:table-properties style:rel-width="100" table:align="center"/>
    </style:style>
    <style:style style:name="a109fc.0" style:family="table-column">
      <style:table-column-properties style:column-width="9.70cm"/>
    </style:style>
    <style:style style:name="a109fc.1" style:family="table-column">
      <style:table-column-properties style:column-width="7.94cm"/>
    </style:style>
    <style:style style:name="300215" style:family="table">
      <style:table-properties style:rel-width="100" table:align="center"/>
    </style:style>
    <style:style style:name="300215.0" style:family="table-column">
      <style:table-column-properties style:column-width="17.64cm"/>
    </style:style>
    <style:style style:name="4ae45f" style:family="table">
      <style:table-properties style:rel-width="100" table:align="center"/>
    </style:style>
    <style:style style:name="4ae45f.0" style:family="table-column">
      <style:table-column-properties style:column-width="11.47cm"/>
    </style:style>
    <style:style style:name="4ae45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4:50:36.000</dc:date>
    <meta:generator>PHPWord</meta:generator>
    <meta:initial-creator/>
    <meta:creation-date>2026-08-20T04:50:36.000</meta:creation-date>
    <meta:keyword/>
    <meta:user-defined meta:name="Category"/>
    <meta:user-defined meta:name="Company"/>
    <meta:user-defined meta:name="Manager"/>
  </office:meta>
</office:document-meta>
</file>