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d3b6e" style:family="table">
      <style:table-properties style:rel-width="100" table:align="center"/>
    </style:style>
    <style:style style:name="4d3b6e.0" style:family="table-column">
      <style:table-column-properties style:column-width="9.70cm"/>
    </style:style>
    <style:style style:name="4d3b6e.1" style:family="table-column">
      <style:table-column-properties style:column-width="7.94cm"/>
    </style:style>
    <style:style style:name="4aa1df" style:family="table">
      <style:table-properties style:rel-width="100" table:align="center"/>
    </style:style>
    <style:style style:name="4aa1df.0" style:family="table-column">
      <style:table-column-properties style:column-width="17.64cm"/>
    </style:style>
    <style:style style:name="ffdbd6" style:family="table">
      <style:table-properties style:rel-width="100" table:align="center"/>
    </style:style>
    <style:style style:name="ffdbd6.0" style:family="table-column">
      <style:table-column-properties style:column-width="11.47cm"/>
    </style:style>
    <style:style style:name="ffdbd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d3b6e" table:style-name="4d3b6e">
          <table:table-column table:style-name="4d3b6e.0"/>
          <table:table-column table:style-name="4d3b6e.1"/>
          <table:table-row>
            <table:table-cell office:value-type="string">
              <text:p text:style-name="IM1"><draw:frame draw:style-name="fr1" draw:name="5323b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aa1df" table:style-name="4aa1df">
          <table:table-column table:style-name="4aa1d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5</text:span></text:p>
        <text:p text:style-name="P3_InstBodyJustified"><text:span text:style-name="T3">Ano 1995 · Data 10/07/1995 · Status EM VIGOR</text:span></text:p>
        <text:p text:style-name="P4_InstBodyJustified"><text:span text:style-name="T4">Ementa: DISPÕE SOBRE CONCESSÃO DE REAJUSTE DE VENCIMENTO A SERVIDORES DO LEGISLATIVO.</text:span></text:p>
        <text:p text:style-name="P5_InstBodyJustified"><text:span text:style-name="T5">RESOLUÇÃO Nº 5, DE 10 DE JULHO DE 1995</text:span></text:p>
        <text:p text:style-name="P6_InstBodyJustified"><text:span text:style-name="T6">(DISPÕE SOBRE CONCESSÃO DE REAJUSTE DE VENCIMENTO A SERVIDORES DO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95, que se refere ao processo nº 079 de 1995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<text:s/>Os valores da tabela de vencimentos dos servidores públicos municipais ativos e</text:span></text:p>
        <text:p text:style-name="P19"><text:span text:style-name="T14">inativos da Secretaria Administrativa da Câmara Municipal, ficam reajustados no percentual de 5% (cinco por cento), a título de antecipação salarial para compensação futura.</text:span></text:p>
        <text:p text:style-name="P21"><text:span text:style-name="T15">Parágrafo único.<text:s/></text:span><text:span text:style-name="T16">O salário-família e o salário-esposa ficam reajustados no mesmo percentual.</text:span></text:p>
        <text:p text:style-name="P24"><text:span text:style-name="T17">Art. 2º</text:span><text:span text:style-name="T18"><text:s/>As despesas decorrentes desta Resolução, correrão à conta de dotações próprias do orçamento vigente, suplementadas se necessário.</text:span></text:p>
        <text:p text:style-name="P27"><text:span text:style-name="T19">Art. 3º</text:span><text:span text:style-name="T20"><text:s/>Esta Resolução entrará em vigor na data de sua publicação, revogadas as disposições em contrário, retroagindo seus efeitos a 1º de julho de 1995.</text:span></text:p>
        <text:p text:style-name="P30"><text:span text:style-name="T21">Plenário “Dr. Octávio Viscardi”, aos 13 de julho de 1995.</text:span></text:p>
        <text:p text:style-name="P32"><text:span text:style-name="T22">Americo Adauto Leva</text:span></text:p>
        <text:p text:style-name="P34"><text:span text:style-name="T23">Presidente</text:span></text:p>
        <text:p text:style-name="P36"><text:span text:style-name="T24">Osvair Feltrin</text:span></text:p>
        <text:p text:style-name="P38"><text:span text:style-name="T25">2º Secretário</text:span></text:p>
        <text:p text:style-name="P40"><text:span text:style-name="T26">Publicado e registrado na Secretaria Administrativa da Câmara Municipal de Votuporanga, aos 13 de julho de 1995.</text:span></text:p>
        <text:p text:style-name="P42"><text:span text:style-name="T27">Jeronimo Figueira da Costa Filho</text:span></text:p>
        <text:p text:style-name="P44"><text:span text:style-name="T28">Diretor Geral em Exercício</text:span></text:p>
        <text:p text:style-name="Standard"/>
        <table:table table:name="ffdbd6" table:style-name="ffdbd6">
          <table:table-column table:style-name="ffdbd6.0"/>
          <table:table-column table:style-name="ffdbd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2</text:span></text:p>
            </table:table-cell>
            <table:table-cell office:value-type="string">
              <text:p><text:span>Gerado em 26/08/2026 01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d3b6e" style:family="table">
      <style:table-properties style:rel-width="100" table:align="center"/>
    </style:style>
    <style:style style:name="4d3b6e.0" style:family="table-column">
      <style:table-column-properties style:column-width="9.70cm"/>
    </style:style>
    <style:style style:name="4d3b6e.1" style:family="table-column">
      <style:table-column-properties style:column-width="7.94cm"/>
    </style:style>
    <style:style style:name="4aa1df" style:family="table">
      <style:table-properties style:rel-width="100" table:align="center"/>
    </style:style>
    <style:style style:name="4aa1df.0" style:family="table-column">
      <style:table-column-properties style:column-width="17.64cm"/>
    </style:style>
    <style:style style:name="ffdbd6" style:family="table">
      <style:table-properties style:rel-width="100" table:align="center"/>
    </style:style>
    <style:style style:name="ffdbd6.0" style:family="table-column">
      <style:table-column-properties style:column-width="11.47cm"/>
    </style:style>
    <style:style style:name="ffdbd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46:53.000</dc:date>
    <meta:generator>PHPWord</meta:generator>
    <meta:initial-creator/>
    <meta:creation-date>2026-08-26T04:46:53.000</meta:creation-date>
    <meta:keyword/>
    <meta:user-defined meta:name="Category"/>
    <meta:user-defined meta:name="Company"/>
    <meta:user-defined meta:name="Manager"/>
  </office:meta>
</office:document-meta>
</file>