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/>
    </style:style>
    <style:style style:name="P20" style:family="paragraph" style:parent-style-name="Normal">
      <style:paragraph-properties/>
    </style:style>
    <style:style style:name="P21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/>
    </style:style>
    <style:style style:name="P22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5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both"/>
    </style:style>
    <style:style style:name="T19" style:family="text">
      <style:text-properties style:font-name="Arial" style:font-name-complex="Arial" fo:font-weight="bold" style:font-weight-asian="bold"/>
    </style:style>
    <style:style style:name="P28" style:family="paragraph" style:parent-style-name="Normal">
      <style:paragraph-properties/>
    </style:style>
    <style:style style:name="T20" style:family="text">
      <style:text-properties style:font-name="Arial" style:font-name-complex="Arial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both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d38c44" style:family="table">
      <style:table-properties style:rel-width="100" table:align="center"/>
    </style:style>
    <style:style style:name="d38c44.0" style:family="table-column">
      <style:table-column-properties style:column-width="9.70cm"/>
    </style:style>
    <style:style style:name="d38c44.1" style:family="table-column">
      <style:table-column-properties style:column-width="7.94cm"/>
    </style:style>
    <style:style style:name="971fa0" style:family="table">
      <style:table-properties style:rel-width="100" table:align="center"/>
    </style:style>
    <style:style style:name="971fa0.0" style:family="table-column">
      <style:table-column-properties style:column-width="17.64cm"/>
    </style:style>
    <style:style style:name="771ccb" style:family="table">
      <style:table-properties style:rel-width="100" table:align="center"/>
    </style:style>
    <style:style style:name="771ccb.0" style:family="table-column">
      <style:table-column-properties style:column-width="11.47cm"/>
    </style:style>
    <style:style style:name="771ccb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d38c44" table:style-name="d38c44">
          <table:table-column table:style-name="d38c44.0"/>
          <table:table-column table:style-name="d38c44.1"/>
          <table:table-row>
            <table:table-cell office:value-type="string">
              <text:p text:style-name="IM1"><draw:frame draw:style-name="fr1" draw:name="23284c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971fa0" table:style-name="971fa0">
          <table:table-column table:style-name="971fa0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4/1995</text:span></text:p>
        <text:p text:style-name="P3_InstBodyJustified"><text:span text:style-name="T3">Ano 1995 · Data 16/05/1995 · Status EM VIGOR</text:span></text:p>
        <text:p text:style-name="P4_InstBodyJustified"><text:span text:style-name="T4">Ementa: DISPÕE SOBRE CONCESSÃO DE REAJUSTE DE VENCIMENTO A SERVIDORES DO LEGISLATIVO.</text:span></text:p>
        <text:p text:style-name="P5_InstBodyJustified"><text:span text:style-name="T5">RESOLUÇÃO Nº 4, DE 16 DE MAIO DE 1995</text:span></text:p>
        <text:p text:style-name="P6_InstBodyJustified"><text:span text:style-name="T6">(DISPÕE SOBRE CONCESSÃO DE REAJUSTE DE VENCIMENTO A SERVIDORES DO LEGISLATIVO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03/95, que se refere ao processo nº 057 de 1995, a saber:</text:span></text:p>
        <text:p text:style-name="P14"><text:span text:style-name="T11">FAÇO SABER QUE A CÂMARA MUNICIPAL DE VOTUPORANGA APROVOU E EU, NOS TERMOS DO INCISO IV DO ARTIGO 18 DA LEI ORGÂNICA DO MUNICÍPIO, PROMULGO A SEGUINTE RESOLUÇÃO:</text:span></text:p>
        <text:p text:style-name="P16"><text:span text:style-name="T12">Art. 1º</text:span><text:span text:style-name="T13"><text:s/>Os valores da tabela de vencimentos dos servidores públicos municipais ativos e</text:span></text:p>
        <text:p text:style-name="P19"><text:span text:style-name="T14">inativos da Secretaria Administrativa da Câmara Municipal, ficam reajustados no percentual de 5% (cinco por cento), a título de antecipação Salarial para compensação futura.</text:span></text:p>
        <text:p text:style-name="P21"><text:span text:style-name="T15">Parágrafo único.<text:s/></text:span><text:span text:style-name="T16">O salário-família e o salário-esposa ficam reajustados no mesmo percentual.</text:span></text:p>
        <text:p text:style-name="P24"><text:span text:style-name="T17">Art. 2º</text:span><text:span text:style-name="T18"><text:s/>As despesas decorrentes do efeito desta Resolução, correrão à conta de dotações próprias do orçamento vigente, suplementadas se necessário.</text:span></text:p>
        <text:p text:style-name="P27"><text:span text:style-name="T19">Art. 3º</text:span><text:span text:style-name="T20"><text:s/>Esta Resolução entrará em vigor na data de sua publicação, revogando as disposições em contrário, retroagindo seus efeitos a 1º de maio de 1995.</text:span></text:p>
        <text:p text:style-name="P30"><text:span text:style-name="T21">Plenário “Dr. Octávio Viscardi”, aos 22 de maio de 1995.</text:span></text:p>
        <text:p text:style-name="P32"><text:span text:style-name="T22">Americo Adauto Leva</text:span></text:p>
        <text:p text:style-name="P34"><text:span text:style-name="T23">Presidente</text:span></text:p>
        <text:p text:style-name="P36"><text:span text:style-name="T24">Arquimedes Neves</text:span></text:p>
        <text:p text:style-name="P38"><text:span text:style-name="T25">1º Secretário</text:span></text:p>
        <text:p text:style-name="P40"><text:span text:style-name="T26">Publicado e registrado na Secretaria Administrativa da Câmara Municipal de Votuporanga, aos 22 de maio de 1995.</text:span></text:p>
        <text:p text:style-name="Standard"/>
        <table:table table:name="771ccb" table:style-name="771ccb">
          <table:table-column table:style-name="771ccb.0"/>
          <table:table-column table:style-name="771ccb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571</text:span></text:p>
            </table:table-cell>
            <table:table-cell office:value-type="string">
              <text:p><text:span>Gerado em 26/08/2026 01:37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d38c44" style:family="table">
      <style:table-properties style:rel-width="100" table:align="center"/>
    </style:style>
    <style:style style:name="d38c44.0" style:family="table-column">
      <style:table-column-properties style:column-width="9.70cm"/>
    </style:style>
    <style:style style:name="d38c44.1" style:family="table-column">
      <style:table-column-properties style:column-width="7.94cm"/>
    </style:style>
    <style:style style:name="971fa0" style:family="table">
      <style:table-properties style:rel-width="100" table:align="center"/>
    </style:style>
    <style:style style:name="971fa0.0" style:family="table-column">
      <style:table-column-properties style:column-width="17.64cm"/>
    </style:style>
    <style:style style:name="771ccb" style:family="table">
      <style:table-properties style:rel-width="100" table:align="center"/>
    </style:style>
    <style:style style:name="771ccb.0" style:family="table-column">
      <style:table-column-properties style:column-width="11.47cm"/>
    </style:style>
    <style:style style:name="771ccb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04:37:05.000</dc:date>
    <meta:generator>PHPWord</meta:generator>
    <meta:initial-creator/>
    <meta:creation-date>2026-08-26T04:37:05.000</meta:creation-date>
    <meta:keyword/>
    <meta:user-defined meta:name="Category"/>
    <meta:user-defined meta:name="Company"/>
    <meta:user-defined meta:name="Manager"/>
  </office:meta>
</office:document-meta>
</file>