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de921" style:family="table">
      <style:table-properties style:rel-width="100" table:align="center"/>
    </style:style>
    <style:style style:name="4de921.0" style:family="table-column">
      <style:table-column-properties style:column-width="9.70cm"/>
    </style:style>
    <style:style style:name="4de921.1" style:family="table-column">
      <style:table-column-properties style:column-width="7.94cm"/>
    </style:style>
    <style:style style:name="5fb64f" style:family="table">
      <style:table-properties style:rel-width="100" table:align="center"/>
    </style:style>
    <style:style style:name="5fb64f.0" style:family="table-column">
      <style:table-column-properties style:column-width="17.64cm"/>
    </style:style>
    <style:style style:name="bffc3b" style:family="table">
      <style:table-properties style:rel-width="100" table:align="center"/>
    </style:style>
    <style:style style:name="bffc3b.0" style:family="table-column">
      <style:table-column-properties style:column-width="11.47cm"/>
    </style:style>
    <style:style style:name="bffc3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de921" table:style-name="4de921">
          <table:table-column table:style-name="4de921.0"/>
          <table:table-column table:style-name="4de921.1"/>
          <table:table-row>
            <table:table-cell office:value-type="string">
              <text:p text:style-name="IM1"><draw:frame draw:style-name="fr1" draw:name="afada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fb64f" table:style-name="5fb64f">
          <table:table-column table:style-name="5fb64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95</text:span></text:p>
        <text:p text:style-name="P3_InstBodyJustified"><text:span text:style-name="T3">Ano 1995 · Data 26/12/1994 · Status EM VIGOR</text:span></text:p>
        <text:p text:style-name="P4_InstBodyJustified"><text:span text:style-name="T4">Ementa: DISPÕE SOBRE O QUADRO DE PESSOAL E A TABELA DE VENCIMENTOS DOS SERVIDORES DA CÂMARA MUNICIPAL.</text:span></text:p>
        <text:p text:style-name="P5_InstBodyJustified"><text:span text:style-name="T5">RESOLUÇÃO Nº 1, DE 26 DE DEZEMBRO DE 1994</text:span></text:p>
        <text:p text:style-name="P6_InstBodyJustified"><text:span text:style-name="T6">(DISPÕE SOBRE O QUADRO DE PESSOAL E A TABELA DE VENCIMENTOS DOS SERVIDORES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5/94, que se refere ao processo nº 179 de 1994, a saber:</text:span></text:p>
        <text:p text:style-name="P14"><text:span text:style-name="T11">FAÇO SABER QUE A CÂMARA MUNICIPAL DE VOTUPORANGA APROVOU E EU, NOS TERMOS DO INCISO IV DO ARTIGO 18 DA LEI ORGÂNICA DO MUNICÍPIO, PROMULGO A SEGUINTE RESOLUÇÃO:</text:span></text:p>
        <text:p text:style-name="P16"><text:span text:style-name="T12">Art. 1º</text:span><text:span text:style-name="T13">Fica instituído o Quadro de Pessoal da Câmara Municipal, constituído de Cargos de Provimento Efetivo e em Comissão, com suas respectivas atribuições, conforme os termos do Anexo I, que fica fazendo parte integrante desta Resolução.</text:span></text:p>
        <text:p text:style-name="P19"><text:span text:style-name="T14">Art. 2º<text:s/></text:span><text:span text:style-name="T15">Os vencimentos dos cargos de que trata o artigo anterior são os constantes do Anexo II, que fica fazendo parte integrante desta Resolução.</text:span></text:p>
        <text:p text:style-name="P22"><text:span text:style-name="T16">Art. 3º</text:span><text:span text:style-name="T17"><text:s/>Fica expressamente revogada a gratificação especial de atividade legislativa, instituída pela<text:s/></text:span><text:a xlink:type="simple" xlink:href="https://pesquisadeleis.com.br/sp/votuporanga/legislacao/40345/lei-ordinaria-2315-dispoe-sobre-o-quadro-de-pessoal-e-o-sistema-retribuitorio-da-secretaria-administrativa-da-camara-municipal-de-votuporanga-e-da-outras-providencias">Lei nº 2.315, de 08 de junho de 1989</text:a><text:span text:style-name="T18">, no percentual equivalente a trinta por cento do vencimento e alterado para cinquenta por cento pela<text:s/></text:span><text:a xlink:type="simple" xlink:href="http://www.leinasnuvens.com.br/legislacao/SP/votuporanga/resolucao/1991/junho/591.php">Resolução nº 05/91, de 24 de junho de 1991</text:a><text:span text:style-name="T19">, sem efeito retroativo.</text:span></text:p>
        <text:p text:style-name="P27"><text:span text:style-name="T20">Art. 4º</text:span><text:span text:style-name="T21"><text:s/>Ficam expressamente revogadas as gratificações de função de quinze, vinte e trinta por cento, respectivamente, para setor, seção e coordenadoria, instituídas pela<text:s/></text:span><text:a xlink:type="simple" xlink:href="https://pesquisadeleis.com.br/sp/votuporanga/legislacao/40441/lei-ordinaria-2396-deldispoe-sobre-o-quadro-de-pessoal-plano-de-cargos-empregos-e-de-carreira-e-estabelece-o-regime-juridico-unico-para-os-servidores-da-administracao-publica-do-municipiodel">Lei nº 2.396, de 26 de abril de 1990</text:a><text:span text:style-name="T22">.</text:span></text:p>
        <text:p text:style-name="P31"><text:span text:style-name="T23">Art. 5º</text:span><text:span text:style-name="T24"><text:s/>Esta Resolução entrará em vigor na data de sua publicação, retroagindo os seus efeitos a 1º de janeiro de 1995, revogando-se as disposições em contrário.</text:span></text:p>
        <text:p text:style-name="P34"><text:span text:style-name="T25">Plenário “Dr. Octávio Viscardi”, 13 de janeiro de 1995.</text:span></text:p>
        <text:p text:style-name="P36"><text:span text:style-name="T26">Americo Adauto Leva</text:span></text:p>
        <text:p text:style-name="P38"><text:span text:style-name="T27">Presidente</text:span></text:p>
        <text:p text:style-name="P40"><text:span text:style-name="T28">Arquimedes Neves</text:span></text:p>
        <text:p text:style-name="P42"><text:span text:style-name="T29">1º Secretário</text:span></text:p>
        <text:p text:style-name="P44"><text:span text:style-name="T30">Publicado e registrado na Secretaria Administrativa da Câmara Municipal de Votuporanga, aos 13 de janeiro de 1995.</text:span></text:p>
        <text:p text:style-name="P46"><text:span text:style-name="T31">Waldenir Aparecido Cuin</text:span></text:p>
        <text:p text:style-name="P48"><text:span text:style-name="T32">Diretor da Secretaria</text:span></text:p>
        <text:p text:style-name="Standard"/>
        <table:table table:name="bffc3b" table:style-name="bffc3b">
          <table:table-column table:style-name="bffc3b.0"/>
          <table:table-column table:style-name="bffc3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68</text:span></text:p>
            </table:table-cell>
            <table:table-cell office:value-type="string">
              <text:p><text:span>Gerado em 26/08/2026 00:5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de921" style:family="table">
      <style:table-properties style:rel-width="100" table:align="center"/>
    </style:style>
    <style:style style:name="4de921.0" style:family="table-column">
      <style:table-column-properties style:column-width="9.70cm"/>
    </style:style>
    <style:style style:name="4de921.1" style:family="table-column">
      <style:table-column-properties style:column-width="7.94cm"/>
    </style:style>
    <style:style style:name="5fb64f" style:family="table">
      <style:table-properties style:rel-width="100" table:align="center"/>
    </style:style>
    <style:style style:name="5fb64f.0" style:family="table-column">
      <style:table-column-properties style:column-width="17.64cm"/>
    </style:style>
    <style:style style:name="bffc3b" style:family="table">
      <style:table-properties style:rel-width="100" table:align="center"/>
    </style:style>
    <style:style style:name="bffc3b.0" style:family="table-column">
      <style:table-column-properties style:column-width="11.47cm"/>
    </style:style>
    <style:style style:name="bffc3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3:52:02.000</dc:date>
    <meta:generator>PHPWord</meta:generator>
    <meta:initial-creator/>
    <meta:creation-date>2026-08-26T03:52:02.000</meta:creation-date>
    <meta:keyword/>
    <meta:user-defined meta:name="Category"/>
    <meta:user-defined meta:name="Company"/>
    <meta:user-defined meta:name="Manager"/>
  </office:meta>
</office:document-meta>
</file>