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80366" style:family="table">
      <style:table-properties style:rel-width="100" table:align="center"/>
    </style:style>
    <style:style style:name="c80366.0" style:family="table-column">
      <style:table-column-properties style:column-width="9.70cm"/>
    </style:style>
    <style:style style:name="c80366.1" style:family="table-column">
      <style:table-column-properties style:column-width="7.94cm"/>
    </style:style>
    <style:style style:name="2893ea" style:family="table">
      <style:table-properties style:rel-width="100" table:align="center"/>
    </style:style>
    <style:style style:name="2893ea.0" style:family="table-column">
      <style:table-column-properties style:column-width="17.64cm"/>
    </style:style>
    <style:style style:name="672f2f" style:family="table">
      <style:table-properties style:rel-width="100" table:align="center"/>
    </style:style>
    <style:style style:name="672f2f.0" style:family="table-column">
      <style:table-column-properties style:column-width="11.47cm"/>
    </style:style>
    <style:style style:name="672f2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80366" table:style-name="c80366">
          <table:table-column table:style-name="c80366.0"/>
          <table:table-column table:style-name="c80366.1"/>
          <table:table-row>
            <table:table-cell office:value-type="string">
              <text:p text:style-name="IM1"><draw:frame draw:style-name="fr1" draw:name="9b5fc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893ea" table:style-name="2893ea">
          <table:table-column table:style-name="2893e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1/1994</text:span></text:p>
        <text:p text:style-name="P3_InstBodyJustified"><text:span text:style-name="T3">Ano 1994 · Data 13/10/1994 · Status EM VIGOR</text:span></text:p>
        <text:p text:style-name="P4_InstBodyJustified"><text:span text:style-name="T4">Ementa: DISPÕE SOBRE CONCESSÃO DE BENEFÍCIO PECUNIÁRIO E DÁ OUTRAS PROVIDÊNCIAS.</text:span></text:p>
        <text:p text:style-name="P5_InstBodyJustified"><text:span text:style-name="T5">RESOLUÇÃO Nº 11, DE 13 DE OUTUBRO DE 1994</text:span></text:p>
        <text:p text:style-name="P6_InstBodyJustified"><text:span text:style-name="T6">(DISPÕE SOBRE CONCESSÃO DE BENEFÍCIO PECUNIÁRIO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do projeto de resolução nº 13/94, que se refere ao processo nº 137 de 1994, a saber:</text:span></text:p>
        <text:p text:style-name="P14"><text:span text:style-name="T11">FAÇO SABER QUE A CÂMARA MUNICIPAL DE VOTUPORANGA APROVOU E EU, NOS TERMOS DO ARTIGO 18, IV DA LEI ORGÂNICA DO MUNICÍPIO, PROMULGO A SEGUINTE RESOLUÇÃO:</text:span></text:p>
        <text:p text:style-name="P16"><text:span text:style-name="T12">Art. 1º</text:span><text:span text:style-name="T13"><text:s/>Fica a Mesa da Câmara Municipal, autorizada a pagar a seus servidores ativos e inativos no mês de outubro do corrente ano, um abono no valor de R$ 30,00 (trinta reais).</text:span></text:p>
        <text:p text:style-name="P19"><text:span text:style-name="T14">Parágrafo único.</text:span><text:span text:style-name="T15"><text:s/>O abono de que trata este artigo será pago em parcela destacada e não integrará a remuneração base.</text:span></text:p>
        <text:p text:style-name="P22"><text:span text:style-name="T16">Art. 2º<text:s/></text:span><text:span text:style-name="T17">As despesas decorrentes desta Resolução correrão à conta de dotações próprias do orçamento vigente.</text:span></text:p>
        <text:p text:style-name="P25"><text:span text:style-name="T18">Art. 3º<text:s/></text:span><text:span text:style-name="T19">Esta Resolução entrará em vigor na data de sua publicação, retroagindo seus efeitos a 1º de setembro de 1994.</text:span></text:p>
        <text:p text:style-name="P28"><text:span text:style-name="T20">Plenário “Dr. Octávio Viscardi”, aos 17 de outubro de 1994.</text:span></text:p>
        <text:p text:style-name="P30"><text:span text:style-name="T21">Arquimedes Neves</text:span></text:p>
        <text:p text:style-name="P32"><text:span text:style-name="T22">Presidente</text:span></text:p>
        <text:p text:style-name="P34"><text:span text:style-name="T23">Silvio Carvalho de Souza</text:span></text:p>
        <text:p text:style-name="P36"><text:span text:style-name="T24">1º Secretário</text:span></text:p>
        <text:p text:style-name="P38"><text:span text:style-name="T25">Publicado e registrado na Secretaria Administrativa da Câmara Municipal de Votuporanga, aos 17 de outubro de 1994.</text:span></text:p>
        <text:p text:style-name="P40"><text:span text:style-name="T26">Waldenir Aparecido Cuin</text:span></text:p>
        <text:p text:style-name="P42"><text:span text:style-name="T27">Diretor da Secretaria</text:span></text:p>
        <text:p text:style-name="Standard"/>
        <table:table table:name="672f2f" table:style-name="672f2f">
          <table:table-column table:style-name="672f2f.0"/>
          <table:table-column table:style-name="672f2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65</text:span></text:p>
            </table:table-cell>
            <table:table-cell office:value-type="string">
              <text:p><text:span>Gerado em 26/08/2026 01:4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80366" style:family="table">
      <style:table-properties style:rel-width="100" table:align="center"/>
    </style:style>
    <style:style style:name="c80366.0" style:family="table-column">
      <style:table-column-properties style:column-width="9.70cm"/>
    </style:style>
    <style:style style:name="c80366.1" style:family="table-column">
      <style:table-column-properties style:column-width="7.94cm"/>
    </style:style>
    <style:style style:name="2893ea" style:family="table">
      <style:table-properties style:rel-width="100" table:align="center"/>
    </style:style>
    <style:style style:name="2893ea.0" style:family="table-column">
      <style:table-column-properties style:column-width="17.64cm"/>
    </style:style>
    <style:style style:name="672f2f" style:family="table">
      <style:table-properties style:rel-width="100" table:align="center"/>
    </style:style>
    <style:style style:name="672f2f.0" style:family="table-column">
      <style:table-column-properties style:column-width="11.47cm"/>
    </style:style>
    <style:style style:name="672f2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4:44:08.000</dc:date>
    <meta:generator>PHPWord</meta:generator>
    <meta:initial-creator/>
    <meta:creation-date>2026-08-26T04:44:08.000</meta:creation-date>
    <meta:keyword/>
    <meta:user-defined meta:name="Category"/>
    <meta:user-defined meta:name="Company"/>
    <meta:user-defined meta:name="Manager"/>
  </office:meta>
</office:document-meta>
</file>