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0753e" style:family="table">
      <style:table-properties style:rel-width="100" table:align="center"/>
    </style:style>
    <style:style style:name="90753e.0" style:family="table-column">
      <style:table-column-properties style:column-width="9.70cm"/>
    </style:style>
    <style:style style:name="90753e.1" style:family="table-column">
      <style:table-column-properties style:column-width="7.94cm"/>
    </style:style>
    <style:style style:name="2b5aff" style:family="table">
      <style:table-properties style:rel-width="100" table:align="center"/>
    </style:style>
    <style:style style:name="2b5aff.0" style:family="table-column">
      <style:table-column-properties style:column-width="17.64cm"/>
    </style:style>
    <style:style style:name="7b36f7" style:family="table">
      <style:table-properties style:rel-width="100" table:align="center"/>
    </style:style>
    <style:style style:name="7b36f7.0" style:family="table-column">
      <style:table-column-properties style:column-width="11.47cm"/>
    </style:style>
    <style:style style:name="7b36f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0753e" table:style-name="90753e">
          <table:table-column table:style-name="90753e.0"/>
          <table:table-column table:style-name="90753e.1"/>
          <table:table-row>
            <table:table-cell office:value-type="string">
              <text:p text:style-name="IM1"><draw:frame draw:style-name="fr1" draw:name="4e1fb2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2b5aff" table:style-name="2b5aff">
          <table:table-column table:style-name="2b5aff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9/1994</text:span></text:p>
        <text:p text:style-name="P3_InstBodyJustified"><text:span text:style-name="T3">Ano 1994 · Data 05/09/1994 · Status EM VIGOR</text:span></text:p>
        <text:p text:style-name="P4_InstBodyJustified"><text:span text:style-name="T4">Ementa: DÁ DENOMINAÇÃO A LOCAL DE TRABALHO DA CÂMARA MUNICIPAL.</text:span></text:p>
        <text:p text:style-name="P5_InstBodyJustified"><text:span text:style-name="T5">RESOLUÇÃO Nº 9, DE 5 DE SETEMBRO DE 1994</text:span></text:p>
        <text:p text:style-name="P6_InstBodyJustified"><text:span text:style-name="T6">(DÁ DENOMINAÇÃO A LOCAL DE TRABALHO DA CÂMARA MUNICIPAL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com outra redação o projeto de resolução nº 11/94, que se refere ao processo nº 110 de 1994, a saber:</text:span></text:p>
        <text:p text:style-name="P14"><text:span text:style-name="T11">FAÇO SABER QUE A CÂMARA MUNICIPAL DE VOTUPORANGA APROVOU E EU, NOS TERMOS DO ARTIGO 18, IV DA LEI ORGÂNICA DO MUNICÍPIO PROMULGO A SEGUINTE RESOLUÇÃO:</text:span></text:p>
        <text:p text:style-name="P16"><text:span text:style-name="T12">Art. 1º</text:span><text:span text:style-name="T13"><text:s/>Fica denominado de Palácio “8 DE AGOSTO”, o prédio onde se desenvolvem os trabalhos da Câmara Municipal.</text:span></text:p>
        <text:p text:style-name="P19"><text:span text:style-name="T14">Art. 2º<text:s/></text:span><text:span text:style-name="T15">Esta Resolução entrará em vigor na data de sua publicação.</text:span></text:p>
        <text:p text:style-name="P22"><text:span text:style-name="T16">Plenário “Dr. Octávio Viscardi”, aos 19 de setembro de 1994.</text:span></text:p>
        <text:p text:style-name="P24"><text:span text:style-name="T17">Arquimedes Neves</text:span></text:p>
        <text:p text:style-name="P26"><text:span text:style-name="T18">Presidente</text:span></text:p>
        <text:p text:style-name="P28"><text:span text:style-name="T19">Silvio Carvalho de Souza</text:span></text:p>
        <text:p text:style-name="P30"><text:span text:style-name="T20">1º Secretário</text:span></text:p>
        <text:p text:style-name="P32"><text:span text:style-name="T21">Publicado e registrado na Secretaria Administrativa da Câmara Municipal de Votuporanga, aos 19 de setembro de 1994.</text:span></text:p>
        <text:p text:style-name="P34"><text:span text:style-name="T22">Waldenir Aparecido Cuin</text:span></text:p>
        <text:p text:style-name="P36"><text:span text:style-name="T23">Diretor da Secretaria</text:span></text:p>
        <text:p text:style-name="Standard"/>
        <table:table table:name="7b36f7" table:style-name="7b36f7">
          <table:table-column table:style-name="7b36f7.0"/>
          <table:table-column table:style-name="7b36f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63</text:span></text:p>
            </table:table-cell>
            <table:table-cell office:value-type="string">
              <text:p><text:span>Gerado em 18/08/2026 11:5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0753e" style:family="table">
      <style:table-properties style:rel-width="100" table:align="center"/>
    </style:style>
    <style:style style:name="90753e.0" style:family="table-column">
      <style:table-column-properties style:column-width="9.70cm"/>
    </style:style>
    <style:style style:name="90753e.1" style:family="table-column">
      <style:table-column-properties style:column-width="7.94cm"/>
    </style:style>
    <style:style style:name="2b5aff" style:family="table">
      <style:table-properties style:rel-width="100" table:align="center"/>
    </style:style>
    <style:style style:name="2b5aff.0" style:family="table-column">
      <style:table-column-properties style:column-width="17.64cm"/>
    </style:style>
    <style:style style:name="7b36f7" style:family="table">
      <style:table-properties style:rel-width="100" table:align="center"/>
    </style:style>
    <style:style style:name="7b36f7.0" style:family="table-column">
      <style:table-column-properties style:column-width="11.47cm"/>
    </style:style>
    <style:style style:name="7b36f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4:54:56.000</dc:date>
    <meta:generator>PHPWord</meta:generator>
    <meta:initial-creator/>
    <meta:creation-date>2026-08-18T14:54:56.000</meta:creation-date>
    <meta:keyword/>
    <meta:user-defined meta:name="Category"/>
    <meta:user-defined meta:name="Company"/>
    <meta:user-defined meta:name="Manager"/>
  </office:meta>
</office:document-meta>
</file>