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9ba2c" style:family="table">
      <style:table-properties style:rel-width="100" table:align="center"/>
    </style:style>
    <style:style style:name="c9ba2c.0" style:family="table-column">
      <style:table-column-properties style:column-width="9.70cm"/>
    </style:style>
    <style:style style:name="c9ba2c.1" style:family="table-column">
      <style:table-column-properties style:column-width="7.94cm"/>
    </style:style>
    <style:style style:name="65e160" style:family="table">
      <style:table-properties style:rel-width="100" table:align="center"/>
    </style:style>
    <style:style style:name="65e160.0" style:family="table-column">
      <style:table-column-properties style:column-width="17.64cm"/>
    </style:style>
    <style:style style:name="9a3976" style:family="table">
      <style:table-properties style:rel-width="100" table:align="center"/>
    </style:style>
    <style:style style:name="9a3976.0" style:family="table-column">
      <style:table-column-properties style:column-width="11.47cm"/>
    </style:style>
    <style:style style:name="9a397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9ba2c" table:style-name="c9ba2c">
          <table:table-column table:style-name="c9ba2c.0"/>
          <table:table-column table:style-name="c9ba2c.1"/>
          <table:table-row>
            <table:table-cell office:value-type="string">
              <text:p text:style-name="IM1"><draw:frame draw:style-name="fr1" draw:name="4a537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5e160" table:style-name="65e160">
          <table:table-column table:style-name="65e16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4</text:span></text:p>
        <text:p text:style-name="P3_InstBodyJustified"><text:span text:style-name="T3">Ano 1994 · Data 16/05/1994 · Status EM VIGOR</text:span></text:p>
        <text:p text:style-name="P4_InstBodyJustified"><text:span text:style-name="T4">Ementa: INTRODUZ PARÁGRAFO NO ARTIGO 127, DA RESOLUÇÃO Nº 03, DE 1º DE ABRIL DE 1991.</text:span></text:p>
        <text:p text:style-name="P5_InstBodyJustified"><text:span text:style-name="T5">RESOLUÇÃO Nº 6, DE 16 DE MAIO DE 1994</text:span></text:p>
        <text:p text:style-name="P6_InstBodyJustified"><text:span text:style-name="T6">(INTRODUZ PARÁGRAFO NO ARTIGO 127, DA RESOLUÇÃO Nº 03, DE 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94, que se refere ao processo nº 054 de 1994, a saber:</text:span></text:p>
        <text:p text:style-name="P14"><text:span text:style-name="T11">FAÇO SABER QUE A CÂMARA MUNICIPAL DE VOTUPORANGA E EU, NOS TERMOS DO ARTIGO 18, IV DA LEI ORGÂNICA DO MUNICÍPIO PROMULGO A SEGUINTE RESOLUÇÃO:</text:span></text:p>
        <text:p text:style-name="P16"><text:span text:style-name="T12">Art. 1º</text:span><text:span text:style-name="T13"><text:s/>O artigo 127 da Resolução 03/91 de 1º de abril de 1991, fica acrescido do seguinte parágrafo:</text:span></text:p>
        <text:p text:style-name="P19"><text:span text:style-name="T14">“As cópias das proposições a que se refere as alíneas a, b, c e d do parágrafo 1º deste artigo, deverão ser distribuídas aos Vereadores, imediatamente após sua leitura no Expediente.”</text:span></text:p>
        <text:p text:style-name="P21"><text:span text:style-name="T15">Art. 2º<text:s/></text:span><text:span text:style-name="T16">Esta Resolução entrará em vigor na data de sua publicação.</text:span></text:p>
        <text:p text:style-name="P24"><text:span text:style-name="T17">Art. 3º</text:span><text:span text:style-name="T18"><text:s/>Revogam-se as disposições em contrário.</text:span></text:p>
        <text:p text:style-name="P27"><text:span text:style-name="T19">Plenário “Dr. Octávio Viscardi”, aos 13 de junho de 1994.</text:span></text:p>
        <text:p text:style-name="P29"><text:span text:style-name="T20">Arquimedes Neves</text:span></text:p>
        <text:p text:style-name="P31"><text:span text:style-name="T21">Presidente</text:span></text:p>
        <text:p text:style-name="P33"><text:span text:style-name="T22">Silvio Carvalho de Souza</text:span></text:p>
        <text:p text:style-name="P35"><text:span text:style-name="T23">1º Secretário</text:span></text:p>
        <text:p text:style-name="P37"><text:span text:style-name="T24">Publicado e registrado na Secretaria Administrativa da Câmara Municipal de Votuporanga, aos 13 de junho de 1994.</text:span></text:p>
        <text:p text:style-name="P39"><text:span text:style-name="T25">Waldenir Aparecido Cuin</text:span></text:p>
        <text:p text:style-name="P41"><text:span text:style-name="T26">Diretor da Secretaria</text:span></text:p>
        <text:p text:style-name="Standard"/>
        <table:table table:name="9a3976" table:style-name="9a3976">
          <table:table-column table:style-name="9a3976.0"/>
          <table:table-column table:style-name="9a397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0</text:span></text:p>
            </table:table-cell>
            <table:table-cell office:value-type="string">
              <text:p><text:span>Gerado em 18/08/2026 10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9ba2c" style:family="table">
      <style:table-properties style:rel-width="100" table:align="center"/>
    </style:style>
    <style:style style:name="c9ba2c.0" style:family="table-column">
      <style:table-column-properties style:column-width="9.70cm"/>
    </style:style>
    <style:style style:name="c9ba2c.1" style:family="table-column">
      <style:table-column-properties style:column-width="7.94cm"/>
    </style:style>
    <style:style style:name="65e160" style:family="table">
      <style:table-properties style:rel-width="100" table:align="center"/>
    </style:style>
    <style:style style:name="65e160.0" style:family="table-column">
      <style:table-column-properties style:column-width="17.64cm"/>
    </style:style>
    <style:style style:name="9a3976" style:family="table">
      <style:table-properties style:rel-width="100" table:align="center"/>
    </style:style>
    <style:style style:name="9a3976.0" style:family="table-column">
      <style:table-column-properties style:column-width="11.47cm"/>
    </style:style>
    <style:style style:name="9a397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3:50:25.000</dc:date>
    <meta:generator>PHPWord</meta:generator>
    <meta:initial-creator/>
    <meta:creation-date>2026-08-18T13:50:25.000</meta:creation-date>
    <meta:keyword/>
    <meta:user-defined meta:name="Category"/>
    <meta:user-defined meta:name="Company"/>
    <meta:user-defined meta:name="Manager"/>
  </office:meta>
</office:document-meta>
</file>