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a2b3e" style:family="table">
      <style:table-properties style:rel-width="100" table:align="center"/>
    </style:style>
    <style:style style:name="9a2b3e.0" style:family="table-column">
      <style:table-column-properties style:column-width="9.70cm"/>
    </style:style>
    <style:style style:name="9a2b3e.1" style:family="table-column">
      <style:table-column-properties style:column-width="7.94cm"/>
    </style:style>
    <style:style style:name="f9f766" style:family="table">
      <style:table-properties style:rel-width="100" table:align="center"/>
    </style:style>
    <style:style style:name="f9f766.0" style:family="table-column">
      <style:table-column-properties style:column-width="17.64cm"/>
    </style:style>
    <style:style style:name="836a65" style:family="table">
      <style:table-properties style:rel-width="100" table:align="center"/>
    </style:style>
    <style:style style:name="836a65.0" style:family="table-column">
      <style:table-column-properties style:column-width="11.47cm"/>
    </style:style>
    <style:style style:name="836a6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a2b3e" table:style-name="9a2b3e">
          <table:table-column table:style-name="9a2b3e.0"/>
          <table:table-column table:style-name="9a2b3e.1"/>
          <table:table-row>
            <table:table-cell office:value-type="string">
              <text:p text:style-name="IM1"><draw:frame draw:style-name="fr1" draw:name="8f204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9f766" table:style-name="f9f766">
          <table:table-column table:style-name="f9f76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94</text:span></text:p>
        <text:p text:style-name="P3_InstBodyJustified"><text:span text:style-name="T3">Ano 1994 · Data 09/05/1994 · Status EM VIGOR</text:span></text:p>
        <text:p text:style-name="P4_InstBodyJustified"><text:span text:style-name="T4">Ementa: DISPÕE SOBRE APROVAÇÃO DAS CONTAS DA CÂMARA MUNICIPAL, REFERENTE AO EXERCÍCIO DE 1991.</text:span></text:p>
        <text:p text:style-name="P5_InstBodyJustified"><text:span text:style-name="T5">RESOLUÇÃO Nº 4, DE 9 DE MAIO DE 1994</text:span></text:p>
        <text:p text:style-name="P6_InstBodyJustified"><text:span text:style-name="T6">(DISPÕE SOBRE APROVAÇÃO DAS CONTAS DA CÂMARA MUNICIPAL, REFERENTE AO EXERCÍCIO DE 199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5/94, oferecido pela Comissão de Finanças e Orçamento, referente ao processo nº 162/A de 1994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/text:span><text:span text:style-name="T13"><text:s/>Ficam aprovadas as Contas da Câmara Municipal de Votuporanga, referente ao exercício de 1991, conforme parecer prévio emitido pelo Egrégio Tribunal de Contas do Estado.</text:span></text:p>
        <text:p text:style-name="P19"><text:span text:style-name="T14">Art. 2º<text:s/></text:span><text:span text:style-name="T15">Esta Resolução entrará em vigor na data de sua publicação, revogadas as disposições em contrário.</text:span></text:p>
        <text:p text:style-name="P22"><text:span text:style-name="T16">Plenário “Dr. Octávio Viscardi”, aos 09 de maio de 1994.</text:span></text:p>
        <text:p text:style-name="P24"><text:span text:style-name="T17">Arquimedes Neves</text:span></text:p>
        <text:p text:style-name="P26"><text:span text:style-name="T18">Presidente</text:span></text:p>
        <text:p text:style-name="P28"><text:span text:style-name="T19">Silvio Carvalho de Souza</text:span></text:p>
        <text:p text:style-name="P30"><text:span text:style-name="T20">1º Secretário</text:span></text:p>
        <text:p text:style-name="P32"><text:span text:style-name="T21">Publicado e registrado na Secretaria Administrativa da Câmara Municipal de Votuporanga, aos 09 de maio de 1994.</text:span></text:p>
        <text:p text:style-name="P34"><text:span text:style-name="T22">Waldenir Aparecido Cuin</text:span></text:p>
        <text:p text:style-name="P36"><text:span text:style-name="T23">Diretor da Secretaria</text:span></text:p>
        <text:p text:style-name="Standard"/>
        <table:table table:name="836a65" table:style-name="836a65">
          <table:table-column table:style-name="836a65.0"/>
          <table:table-column table:style-name="836a6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58</text:span></text:p>
            </table:table-cell>
            <table:table-cell office:value-type="string">
              <text:p><text:span>Gerado em 26/08/2026 00:0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a2b3e" style:family="table">
      <style:table-properties style:rel-width="100" table:align="center"/>
    </style:style>
    <style:style style:name="9a2b3e.0" style:family="table-column">
      <style:table-column-properties style:column-width="9.70cm"/>
    </style:style>
    <style:style style:name="9a2b3e.1" style:family="table-column">
      <style:table-column-properties style:column-width="7.94cm"/>
    </style:style>
    <style:style style:name="f9f766" style:family="table">
      <style:table-properties style:rel-width="100" table:align="center"/>
    </style:style>
    <style:style style:name="f9f766.0" style:family="table-column">
      <style:table-column-properties style:column-width="17.64cm"/>
    </style:style>
    <style:style style:name="836a65" style:family="table">
      <style:table-properties style:rel-width="100" table:align="center"/>
    </style:style>
    <style:style style:name="836a65.0" style:family="table-column">
      <style:table-column-properties style:column-width="11.47cm"/>
    </style:style>
    <style:style style:name="836a6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3:07:32.000</dc:date>
    <meta:generator>PHPWord</meta:generator>
    <meta:initial-creator/>
    <meta:creation-date>2026-08-26T03:07:32.000</meta:creation-date>
    <meta:keyword/>
    <meta:user-defined meta:name="Category"/>
    <meta:user-defined meta:name="Company"/>
    <meta:user-defined meta:name="Manager"/>
  </office:meta>
</office:document-meta>
</file>