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1d855c" style:family="table">
      <style:table-properties style:rel-width="100" table:align="center"/>
    </style:style>
    <style:style style:name="1d855c.0" style:family="table-column">
      <style:table-column-properties style:column-width="9.70cm"/>
    </style:style>
    <style:style style:name="1d855c.1" style:family="table-column">
      <style:table-column-properties style:column-width="7.94cm"/>
    </style:style>
    <style:style style:name="137598" style:family="table">
      <style:table-properties style:rel-width="100" table:align="center"/>
    </style:style>
    <style:style style:name="137598.0" style:family="table-column">
      <style:table-column-properties style:column-width="17.64cm"/>
    </style:style>
    <style:style style:name="4bb788" style:family="table">
      <style:table-properties style:rel-width="100" table:align="center"/>
    </style:style>
    <style:style style:name="4bb788.0" style:family="table-column">
      <style:table-column-properties style:column-width="11.47cm"/>
    </style:style>
    <style:style style:name="4bb788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1d855c" table:style-name="1d855c">
          <table:table-column table:style-name="1d855c.0"/>
          <table:table-column table:style-name="1d855c.1"/>
          <table:table-row>
            <table:table-cell office:value-type="string">
              <text:p text:style-name="IM1"><draw:frame draw:style-name="fr1" draw:name="d4e7d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137598" table:style-name="137598">
          <table:table-column table:style-name="13759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4</text:span></text:p>
        <text:p text:style-name="P3_InstBodyJustified"><text:span text:style-name="T3">Ano 1994 · Data 25/04/1994 · Status EM VIGOR</text:span></text:p>
        <text:p text:style-name="P4_InstBodyJustified"><text:span text:style-name="T4">Ementa: DISPÕE SOBRE ADEQUAÇÃO À MESA DA CÂMARA, PARA ADEQUAR EX-FORUM ÀS INSTALAÇÕES DO LEGISLATIVO.</text:span></text:p>
        <text:p text:style-name="P5_InstBodyJustified"><text:span text:style-name="T5">RESOLUÇÃO Nº 2, DE 25 DE ABRIL DE 1994</text:span></text:p>
        <text:p text:style-name="P6_InstBodyJustified"><text:span text:style-name="T6">(DISPÕE SOBRE ADEQUAÇÃO À MESA DA CÂMARA, PARA ADEQUAR EX-FORUM ÀS INSTALAÇÕES DO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2/94, que se refere ao processo nº 039 de 1994, a saber:</text:span></text:p>
        <text:p text:style-name="P14"><text:span text:style-name="T11">FAÇO SABER QUE A CÂMARA MUNICIPAL DE VOTUPORANGA APROVOU E EU, NOS TERMOS DO ARTIGO 18, IV DA LEI ORGÂNICA DO MUNICÍPIO, PROMULGO A SEGUINTE RESOLUÇÃO:</text:span></text:p>
        <text:p text:style-name="P16"><text:span text:style-name="T12">Art. 1º</text:span><text:span text:style-name="T13">Fica a Mesa da Câmara Municipal autorizada a realizar despesas até o montante de CR$ 46.645.210,00 (quarenta e seis milhões, seiscentos e quarenta e cinco mil e duzentos e dez cruzeiros reais), correspondente a 44.694,30 URVs, conforme orçamento constante do anexo I, que fica fazendo parte integrante desta Resolução, necessárias a adequação do prédio onde estava instalado o Forum de nossa Comarca, e que será cedido por tempo indeterminado ao Legislativo, conforme Portaria nº 8/94 do Diretor do Forum de nossa Comarca, que fica igualmente fazendo parte integrante desta Resolução.</text:span></text:p>
        <text:p text:style-name="P19"><text:span text:style-name="T14">Parágrafo único.</text:span><text:span text:style-name="T15"><text:s/>As obras previstas neste Artigo deverão estar concluídas num prazo de até noventa dias.</text:span></text:p>
        <text:p text:style-name="P22"><text:span text:style-name="T16">Art. 2º<text:s/></text:span><text:span text:style-name="T17">As despesas decorrentes com a execução desta Resolução correrão por conta de despesas próprias consignadas em orçamento, suplementadas se necessário.</text:span></text:p>
        <text:p text:style-name="P25"><text:span text:style-name="T18">Art. 3º</text:span><text:span text:style-name="T19"><text:s/>Esta Resolução entrará em vigor na data de sua publicação.</text:span></text:p>
        <text:p text:style-name="P28"><text:span text:style-name="T20">Plenário “Dr. Octávio Viscardi”, aos 25 de abril de 1994.</text:span></text:p>
        <text:p text:style-name="P30"><text:span text:style-name="T21">Arquimedes Neves</text:span></text:p>
        <text:p text:style-name="P32"><text:span text:style-name="T22">Presidente</text:span></text:p>
        <text:p text:style-name="P34"><text:span text:style-name="T23">Silvio Carvalho de Souza</text:span></text:p>
        <text:p text:style-name="P36"><text:span text:style-name="T24">1º Secretário</text:span></text:p>
        <text:p text:style-name="P38"><text:span text:style-name="T25">Publicado e registrado na Secretaria Administrativa da Câmara Municipal de Votuporanga, aos 25 de abril de 1994.</text:span></text:p>
        <text:p text:style-name="P40"><text:span text:style-name="T26">Waldenir Aparecido Cuin</text:span></text:p>
        <text:p text:style-name="P42"><text:span text:style-name="T27">Diretor da Secretaria</text:span></text:p>
        <text:p text:style-name="Standard"/>
        <table:table table:name="4bb788" table:style-name="4bb788">
          <table:table-column table:style-name="4bb788.0"/>
          <table:table-column table:style-name="4bb788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6</text:span></text:p>
            </table:table-cell>
            <table:table-cell office:value-type="string">
              <text:p><text:span>Gerado em 26/08/2026 00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1d855c" style:family="table">
      <style:table-properties style:rel-width="100" table:align="center"/>
    </style:style>
    <style:style style:name="1d855c.0" style:family="table-column">
      <style:table-column-properties style:column-width="9.70cm"/>
    </style:style>
    <style:style style:name="1d855c.1" style:family="table-column">
      <style:table-column-properties style:column-width="7.94cm"/>
    </style:style>
    <style:style style:name="137598" style:family="table">
      <style:table-properties style:rel-width="100" table:align="center"/>
    </style:style>
    <style:style style:name="137598.0" style:family="table-column">
      <style:table-column-properties style:column-width="17.64cm"/>
    </style:style>
    <style:style style:name="4bb788" style:family="table">
      <style:table-properties style:rel-width="100" table:align="center"/>
    </style:style>
    <style:style style:name="4bb788.0" style:family="table-column">
      <style:table-column-properties style:column-width="11.47cm"/>
    </style:style>
    <style:style style:name="4bb788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02:27.000</dc:date>
    <meta:generator>PHPWord</meta:generator>
    <meta:initial-creator/>
    <meta:creation-date>2026-08-26T03:02:27.000</meta:creation-date>
    <meta:keyword/>
    <meta:user-defined meta:name="Category"/>
    <meta:user-defined meta:name="Company"/>
    <meta:user-defined meta:name="Manager"/>
  </office:meta>
</office:document-meta>
</file>