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5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31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67664" style:family="table">
      <style:table-properties style:rel-width="100" table:align="center"/>
    </style:style>
    <style:style style:name="667664.0" style:family="table-column">
      <style:table-column-properties style:column-width="9.70cm"/>
    </style:style>
    <style:style style:name="667664.1" style:family="table-column">
      <style:table-column-properties style:column-width="7.94cm"/>
    </style:style>
    <style:style style:name="ebeba3" style:family="table">
      <style:table-properties style:rel-width="100" table:align="center"/>
    </style:style>
    <style:style style:name="ebeba3.0" style:family="table-column">
      <style:table-column-properties style:column-width="17.64cm"/>
    </style:style>
    <style:style style:name="8be9a4" style:family="table">
      <style:table-properties style:rel-width="100" table:align="center"/>
    </style:style>
    <style:style style:name="8be9a4.0" style:family="table-column">
      <style:table-column-properties style:column-width="11.47cm"/>
    </style:style>
    <style:style style:name="8be9a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67664" table:style-name="667664">
          <table:table-column table:style-name="667664.0"/>
          <table:table-column table:style-name="667664.1"/>
          <table:table-row>
            <table:table-cell office:value-type="string">
              <text:p text:style-name="IM1"><draw:frame draw:style-name="fr1" draw:name="c6e1b5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beba3" table:style-name="ebeba3">
          <table:table-column table:style-name="ebeba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93</text:span></text:p>
        <text:p text:style-name="P3_InstBodyJustified"><text:span text:style-name="T3">Ano 1993 · Data 23/09/1993 · Status EM VIGOR</text:span></text:p>
        <text:p text:style-name="P4_InstBodyJustified"><text:span text:style-name="T4">Ementa: DISPÕE SOBRE CONCESSÃO DE BENEFÍCIO PECUNIÁRIO E DÁ OUTRAS PROVIDÊNCIAS. (ABONO AOS SERVIDORES)</text:span></text:p>
        <text:p text:style-name="P5_InstBodyJustified"><text:span text:style-name="T5">RESOLUÇÃO Nº 2, DE 23 DE SETEMBRO DE 1993</text:span></text:p>
        <text:p text:style-name="P6_InstBodyJustified"><text:span text:style-name="T6">(DISPÕE SOBRE CONCESSÃO DE BENEFÍCIO PECUNIÁRIO E DÁ OUTRAS PROVIDÊNCIAS. (ABONO AOS SERVIDORES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4/93, que se refere ao processo nº 100 de 1993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/text:span><text:span text:style-name="T13">Fica concedido um abono financeiro aos servidores e inativos da Câmara Municipal, no valor de Cr$ 7.000,00 (sete mil cruzeiros reais), a ser pago em parcelas destacadas, nos seguintes períodos:</text:span></text:p>
        <text:p text:style-name="P19"><text:span text:style-name="T14">Cr$ 1.500,00 (hum mil e quinhentos cruzeiros reais) no mês de setembro;</text:span></text:p>
        <text:p text:style-name="P21"><text:span text:style-name="T15">Cr$ 1.500,00 (hum mil e quinhentos cruzeiros reais) no mês de outubro;</text:span></text:p>
        <text:p text:style-name="P23"><text:span text:style-name="T16">Cr$ 2.000,00 (dois mil e quinhentos cruzeiros reais) no mês de novembro;</text:span></text:p>
        <text:p text:style-name="P25"><text:span text:style-name="T17">Cr$ 2.000,00 (dois mil e quinhentos cruzeiros reais) no mês de dezembro.</text:span></text:p>
        <text:p text:style-name="P27"><text:span text:style-name="T18">Art. 2º<text:s/></text:span><text:span text:style-name="T19">As despesas decorrentes desta Resolução, correrão à conta de dotações próprias do orçamento vigente.</text:span></text:p>
        <text:p text:style-name="P30"><text:span text:style-name="T20">Art. 3º</text:span><text:span text:style-name="T21"><text:s/>Esta resolução entrará em vigor na data de sua publicação, retroagindo seus efeitos a 1º de setembro de 1993.</text:span></text:p>
        <text:p text:style-name="P33"><text:span text:style-name="T22">Plenário “Dr. Octávio Viscardi”, aos 27 de setembro de 1993.</text:span></text:p>
        <text:p text:style-name="P35"><text:span text:style-name="T23">Ozório Casado</text:span></text:p>
        <text:p text:style-name="P37"><text:span text:style-name="T24">Presidente</text:span></text:p>
        <text:p text:style-name="P39"><text:span text:style-name="T25">Walter Ferreira da Costa</text:span></text:p>
        <text:p text:style-name="P41"><text:span text:style-name="T26">1º Secretário</text:span></text:p>
        <text:p text:style-name="P43"><text:span text:style-name="T27">Publicado e registrado na Secretaria Administrativa da Câmara Municipal de Votuporanga, aos 27 de setembro de 1993.</text:span></text:p>
        <text:p text:style-name="P45"><text:span text:style-name="T28">Waldenir Aparecido Cuin</text:span></text:p>
        <text:p text:style-name="P47"><text:span text:style-name="T29">Diretor da Secretaria</text:span></text:p>
        <text:p text:style-name="Standard"/>
        <table:table table:name="8be9a4" table:style-name="8be9a4">
          <table:table-column table:style-name="8be9a4.0"/>
          <table:table-column table:style-name="8be9a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52</text:span></text:p>
            </table:table-cell>
            <table:table-cell office:value-type="string">
              <text:p><text:span>Gerado em 26/08/2026 00:0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67664" style:family="table">
      <style:table-properties style:rel-width="100" table:align="center"/>
    </style:style>
    <style:style style:name="667664.0" style:family="table-column">
      <style:table-column-properties style:column-width="9.70cm"/>
    </style:style>
    <style:style style:name="667664.1" style:family="table-column">
      <style:table-column-properties style:column-width="7.94cm"/>
    </style:style>
    <style:style style:name="ebeba3" style:family="table">
      <style:table-properties style:rel-width="100" table:align="center"/>
    </style:style>
    <style:style style:name="ebeba3.0" style:family="table-column">
      <style:table-column-properties style:column-width="17.64cm"/>
    </style:style>
    <style:style style:name="8be9a4" style:family="table">
      <style:table-properties style:rel-width="100" table:align="center"/>
    </style:style>
    <style:style style:name="8be9a4.0" style:family="table-column">
      <style:table-column-properties style:column-width="11.47cm"/>
    </style:style>
    <style:style style:name="8be9a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03:02:22.000</dc:date>
    <meta:generator>PHPWord</meta:generator>
    <meta:initial-creator/>
    <meta:creation-date>2026-08-26T03:02:22.000</meta:creation-date>
    <meta:keyword/>
    <meta:user-defined meta:name="Category"/>
    <meta:user-defined meta:name="Company"/>
    <meta:user-defined meta:name="Manager"/>
  </office:meta>
</office:document-meta>
</file>