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2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T20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T22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29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32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8133f" style:family="table">
      <style:table-properties style:rel-width="100" table:align="center"/>
    </style:style>
    <style:style style:name="08133f.0" style:family="table-column">
      <style:table-column-properties style:column-width="9.70cm"/>
    </style:style>
    <style:style style:name="08133f.1" style:family="table-column">
      <style:table-column-properties style:column-width="7.94cm"/>
    </style:style>
    <style:style style:name="066381" style:family="table">
      <style:table-properties style:rel-width="100" table:align="center"/>
    </style:style>
    <style:style style:name="066381.0" style:family="table-column">
      <style:table-column-properties style:column-width="17.64cm"/>
    </style:style>
    <style:style style:name="fa1d4d" style:family="table">
      <style:table-properties style:rel-width="100" table:align="center"/>
    </style:style>
    <style:style style:name="fa1d4d.0" style:family="table-column">
      <style:table-column-properties style:column-width="11.47cm"/>
    </style:style>
    <style:style style:name="fa1d4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8133f" table:style-name="08133f">
          <table:table-column table:style-name="08133f.0"/>
          <table:table-column table:style-name="08133f.1"/>
          <table:table-row>
            <table:table-cell office:value-type="string">
              <text:p text:style-name="IM1"><draw:frame draw:style-name="fr1" draw:name="3cc09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66381" table:style-name="066381">
          <table:table-column table:style-name="06638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/1993</text:span></text:p>
        <text:p text:style-name="P3_InstBodyJustified"><text:span text:style-name="T3">Ano 1993 · Data 21/06/1993 · Status EM VIGOR</text:span></text:p>
        <text:p text:style-name="P4_InstBodyJustified"><text:span text:style-name="T4">Ementa: ALTERA OS ARTIGOS 1º E 2º DA RESOLUÇÃO Nº 03/77.</text:span></text:p>
        <text:p text:style-name="P5_InstBodyJustified"><text:span text:style-name="T5">RESOLUÇÃO Nº 1, DE 21 DE JUNHO DE 1993</text:span></text:p>
        <text:p text:style-name="P6_InstBodyJustified"><text:span text:style-name="T6">(ALTERA OS ARTIGOS 1º E 2º DA RESOLUÇÃO Nº 03/77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2/93, que se refere ao processo nº 061 de 1993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/text:span><text:span text:style-name="T13">Nos artigos 1º e 2º da<text:s/></text:span><text:a xlink:type="simple" xlink:href="http://www.leinasnuvens.com.br/legislacao/SP/votuporanga/resolucao/1977/junho/377.php">Resolução 03/77</text:a><text:span text:style-name="T14">, onde se lê: Sala das Sessões,</text:span><text:span text:style-name="T15">“</text:span><text:span text:style-name="T16"><text:s/>Dr. Octávio Viscardi</text:span><text:span text:style-name="T17">”</text:span><text:span text:style-name="T18">, leia-se:<text:s/></text:span><text:span text:style-name="T19">“</text:span><text:span text:style-name="T20">PLENÁRIO DR. OCTÁVIO VISCARDI</text:span><text:span text:style-name="T21">”</text:span><text:span text:style-name="T22">.</text:span></text:p>
        <text:p text:style-name="P28"><text:span text:style-name="T23">Art. 2º<text:s/></text:span><text:span text:style-name="T24">Esta Resolução entrará em vigor na data de sua publicação.</text:span></text:p>
        <text:p text:style-name="P31"><text:span text:style-name="T25">Art. 3º</text:span><text:span text:style-name="T26"><text:s/>Revogam-se as disposições em contrário.</text:span></text:p>
        <text:p text:style-name="P34"><text:span text:style-name="T27">Plenário “Dr. Octávio Viscardi”, aos 28 de junho de 1993.</text:span></text:p>
        <text:p text:style-name="P36"><text:span text:style-name="T28">Ozório Casado</text:span></text:p>
        <text:p text:style-name="P38"><text:span text:style-name="T29">Presidente</text:span></text:p>
        <text:p text:style-name="P40"><text:span text:style-name="T30">Walter Ferreira da Costa</text:span></text:p>
        <text:p text:style-name="P42"><text:span text:style-name="T31">1º Secretário</text:span></text:p>
        <text:p text:style-name="P44"><text:span text:style-name="T32">Publicado e registrado na Secretaria Administrativa da Câmara Municipal de Votuporanga, aos 28 de junho de 1993.</text:span></text:p>
        <text:p text:style-name="P46"><text:span text:style-name="T33">Waldenir Aparecido Cuin</text:span></text:p>
        <text:p text:style-name="P48"><text:span text:style-name="T34">Diretor da Secretaria</text:span></text:p>
        <text:p text:style-name="Standard"/>
        <table:table table:name="fa1d4d" table:style-name="fa1d4d">
          <table:table-column table:style-name="fa1d4d.0"/>
          <table:table-column table:style-name="fa1d4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51</text:span></text:p>
            </table:table-cell>
            <table:table-cell office:value-type="string">
              <text:p><text:span>Gerado em 23/08/2026 14:1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8133f" style:family="table">
      <style:table-properties style:rel-width="100" table:align="center"/>
    </style:style>
    <style:style style:name="08133f.0" style:family="table-column">
      <style:table-column-properties style:column-width="9.70cm"/>
    </style:style>
    <style:style style:name="08133f.1" style:family="table-column">
      <style:table-column-properties style:column-width="7.94cm"/>
    </style:style>
    <style:style style:name="066381" style:family="table">
      <style:table-properties style:rel-width="100" table:align="center"/>
    </style:style>
    <style:style style:name="066381.0" style:family="table-column">
      <style:table-column-properties style:column-width="17.64cm"/>
    </style:style>
    <style:style style:name="fa1d4d" style:family="table">
      <style:table-properties style:rel-width="100" table:align="center"/>
    </style:style>
    <style:style style:name="fa1d4d.0" style:family="table-column">
      <style:table-column-properties style:column-width="11.47cm"/>
    </style:style>
    <style:style style:name="fa1d4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3T17:12:30.000</dc:date>
    <meta:generator>PHPWord</meta:generator>
    <meta:initial-creator/>
    <meta:creation-date>2026-08-23T17:12:30.000</meta:creation-date>
    <meta:keyword/>
    <meta:user-defined meta:name="Category"/>
    <meta:user-defined meta:name="Company"/>
    <meta:user-defined meta:name="Manager"/>
  </office:meta>
</office:document-meta>
</file>