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34b7d" style:family="table">
      <style:table-properties style:rel-width="100" table:align="center"/>
    </style:style>
    <style:style style:name="434b7d.0" style:family="table-column">
      <style:table-column-properties style:column-width="9.70cm"/>
    </style:style>
    <style:style style:name="434b7d.1" style:family="table-column">
      <style:table-column-properties style:column-width="7.94cm"/>
    </style:style>
    <style:style style:name="4b949b" style:family="table">
      <style:table-properties style:rel-width="100" table:align="center"/>
    </style:style>
    <style:style style:name="4b949b.0" style:family="table-column">
      <style:table-column-properties style:column-width="17.64cm"/>
    </style:style>
    <style:style style:name="446cbc" style:family="table">
      <style:table-properties style:rel-width="100" table:align="center"/>
    </style:style>
    <style:style style:name="446cbc.0" style:family="table-column">
      <style:table-column-properties style:column-width="11.47cm"/>
    </style:style>
    <style:style style:name="446cb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34b7d" table:style-name="434b7d">
          <table:table-column table:style-name="434b7d.0"/>
          <table:table-column table:style-name="434b7d.1"/>
          <table:table-row>
            <table:table-cell office:value-type="string">
              <text:p text:style-name="IM1"><draw:frame draw:style-name="fr1" draw:name="fb464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b949b" table:style-name="4b949b">
          <table:table-column table:style-name="4b949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92</text:span></text:p>
        <text:p text:style-name="P3_InstBodyJustified"><text:span text:style-name="T3">Ano 1992 · Data 10/12/1992 · Status EM VIGOR</text:span></text:p>
        <text:p text:style-name="P4_InstBodyJustified"><text:span text:style-name="T4">Ementa: DISPÕE SOBRE ALTERAÇÃO DE DENOMINAÇÃO DE CARGO. (ASSESSOR TECNICO LEGISLATIVO PARA CONSULTOR JURÍDICO)</text:span></text:p>
        <text:p text:style-name="P5_InstBodyJustified"><text:span text:style-name="T5">RESOLUÇÃO Nº 10, DE 10 DE DEZEMBRO DE 1992</text:span></text:p>
        <text:p text:style-name="P6_InstBodyJustified"><text:span text:style-name="T6">(DISPÕE SOBRE ALTERAÇÃO DE DENOMINAÇÃO DE CARGO. (ASSESSOR TECNICO LEGISLATIVO PARA CONSULTOR JURÍDICO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92, que se refere ao processo nº 157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/text:span><text:span text:style-name="T13">Na<text:s/></text:span><text:a xlink:type="simple" xlink:href="https://pesquisadeleis.com.br/sp/votuporanga/legislacao/40345/lei-ordinaria-2315-dispoe-sobre-o-quadro-de-pessoal-e-o-sistema-retribuitorio-da-secretaria-administrativa-da-camara-municipal-de-votuporanga-e-da-outras-providencias">Lei Municipal 2.315, de 08 de junho de 1989</text:a><text:span text:style-name="T14"><text:s/></text:span><text:span text:style-name="T15">e na<text:s/></text:span><text:a xlink:type="simple" xlink:href="http://www.leinasnuvens.com.br/legislacao/SP/votuporanga/resolucao/1990/maio/290.php">Resolução 02/90</text:a><text:span text:style-name="T16">, de 21 de maio de 1990 onde<text:s/></text:span><text:span text:style-name="T17">se<text:s/></text:span><text:span text:style-name="T18">lê:</text:span></text:p>
        <text:p text:style-name="P24"><text:span text:style-name="T19"><text:s/>“</text:span><text:span text:style-name="T20">ASSESSOR<text:s/></text:span><text:span text:style-name="T21">TÉCNICO LEGISLATIVO DA MESA”, leia-se: “CONSULTOR JURÍDICO<text:s/></text:span><text:span text:style-name="T22">DA<text:s/></text:span><text:span text:style-name="T23">MESA”.</text:span></text:p>
        <text:p text:style-name="P30"><text:span text:style-name="T24">Art. 2º<text:s/></text:span><text:span text:style-name="T25">Esta Resolução entrará em vigor na data de sua publicação.</text:span></text:p>
        <text:p text:style-name="P33"><text:span text:style-name="T26">Sala das Sessões, “Dr. Octávio Viscardi”, aos 14 de dezembro de 1992.</text:span></text:p>
        <text:p text:style-name="P35"><text:span text:style-name="T27">Arnaldo José Santa Fé Trindade</text:span></text:p>
        <text:p text:style-name="P37"><text:span text:style-name="T28">Presidente</text:span></text:p>
        <text:p text:style-name="P39"><text:span text:style-name="T29">Vanderley Martins Fernandes</text:span></text:p>
        <text:p text:style-name="P41"><text:span text:style-name="T30">1º Secretário</text:span></text:p>
        <text:p text:style-name="P43"><text:span text:style-name="T31">Publicado e registrado na Secretaria Administrativa da Câmara Municipal de Votuporanga, aos 14 de dezembro de 1992.</text:span></text:p>
        <text:p text:style-name="P45"><text:span text:style-name="T32">Waldenir Aparecido Cuin</text:span></text:p>
        <text:p text:style-name="P47"><text:span text:style-name="T33">Diretor da Secretaria</text:span></text:p>
        <text:p text:style-name="Standard"/>
        <table:table table:name="446cbc" table:style-name="446cbc">
          <table:table-column table:style-name="446cbc.0"/>
          <table:table-column table:style-name="446cb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0</text:span></text:p>
            </table:table-cell>
            <table:table-cell office:value-type="string">
              <text:p><text:span>Gerado em 25/08/2026 22:5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34b7d" style:family="table">
      <style:table-properties style:rel-width="100" table:align="center"/>
    </style:style>
    <style:style style:name="434b7d.0" style:family="table-column">
      <style:table-column-properties style:column-width="9.70cm"/>
    </style:style>
    <style:style style:name="434b7d.1" style:family="table-column">
      <style:table-column-properties style:column-width="7.94cm"/>
    </style:style>
    <style:style style:name="4b949b" style:family="table">
      <style:table-properties style:rel-width="100" table:align="center"/>
    </style:style>
    <style:style style:name="4b949b.0" style:family="table-column">
      <style:table-column-properties style:column-width="17.64cm"/>
    </style:style>
    <style:style style:name="446cbc" style:family="table">
      <style:table-properties style:rel-width="100" table:align="center"/>
    </style:style>
    <style:style style:name="446cbc.0" style:family="table-column">
      <style:table-column-properties style:column-width="11.47cm"/>
    </style:style>
    <style:style style:name="446cb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54:18.000</dc:date>
    <meta:generator>PHPWord</meta:generator>
    <meta:initial-creator/>
    <meta:creation-date>2026-08-26T01:54:18.000</meta:creation-date>
    <meta:keyword/>
    <meta:user-defined meta:name="Category"/>
    <meta:user-defined meta:name="Company"/>
    <meta:user-defined meta:name="Manager"/>
  </office:meta>
</office:document-meta>
</file>