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T27" style:family="text">
      <style:text-properties style:font-name="Arial" style:font-name-complex="Arial" fo:font-weight="bold" style:font-weight-asian="bold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42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/>
    </style:style>
    <style:style style:name="P45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33" style:family="text">
      <style:text-properties style:font-name="Arial" style:font-name-complex="Arial" fo:font-weight="bold" style:font-weight-asian="bold"/>
    </style:style>
    <style:style style:name="P47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5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6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weight="bold" style:font-weight-asian="bold"/>
    </style:style>
    <style:style style:name="P54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T39" style:family="text">
      <style:text-properties style:font-name="Arial" style:font-name-complex="Arial" fo:font-weight="bold" style:font-weight-asian="bold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40" style:family="text">
      <style:text-properties style:font-name="Arial" style:font-name-complex="Arial" fo:font-weight="bold" style:font-weight-asian="bold"/>
    </style:style>
    <style:style style:name="P58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both"/>
    </style:style>
    <style:style style:name="T42" style:family="text">
      <style:text-properties style:font-name="Arial" style:font-name-complex="Arial" fo:font-weight="bold" style:font-weight-asian="bold"/>
    </style:style>
    <style:style style:name="P61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center"/>
    </style:style>
    <style:style style:name="T44" style:family="text">
      <style:text-properties style:font-name="Arial" style:font-name-complex="Arial" fo:font-style="italic" style:font-style-asian="italic" style:font-style-complex="italic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center"/>
    </style:style>
    <style:style style:name="T4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6" style:family="paragraph" style:parent-style-name="Normal">
      <style:paragraph-properties/>
    </style:style>
    <style:style style:name="P67" style:family="paragraph" style:parent-style-name="Normal">
      <style:paragraph-properties fo:text-align="center"/>
    </style:style>
    <style:style style:name="T46" style:family="text">
      <style:text-properties style:font-name="Arial" style:font-name-complex="Arial" fo:font-style="italic" style:font-style-asian="italic" style:font-style-complex="italic"/>
    </style:style>
    <style:style style:name="P68" style:family="paragraph" style:parent-style-name="Normal">
      <style:paragraph-properties/>
    </style:style>
    <style:style style:name="P69" style:family="paragraph" style:parent-style-name="Normal">
      <style:paragraph-properties fo:text-align="center"/>
    </style:style>
    <style:style style:name="T4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center"/>
    </style:style>
    <style:style style:name="T48" style:family="text">
      <style:text-properties style:font-name="Arial" style:font-name-complex="Arial" fo:font-style="italic" style:font-style-asian="italic" style:font-style-complex="italic"/>
    </style:style>
    <style:style style:name="P72" style:family="paragraph" style:parent-style-name="Normal">
      <style:paragraph-properties/>
    </style:style>
    <style:style style:name="P73" style:family="paragraph" style:parent-style-name="Normal">
      <style:paragraph-properties fo:text-align="both"/>
    </style:style>
    <style:style style:name="T49" style:family="text">
      <style:text-properties style:font-name="Arial" style:font-name-complex="Arial" fo:font-style="italic" style:font-style-asian="italic" style:font-style-complex="italic"/>
    </style:style>
    <style:style style:name="P74" style:family="paragraph" style:parent-style-name="Normal">
      <style:paragraph-properties/>
    </style:style>
    <style:style style:name="P75" style:family="paragraph" style:parent-style-name="Normal">
      <style:paragraph-properties fo:text-align="center"/>
    </style:style>
    <style:style style:name="T5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6" style:family="paragraph" style:parent-style-name="Normal">
      <style:paragraph-properties/>
    </style:style>
    <style:style style:name="P77" style:family="paragraph" style:parent-style-name="Normal">
      <style:paragraph-properties fo:text-align="center"/>
    </style:style>
    <style:style style:name="T51" style:family="text">
      <style:text-properties style:font-name="Arial" style:font-name-complex="Arial" fo:font-style="italic" style:font-style-asian="italic" style:font-style-complex="italic"/>
    </style:style>
    <style:style style:name="P7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492f5" style:family="table">
      <style:table-properties style:rel-width="100" table:align="center"/>
    </style:style>
    <style:style style:name="e492f5.0" style:family="table-column">
      <style:table-column-properties style:column-width="9.70cm"/>
    </style:style>
    <style:style style:name="e492f5.1" style:family="table-column">
      <style:table-column-properties style:column-width="7.94cm"/>
    </style:style>
    <style:style style:name="7e20d4" style:family="table">
      <style:table-properties style:rel-width="100" table:align="center"/>
    </style:style>
    <style:style style:name="7e20d4.0" style:family="table-column">
      <style:table-column-properties style:column-width="17.64cm"/>
    </style:style>
    <style:style style:name="d0a7f9" style:family="table">
      <style:table-properties style:rel-width="100" table:align="center"/>
    </style:style>
    <style:style style:name="d0a7f9.0" style:family="table-column">
      <style:table-column-properties style:column-width="11.47cm"/>
    </style:style>
    <style:style style:name="d0a7f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492f5" table:style-name="e492f5">
          <table:table-column table:style-name="e492f5.0"/>
          <table:table-column table:style-name="e492f5.1"/>
          <table:table-row>
            <table:table-cell office:value-type="string">
              <text:p text:style-name="IM1"><draw:frame draw:style-name="fr1" draw:name="d4d6e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e20d4" table:style-name="7e20d4">
          <table:table-column table:style-name="7e20d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92</text:span></text:p>
        <text:p text:style-name="P3_InstBodyJustified"><text:span text:style-name="T3">Ano 1992 · Data 10/12/1992 · Status EM VIGOR</text:span></text:p>
        <text:p text:style-name="P4_InstBodyJustified"><text:span text:style-name="T4">Ementa: DISPÕE SOBRE ALTERAÇÕES AO REGIMENTO INTERNO DA CÂMARA MUNICIPAL.</text:span></text:p>
        <text:p text:style-name="P5_InstBodyJustified"><text:span text:style-name="T5">RESOLUÇÃO Nº 9, DE 10 DE DEZEMBRO DE 1992</text:span></text:p>
        <text:p text:style-name="P6_InstBodyJustified"><text:span text:style-name="T6">(DISPÕE SOBRE ALTERAÇÕES AO REGIMENTO INTERNO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09/92, que se refere ao processo nº 156 de 1992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/text:span><text:span text:style-name="T13"><text:s/>Os Artigos e incisos e parágrafos do Regimento Interno da Câmara Municipal, abaixo relacionados ficam alterados na seguinte forma:</text:span></text:p>
        <text:p text:style-name="P19"><text:span text:style-name="T14">a) suprimir do § 3º</text:span><text:span text:style-name="T15">,<text:s/></text:span><text:span text:style-name="T16">do Artigo 3º</text:span><text:span text:style-name="T17">,<text:s/></text:span><text:span text:style-name="T18">a palavra “pública”;</text:span></text:p>
        <text:p text:style-name="P25"><text:span text:style-name="T19">b) no Artigo 9º</text:span><text:span text:style-name="T20">,<text:s/></text:span><text:span text:style-name="T21">onde se lê o “mais idoso”, leia-se: “o mais votado no último pleito municipal”;</text:span></text:p>
        <text:p text:style-name="P29"><text:span text:style-name="T22">c) no inciso IV do Artigo 19, acrescente-se no seu final o seguinte: “bem como, projetos de resolução e de decretos legislativos”;</text:span></text:p>
        <text:p text:style-name="P31"><text:span text:style-name="T23">d) o Parágrafo único do Artigo 82 passa a ter a seguinte redação: Parágrafo único. A numeração de Atos da Mesa e da Presidência, bem como das Portarias e Decretos, obedecerá ao período do ano legislativo;</text:span></text:p>
        <text:p text:style-name="P33"><text:span text:style-name="T24">e) o Artigo 99 passa a ter a seguinte redação, mantendo seus parágrafos:</text:span></text:p>
        <text:p text:style-name="P35"><text:span text:style-name="T25">“Art. 99.</text:span><text:span text:style-name="T26"><text:s/>É facultado aos Líderes, durante o Expediente, por uma vez, fazer uso da palavra, com inscrição em livro próprio, para defesa de respectiva linha política-partidária, após o encerramento dos oradores inscritos para o Uso da Palavra.</text:span><text:span text:style-name="T27">”</text:span></text:p>
        <text:p text:style-name="P39"><text:span text:style-name="T28">f) no Artigo 105 o Parágrafo único passa a ser § 1º e acrescente-se os seguintes parágrafos:</text:span></text:p>
        <text:p text:style-name="P41"><text:span text:style-name="T29">“§ 2º</text:span><text:span text:style-name="T30"><text:s/>As sessões extraordinárias serão convocadas pelo Presidente da Câmara, em sessão ou fora dela, mediante neste último caso, comunicação escrita aos Vereadores com antecedência mínima de vinte e quatro horas.</text:span></text:p>
        <text:p text:style-name="P44"><text:span text:style-name="T31">§ 3º</text:span><text:span text:style-name="T32"><text:s/>A</text:span><text:span text:style-name="T33"><text:s/></text:span><text:span text:style-name="T34">convocação extraordinária da Câmara Municipal, durante o período de recesso, far-se-á:</text:span></text:p>
        <text:p text:style-name="P49"><text:span text:style-name="T35">a) pelo Prefeito, em caso de urgência, ou interesse público;</text:span></text:p>
        <text:p text:style-name="P51"><text:span text:style-name="T36">b) por dois terços dos membros da Câmara Municipal.</text:span></text:p>
        <text:p text:style-name="P53"><text:span text:style-name="T37">§ 4º<text:s/></text:span><text:span text:style-name="T38">Na Sessão extraordinária, a Câmara Municipal, deliberará somente sobre matéria para a qual foi convocada.</text:span><text:span text:style-name="T39">”</text:span></text:p>
        <text:p text:style-name="P57"><text:span text:style-name="T40">Art. 2º<text:s/></text:span><text:span text:style-name="T41">Esta Resolução entrará em vigor na data de sua publicação.</text:span></text:p>
        <text:p text:style-name="P60"><text:span text:style-name="T42">Art. 3º</text:span><text:span text:style-name="T43"><text:s/>Revogam-se as disposições em contrário.</text:span></text:p>
        <text:p text:style-name="P63"><text:span text:style-name="T44">Sala das Sessões, “Dr. Octávio Viscardi”, aos 14 de dezembro de 1992.</text:span></text:p>
        <text:p text:style-name="P65"><text:span text:style-name="T45">Arnaldo José Santa Fé Trindade</text:span></text:p>
        <text:p text:style-name="P67"><text:span text:style-name="T46">Presidente</text:span></text:p>
        <text:p text:style-name="P69"><text:span text:style-name="T47">Vanderley Martins Fernandes</text:span></text:p>
        <text:p text:style-name="P71"><text:span text:style-name="T48">1º Secretário</text:span></text:p>
        <text:p text:style-name="P73"><text:span text:style-name="T49">Publicado e registrado na Secretaria Administrativa da Câmara Municipal de Votuporanga, aos 14 de dezembro de 1992.</text:span></text:p>
        <text:p text:style-name="P75"><text:span text:style-name="T50">Waldenir Aparecido Cuin</text:span></text:p>
        <text:p text:style-name="P77"><text:span text:style-name="T51">Diretor da Secretaria</text:span></text:p>
        <text:p text:style-name="Standard"/>
        <table:table table:name="d0a7f9" table:style-name="d0a7f9">
          <table:table-column table:style-name="d0a7f9.0"/>
          <table:table-column table:style-name="d0a7f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9</text:span></text:p>
            </table:table-cell>
            <table:table-cell office:value-type="string">
              <text:p><text:span>Gerado em 19/08/2026 23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492f5" style:family="table">
      <style:table-properties style:rel-width="100" table:align="center"/>
    </style:style>
    <style:style style:name="e492f5.0" style:family="table-column">
      <style:table-column-properties style:column-width="9.70cm"/>
    </style:style>
    <style:style style:name="e492f5.1" style:family="table-column">
      <style:table-column-properties style:column-width="7.94cm"/>
    </style:style>
    <style:style style:name="7e20d4" style:family="table">
      <style:table-properties style:rel-width="100" table:align="center"/>
    </style:style>
    <style:style style:name="7e20d4.0" style:family="table-column">
      <style:table-column-properties style:column-width="17.64cm"/>
    </style:style>
    <style:style style:name="d0a7f9" style:family="table">
      <style:table-properties style:rel-width="100" table:align="center"/>
    </style:style>
    <style:style style:name="d0a7f9.0" style:family="table-column">
      <style:table-column-properties style:column-width="11.47cm"/>
    </style:style>
    <style:style style:name="d0a7f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2:19:14.000</dc:date>
    <meta:generator>PHPWord</meta:generator>
    <meta:initial-creator/>
    <meta:creation-date>2026-08-20T02:19:14.000</meta:creation-date>
    <meta:keyword/>
    <meta:user-defined meta:name="Category"/>
    <meta:user-defined meta:name="Company"/>
    <meta:user-defined meta:name="Manager"/>
  </office:meta>
</office:document-meta>
</file>