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weight="bold" style:font-weight-asian="bold"/>
    </style:style>
    <style:style style:name="P28" style:family="paragraph" style:parent-style-name="Normal">
      <style:paragraph-properties/>
    </style:style>
    <style:style style:name="T20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weight="bold" style:font-weight-asian="bold"/>
    </style:style>
    <style:style style:name="P32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both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7" style:family="paragraph" style:parent-style-name="Normal">
      <style:paragraph-properties/>
    </style:style>
    <style:style style:name="P48" style:family="paragraph" style:parent-style-name="Normal">
      <style:paragraph-properties fo:text-align="center"/>
    </style:style>
    <style:style style:name="T31" style:family="text">
      <style:text-properties style:font-name="Arial" style:font-name-complex="Arial" fo:font-style="italic" style:font-style-asian="italic" style:font-style-complex="italic"/>
    </style:style>
    <style:style style:name="P4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cf1309" style:family="table">
      <style:table-properties style:rel-width="100" table:align="center"/>
    </style:style>
    <style:style style:name="cf1309.0" style:family="table-column">
      <style:table-column-properties style:column-width="9.70cm"/>
    </style:style>
    <style:style style:name="cf1309.1" style:family="table-column">
      <style:table-column-properties style:column-width="7.94cm"/>
    </style:style>
    <style:style style:name="07cc55" style:family="table">
      <style:table-properties style:rel-width="100" table:align="center"/>
    </style:style>
    <style:style style:name="07cc55.0" style:family="table-column">
      <style:table-column-properties style:column-width="17.64cm"/>
    </style:style>
    <style:style style:name="ab4760" style:family="table">
      <style:table-properties style:rel-width="100" table:align="center"/>
    </style:style>
    <style:style style:name="ab4760.0" style:family="table-column">
      <style:table-column-properties style:column-width="11.47cm"/>
    </style:style>
    <style:style style:name="ab4760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cf1309" table:style-name="cf1309">
          <table:table-column table:style-name="cf1309.0"/>
          <table:table-column table:style-name="cf1309.1"/>
          <table:table-row>
            <table:table-cell office:value-type="string">
              <text:p text:style-name="IM1"><draw:frame draw:style-name="fr1" draw:name="49fdf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07cc55" table:style-name="07cc55">
          <table:table-column table:style-name="07cc55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8/1992</text:span></text:p>
        <text:p text:style-name="P3_InstBodyJustified"><text:span text:style-name="T3">Ano 1992 · Data 25/11/1992 · Status EM VIGOR</text:span></text:p>
        <text:p text:style-name="P4_InstBodyJustified"><text:span text:style-name="T4">Ementa: DISPÕE SOBRE DOAÇÃO DE MATERIAIS USADOS À SOCIEDADE ESPÍRITA FONTE VIVA.</text:span></text:p>
        <text:p text:style-name="P5_InstBodyJustified"><text:span text:style-name="T5">RESOLUÇÃO Nº 8, DE 25 DE NOVEMBRO DE 1992</text:span></text:p>
        <text:p text:style-name="P6_InstBodyJustified"><text:span text:style-name="T6">(DISPÕE SOBRE DOAÇÃO DE MATERIAIS USADOS À SOCIEDADE ESPÍRITA FONTE VIVA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8/92, que se refere ao processo nº 146 de 1992, a saber:</text:span></text:p>
        <text:p text:style-name="P14"><text:span text:style-name="T11">FAÇO SABER QUE A CÂMARA MUNICIPAL DE VOTUPORANGA APROVOU E EU, NOS TERMOS DO ARTIGO 18, IV, DA LEI ORGÂNICA DO MUNICÍPIO, PROMULGO A SEGUINTE RESOLUÇÃO:</text:span></text:p>
        <text:p text:style-name="P16"><text:span text:style-name="T12">Considerando que a SOCIEDADE ESPÍRITA BENEFICENTE “FONTE VIVA”</text:span><text:span text:style-name="T13">,<text:s/></text:span><text:span text:style-name="T14">é reconhecida como de Utilidade Pública, através da<text:s/></text:span><text:a xlink:type="simple" xlink:href="https://pesquisadeleis.com.br/sp/votuporanga/legislacao/40489/lei-ordinaria-2447-dispoe-sobre-declaracao-de-utilidade-publica-a-sociedade-espirita-beneficente-fonte-viva">Lei Municipal nº 2.447, de 20/11/90</text:a><text:span text:style-name="T15">;</text:span></text:p>
        <text:p text:style-name="P21"><text:span text:style-name="T16">Considerando que a citada entidade presta relevantes e notáveis serviços à nossa comunidade, principalmente no atendimento de crianças;</text:span></text:p>
        <text:p text:style-name="P23"><text:span text:style-name="T17">Considerando que a Câmara Municipal possui 05 (cinco) poltronas, 02 (duas) caixas acústicas e 01 (um) amplificador, em regular estado de conservação e em desuso:</text:span></text:p>
        <text:p text:style-name="P25"><text:span text:style-name="T18">RESOLVE:</text:span></text:p>
        <text:p text:style-name="P27"><text:span text:style-name="T19">Art. 1º<text:s/></text:span><text:span text:style-name="T20">Fica a Mesa da Câmara Municipal autorizada a doar a Sociedade Espírita Beneficente “Fonte Viva”, sita à Rua Vicente Castrequini, s/nº - CGC nº 56.364.359/0001-00, reconhecida de Utilidade Pública Municipal, conforme<text:s/></text:span><text:a xlink:type="simple" xlink:href="https://pesquisadeleis.com.br/sp/votuporanga/legislacao/40489/lei-ordinaria-2447-dispoe-sobre-declaracao-de-utilidade-publica-a-sociedade-espirita-beneficente-fonte-viva">Lei Municipal nº 2.447, de 20.11.90</text:a><text:span text:style-name="T21">, 05 (cinco) poltronas módulos MP, B.P. nº 484, 485, 486, 487 e 488, 02 (duas) caixas acústicas Superson mod.LP/TC 404, B.P. nºs 327 e 328 e 01 (um) amplificador Super Som mod. LP/MT-6 nº 40, B.P. nº 324, material em regular estado de conservação e em desuso, na Secretaria da Câmara Municipal.</text:span></text:p>
        <text:p text:style-name="P31"><text:span text:style-name="T22">Art. 2º<text:s/></text:span><text:span text:style-name="T23">Esta Resolução entrará em vigor na data de sua publicação, revogadas as disposições em contrário.</text:span></text:p>
        <text:p text:style-name="P34"><text:span text:style-name="T24">Sala das Sessões, “Dr. Octávio Viscardi”, aos 30 de novembro de 1992.</text:span></text:p>
        <text:p text:style-name="P36"><text:span text:style-name="T25">Arnaldo José Santa Fé Trindade</text:span></text:p>
        <text:p text:style-name="P38"><text:span text:style-name="T26">Presidente</text:span></text:p>
        <text:p text:style-name="P40"><text:span text:style-name="T27">Vanderley Martins Fernandes</text:span></text:p>
        <text:p text:style-name="P42"><text:span text:style-name="T28">1º Secretário</text:span></text:p>
        <text:p text:style-name="P44"><text:span text:style-name="T29">Publicado e registrado na Secretaria Administrativa da Câmara Municipal de Votuporanga, aos 30 de novembro de 1992.</text:span></text:p>
        <text:p text:style-name="P46"><text:span text:style-name="T30">Waldenir Aparecido Cuin</text:span></text:p>
        <text:p text:style-name="P48"><text:span text:style-name="T31">Diretor da Secretaria</text:span></text:p>
        <text:p text:style-name="Standard"/>
        <table:table table:name="ab4760" table:style-name="ab4760">
          <table:table-column table:style-name="ab4760.0"/>
          <table:table-column table:style-name="ab4760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48</text:span></text:p>
            </table:table-cell>
            <table:table-cell office:value-type="string">
              <text:p><text:span>Gerado em 25/08/2026 20:4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cf1309" style:family="table">
      <style:table-properties style:rel-width="100" table:align="center"/>
    </style:style>
    <style:style style:name="cf1309.0" style:family="table-column">
      <style:table-column-properties style:column-width="9.70cm"/>
    </style:style>
    <style:style style:name="cf1309.1" style:family="table-column">
      <style:table-column-properties style:column-width="7.94cm"/>
    </style:style>
    <style:style style:name="07cc55" style:family="table">
      <style:table-properties style:rel-width="100" table:align="center"/>
    </style:style>
    <style:style style:name="07cc55.0" style:family="table-column">
      <style:table-column-properties style:column-width="17.64cm"/>
    </style:style>
    <style:style style:name="ab4760" style:family="table">
      <style:table-properties style:rel-width="100" table:align="center"/>
    </style:style>
    <style:style style:name="ab4760.0" style:family="table-column">
      <style:table-column-properties style:column-width="11.47cm"/>
    </style:style>
    <style:style style:name="ab4760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5T23:45:49.000</dc:date>
    <meta:generator>PHPWord</meta:generator>
    <meta:initial-creator/>
    <meta:creation-date>2026-08-25T23:45:49.000</meta:creation-date>
    <meta:keyword/>
    <meta:user-defined meta:name="Category"/>
    <meta:user-defined meta:name="Company"/>
    <meta:user-defined meta:name="Manager"/>
  </office:meta>
</office:document-meta>
</file>