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941d7" style:family="table">
      <style:table-properties style:rel-width="100" table:align="center"/>
    </style:style>
    <style:style style:name="0941d7.0" style:family="table-column">
      <style:table-column-properties style:column-width="9.70cm"/>
    </style:style>
    <style:style style:name="0941d7.1" style:family="table-column">
      <style:table-column-properties style:column-width="7.94cm"/>
    </style:style>
    <style:style style:name="eedae5" style:family="table">
      <style:table-properties style:rel-width="100" table:align="center"/>
    </style:style>
    <style:style style:name="eedae5.0" style:family="table-column">
      <style:table-column-properties style:column-width="17.64cm"/>
    </style:style>
    <style:style style:name="d7c4d5" style:family="table">
      <style:table-properties style:rel-width="100" table:align="center"/>
    </style:style>
    <style:style style:name="d7c4d5.0" style:family="table-column">
      <style:table-column-properties style:column-width="11.47cm"/>
    </style:style>
    <style:style style:name="d7c4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941d7" table:style-name="0941d7">
          <table:table-column table:style-name="0941d7.0"/>
          <table:table-column table:style-name="0941d7.1"/>
          <table:table-row>
            <table:table-cell office:value-type="string">
              <text:p text:style-name="IM1"><draw:frame draw:style-name="fr1" draw:name="8a4ea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edae5" table:style-name="eedae5">
          <table:table-column table:style-name="eedae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2</text:span></text:p>
        <text:p text:style-name="P3_InstBodyJustified"><text:span text:style-name="T3">Ano 1992 · Data 08/09/1992 · Status EM VIGOR</text:span></text:p>
        <text:p text:style-name="P4_InstBodyJustified"><text:span text:style-name="T4">Ementa: DISPÕE SOBRE DOAÇÃO DE MATERIAIS USADOS À SOCIEDADE ESPÍRITA BENEFICENTE DR. ADOLFO BEZERRA DE MENEZES.</text:span></text:p>
        <text:p text:style-name="P5_InstBodyJustified"><text:span text:style-name="T5">RESOLUÇÃO Nº 7, DE 8 DE SETEMBRO DE 1992</text:span></text:p>
        <text:p text:style-name="P6_InstBodyJustified"><text:span text:style-name="T6">(DISPÕE SOBRE DOAÇÃO DE MATERIAIS USADOS À SOCIEDADE ESPÍRITA BENEFICENTE DR. ADOLFO BEZERRA DE MENEZ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92, que se refere ao processo nº 111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Considerando o Ofício datado de 27 de agosto de 1992, enviado pela Sociedade Espírita Beneficente “Dr. Adolfo Bezerra de Menezes”, solicitando a doação de equipamentos de escritório em desuso na Secretaria Administrativa da Câmara Municipal, para utilização na citada entidade:</text:span></text:p>
        <text:p text:style-name="P18"><text:span text:style-name="T13">RESOLVE:</text:span></text:p>
        <text:p text:style-name="P20"><text:span text:style-name="T14">Art. 1º<text:s/></text:span><text:span text:style-name="T15">Fica a Mesa da Câmara Municipal autorizada a doar a Sociedade Espírita Beneficente “Dr. Adolfo Bezerra de Menezes”, sita à Rua Maranhão, 415 – CGC nº 49.650.963/0001-20, reconhecida como de Utilidade Pública Estadual conforme<text:s/></text:span><text:a xlink:type="simple" xlink:href="https://www.al.sp.gov.br/norma/?id=26455">Lei Estadual nº 4.581/86</text:a><text:span text:style-name="T16"><text:s/>e Utilidade Pública Municipal conforme<text:s/></text:span><text:a xlink:type="simple" xlink:href="https://pesquisadeleis.com.br/sp/votuporanga/legislacao/39558/lei-ordinaria-1675-dispoe-sobre-declaracao-de-utilidade-publica-a-sociedade-espirita-beneficente-dr-adolfo-bezerra-de-menezes">Lei Municipal nº 1.675/78</text:a><text:span text:style-name="T17">, uma máquina de<text:s text:c="2"/>escrever Olivetti Linea 88, 120 espaços, nº 226198, B.P. nº 247, uma máquina de somar Olivetti Manual, nº 22149/62, Modelo Summa Prima 20, B.P. nº 249 e um jogo de cortinas, equipamentos em regular estado de conservação e em desuso, na Secretaria Administrativa da Câmara Municipal.</text:span></text:p>
        <text:p text:style-name="P25"><text:span text:style-name="T18">Art. 2º<text:s/></text:span><text:span text:style-name="T19">Esta Resolução entrará em vigor na data de sua publicação, revogadas as disposições em contrário.</text:span></text:p>
        <text:p text:style-name="P28"><text:span text:style-name="T20">Sala das Sessões, “Dr. Octávio Viscardi”, aos 14 de setembro de 1992.</text:span></text:p>
        <text:p text:style-name="P30"><text:span text:style-name="T21">Arnaldo José Santa Fé Trindade</text:span></text:p>
        <text:p text:style-name="P32"><text:span text:style-name="T22">Presidente</text:span></text:p>
        <text:p text:style-name="P34"><text:span text:style-name="T23">Vanderley Martins Fernandes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14 de setembro de 1992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d7c4d5" table:style-name="d7c4d5">
          <table:table-column table:style-name="d7c4d5.0"/>
          <table:table-column table:style-name="d7c4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7</text:span></text:p>
            </table:table-cell>
            <table:table-cell office:value-type="string">
              <text:p><text:span>Gerado em 25/08/2026 21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941d7" style:family="table">
      <style:table-properties style:rel-width="100" table:align="center"/>
    </style:style>
    <style:style style:name="0941d7.0" style:family="table-column">
      <style:table-column-properties style:column-width="9.70cm"/>
    </style:style>
    <style:style style:name="0941d7.1" style:family="table-column">
      <style:table-column-properties style:column-width="7.94cm"/>
    </style:style>
    <style:style style:name="eedae5" style:family="table">
      <style:table-properties style:rel-width="100" table:align="center"/>
    </style:style>
    <style:style style:name="eedae5.0" style:family="table-column">
      <style:table-column-properties style:column-width="17.64cm"/>
    </style:style>
    <style:style style:name="d7c4d5" style:family="table">
      <style:table-properties style:rel-width="100" table:align="center"/>
    </style:style>
    <style:style style:name="d7c4d5.0" style:family="table-column">
      <style:table-column-properties style:column-width="11.47cm"/>
    </style:style>
    <style:style style:name="d7c4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4:59.000</dc:date>
    <meta:generator>PHPWord</meta:generator>
    <meta:initial-creator/>
    <meta:creation-date>2026-08-26T00:24:59.000</meta:creation-date>
    <meta:keyword/>
    <meta:user-defined meta:name="Category"/>
    <meta:user-defined meta:name="Company"/>
    <meta:user-defined meta:name="Manager"/>
  </office:meta>
</office:document-meta>
</file>