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3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6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weight="bold" style:font-weight-asian="bold"/>
    </style:style>
    <style:style style:name="P39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weight="bold" style:font-weight-asian="bold"/>
    </style:style>
    <style:style style:name="P42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weight="bold" style:font-weight-asian="bold"/>
    </style:style>
    <style:style style:name="P45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6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both"/>
    </style:style>
    <style:style style:name="T37" style:family="text">
      <style:text-properties style:font-name="Arial" style:font-name-complex="Arial" fo:font-style="italic" style:font-style-asian="italic" style:font-style-complex="italic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center"/>
    </style:style>
    <style:style style:name="T3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0" style:family="paragraph" style:parent-style-name="Normal">
      <style:paragraph-properties/>
    </style:style>
    <style:style style:name="P61" style:family="paragraph" style:parent-style-name="Normal">
      <style:paragraph-properties fo:text-align="center"/>
    </style:style>
    <style:style style:name="T39" style:family="text">
      <style:text-properties style:font-name="Arial" style:font-name-complex="Arial" fo:font-style="italic" style:font-style-asian="italic" style:font-style-complex="italic"/>
    </style:style>
    <style:style style:name="P6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a5acf" style:family="table">
      <style:table-properties style:rel-width="100" table:align="center"/>
    </style:style>
    <style:style style:name="8a5acf.0" style:family="table-column">
      <style:table-column-properties style:column-width="9.70cm"/>
    </style:style>
    <style:style style:name="8a5acf.1" style:family="table-column">
      <style:table-column-properties style:column-width="7.94cm"/>
    </style:style>
    <style:style style:name="136cef" style:family="table">
      <style:table-properties style:rel-width="100" table:align="center"/>
    </style:style>
    <style:style style:name="136cef.0" style:family="table-column">
      <style:table-column-properties style:column-width="17.64cm"/>
    </style:style>
    <style:style style:name="2e2e9d" style:family="table">
      <style:table-properties style:rel-width="100" table:align="center"/>
    </style:style>
    <style:style style:name="2e2e9d.0" style:family="table-column">
      <style:table-column-properties style:column-width="11.47cm"/>
    </style:style>
    <style:style style:name="2e2e9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a5acf" table:style-name="8a5acf">
          <table:table-column table:style-name="8a5acf.0"/>
          <table:table-column table:style-name="8a5acf.1"/>
          <table:table-row>
            <table:table-cell office:value-type="string">
              <text:p text:style-name="IM1"><draw:frame draw:style-name="fr1" draw:name="825be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36cef" table:style-name="136cef">
          <table:table-column table:style-name="136ce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92</text:span></text:p>
        <text:p text:style-name="P3_InstBodyJustified"><text:span text:style-name="T3">Ano 1992 · Data 25/06/1992 · Status EM VIGOR</text:span></text:p>
        <text:p text:style-name="P4_InstBodyJustified"><text:span text:style-name="T4">Ementa: DISPÕE SOBRE FIXAÇÃO DE REMUNERAÇÃO DOS VEREADORES PARA A LEGISLATURA 1993-1996.</text:span></text:p>
        <text:p text:style-name="P5_InstBodyJustified"><text:span text:style-name="T5">RESOLUÇÃO Nº 4, DE 25 DE JUNHO DE 1992</text:span></text:p>
        <text:p text:style-name="P6_InstBodyJustified"><text:span text:style-name="T6">(DISPÕE SOBRE FIXAÇÃO DE REMUNERAÇÃO DOS VEREADORES PARA A LEGISLATURA 1993-1996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92, que se refere ao processo nº 082 de 1992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A remuneração mensal do Vereador, compreendendo parte fixa e parte variável, para vigorar na Legislatura 1993 a 1996, no mês de janeiro de 1993, será o equivalente a três pisos salariais dos servidores municipais do mês de dezembro de 1992, corrigidos mensalmente pelo IPC da FIPE do mês anterior, e assim sucessivamente, na seguinte conformidade:</text:span></text:p>
        <text:p text:style-name="P19"><text:span text:style-name="T14">a) parte fixa, correspondente a 50% da remuneração;</text:span></text:p>
        <text:p text:style-name="P21"><text:span text:style-name="T15">b) parte variável, correspondente a 50% compondo-se de parcelas iguais ao número de sessões ordinárias, cuja realização é prevista regimentalmente.</text:span></text:p>
        <text:p text:style-name="P23"><text:span text:style-name="T16">§ 1º</text:span><text:span text:style-name="T17"><text:s/>Cada uma das parcelas que compõem a parte variável da remuneração será devida ao Vereador por sessão ordinária a que efetivamente comparecer, ou sua falta for justificada regimentalmente.</text:span></text:p>
        <text:p text:style-name="P26"><text:span text:style-name="T18">§ 2º</text:span><text:span text:style-name="T19"><text:s/>Não prejudicarão o pagamento das parcelas componentes da parte variável da remuneração, a não remuneração, a não realização da sessão por falta de quórum, relativamente aos Vereadores presentes e o recesso parlamentar.</text:span></text:p>
        <text:p text:style-name="P29"><text:span text:style-name="T20">Art. 2º<text:s/></text:span><text:span text:style-name="T21">Por sessão extraordinária, até o máximo de quatro por mês, os Vereadores receberão 20% do valor correspondente a uma das parcelas de que trata a alínea b do artigo 1º.</text:span></text:p>
        <text:p text:style-name="P32"><text:span text:style-name="T22">Parágrafo único</text:span><text:span text:style-name="T23">. Em nenhuma hipótese será remunerada mais de uma sessão por dia, qualquer que seja sua natureza.</text:span></text:p>
        <text:p text:style-name="P35"><text:span text:style-name="T24">Art. 3º</text:span><text:span text:style-name="T25"><text:s/>As Sessões Solenes não serão remuneradas.</text:span></text:p>
        <text:p text:style-name="P38"><text:span text:style-name="T26">Art. 4º</text:span><text:span text:style-name="T27"><text:s/>Ao Presidente da Câmara, será paga mensalmente, desde que efetivamente em exercício, verba de representação, equivalente a remuneração integral da parte fixa e variável do Vereador.</text:span></text:p>
        <text:p text:style-name="P41"><text:span text:style-name="T28">Art. 5º<text:s/></text:span><text:span text:style-name="T29">Esta Resolução entrará em vigor na data de sua publicação, produzindo efeitos a partir de 1º de janeiro de 1993.</text:span></text:p>
        <text:p text:style-name="P44"><text:span text:style-name="T30">Art. 6º</text:span><text:span text:style-name="T31"><text:s/>Ficam revogadas as disposições em contrário.</text:span></text:p>
        <text:p text:style-name="P47"><text:span text:style-name="T32">Sala das Sessões, “Dr. Octávio Viscardi”, aos 06 de julho de 1992.</text:span></text:p>
        <text:p text:style-name="P49"><text:span text:style-name="T33">Arnaldo José Santa Fé Trindade</text:span></text:p>
        <text:p text:style-name="P51"><text:span text:style-name="T34">Presidente</text:span></text:p>
        <text:p text:style-name="P53"><text:span text:style-name="T35">Vanderley Martins Fernandes</text:span></text:p>
        <text:p text:style-name="P55"><text:span text:style-name="T36">1º Secretário</text:span></text:p>
        <text:p text:style-name="P57"><text:span text:style-name="T37">Publicado e registrado na Secretaria Administrativa da Câmara Municipal de Votuporanga, aos 06 de julho de 1992.</text:span></text:p>
        <text:p text:style-name="P59"><text:span text:style-name="T38">Waldenir Aparecido Cuin</text:span></text:p>
        <text:p text:style-name="P61"><text:span text:style-name="T39">Diretor da Secretaria</text:span></text:p>
        <text:p text:style-name="Standard"/>
        <table:table table:name="2e2e9d" table:style-name="2e2e9d">
          <table:table-column table:style-name="2e2e9d.0"/>
          <table:table-column table:style-name="2e2e9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44</text:span></text:p>
            </table:table-cell>
            <table:table-cell office:value-type="string">
              <text:p><text:span>Gerado em 25/08/2026 22:3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a5acf" style:family="table">
      <style:table-properties style:rel-width="100" table:align="center"/>
    </style:style>
    <style:style style:name="8a5acf.0" style:family="table-column">
      <style:table-column-properties style:column-width="9.70cm"/>
    </style:style>
    <style:style style:name="8a5acf.1" style:family="table-column">
      <style:table-column-properties style:column-width="7.94cm"/>
    </style:style>
    <style:style style:name="136cef" style:family="table">
      <style:table-properties style:rel-width="100" table:align="center"/>
    </style:style>
    <style:style style:name="136cef.0" style:family="table-column">
      <style:table-column-properties style:column-width="17.64cm"/>
    </style:style>
    <style:style style:name="2e2e9d" style:family="table">
      <style:table-properties style:rel-width="100" table:align="center"/>
    </style:style>
    <style:style style:name="2e2e9d.0" style:family="table-column">
      <style:table-column-properties style:column-width="11.47cm"/>
    </style:style>
    <style:style style:name="2e2e9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1:39:10.000</dc:date>
    <meta:generator>PHPWord</meta:generator>
    <meta:initial-creator/>
    <meta:creation-date>2026-08-26T01:39:10.000</meta:creation-date>
    <meta:keyword/>
    <meta:user-defined meta:name="Category"/>
    <meta:user-defined meta:name="Company"/>
    <meta:user-defined meta:name="Manager"/>
  </office:meta>
</office:document-meta>
</file>