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1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7de38a" style:family="table">
      <style:table-properties style:rel-width="100" table:align="center"/>
    </style:style>
    <style:style style:name="7de38a.0" style:family="table-column">
      <style:table-column-properties style:column-width="9.70cm"/>
    </style:style>
    <style:style style:name="7de38a.1" style:family="table-column">
      <style:table-column-properties style:column-width="7.94cm"/>
    </style:style>
    <style:style style:name="3b2f4b" style:family="table">
      <style:table-properties style:rel-width="100" table:align="center"/>
    </style:style>
    <style:style style:name="3b2f4b.0" style:family="table-column">
      <style:table-column-properties style:column-width="17.64cm"/>
    </style:style>
    <style:style style:name="c92ddc" style:family="table">
      <style:table-properties style:rel-width="100" table:align="center"/>
    </style:style>
    <style:style style:name="c92ddc.0" style:family="table-column">
      <style:table-column-properties style:column-width="11.47cm"/>
    </style:style>
    <style:style style:name="c92dd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7de38a" table:style-name="7de38a">
          <table:table-column table:style-name="7de38a.0"/>
          <table:table-column table:style-name="7de38a.1"/>
          <table:table-row>
            <table:table-cell office:value-type="string">
              <text:p text:style-name="IM1"><draw:frame draw:style-name="fr1" draw:name="c1368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3b2f4b" table:style-name="3b2f4b">
          <table:table-column table:style-name="3b2f4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2</text:span></text:p>
        <text:p text:style-name="P3_InstBodyJustified"><text:span text:style-name="T3">Ano 1992 · Data 17/06/1992 · Status EM VIGOR</text:span></text:p>
        <text:p text:style-name="P4_InstBodyJustified"><text:span text:style-name="T4">Ementa: DISPÕE SOBRE ALTERAÇÃO DA RESOLUÇÃO Nº 01/1992.</text:span></text:p>
        <text:p text:style-name="P5_InstBodyJustified"><text:span text:style-name="T5">RESOLUÇÃO Nº 3, DE 17 DE JUNHO DE 1992</text:span></text:p>
        <text:p text:style-name="P6_InstBodyJustified"><text:span text:style-name="T6">(DISPÕE SOBRE ALTERAÇÃO DA RESOLUÇÃO Nº 01/1992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com outra redação o projeto de resolução nº 04/92, que se refere ao processo nº 077 de 1992, a saber:</text:span></text:p>
        <text:p text:style-name="P14"><text:span text:style-name="T11">FAÇO SABER QUE A CÂMARA MUNICIPAL DE VOTUPORANGA APROVOU E EU, NOS TERMOS DO ARTIGO 18, IV, DA LEI ORGÂNICA DO MUNICÍPIO, PROMULGO A SEGUINTE RESOLUÇÃO:</text:span></text:p>
        <text:p text:style-name="P16"><text:span text:style-name="T12">Art. 1º<text:s/></text:span><text:span text:style-name="T13">O artigo 1º, da<text:s/></text:span><text:a xlink:type="simple" xlink:href="http://www.leinasnuvens.com.br/legislacao/SP/votuporanga/resolucao/1992/fevereiro/192.php">Resolução nº 01/92</text:a><text:span text:style-name="T14">, passa a ter a seguinte redação:</text:span></text:p>
        <text:p text:style-name="P20"><text:span text:style-name="T15">“Art. 1º<text:s/></text:span><text:span text:style-name="T16">A atualização mensal da remuneração dos Vereadores, será feita tomando-se por base, setenta por cento da variação do Índice de Preços ao Consumidor, calculado pela Fundação Instituto de Pesquisas Econômicas – FIPE da Universidade de São Paulo, do mês anterior, conforme parecer do Tribunal de Contas do Estado de São Paulo – Processo T.C. 4.514/016/91 – Anexo I, que fica fazendo parte integrante desta Resolução.</text:span><text:span text:style-name="T17">”</text:span></text:p>
        <text:p text:style-name="P24"><text:span text:style-name="T18">Art. 2º<text:s/></text:span><text:span text:style-name="T19">Esta Resolução entrará em vigor na data de sua publicação, gerando seus efeitos a 01 de agosto de 1992.</text:span></text:p>
        <text:p text:style-name="P27"><text:span text:style-name="T20">Art. 3º</text:span><text:span text:style-name="T21"><text:s/>Revogam-se as disposições em contrário.</text:span></text:p>
        <text:p text:style-name="P30"><text:span text:style-name="T22">Sala das Sessões, “Dr. Octávio Viscardi”, aos 22 de junho de 1992.</text:span></text:p>
        <text:p text:style-name="P32"><text:span text:style-name="T23">Arnaldo José Santa Fé Trindade</text:span></text:p>
        <text:p text:style-name="P34"><text:span text:style-name="T24">Presidente</text:span></text:p>
        <text:p text:style-name="P36"><text:span text:style-name="T25">Vanderley Martins Fernandes</text:span></text:p>
        <text:p text:style-name="P38"><text:span text:style-name="T26">1º Secretário</text:span></text:p>
        <text:p text:style-name="P40"><text:span text:style-name="T27">Publicado e registrado na Secretaria Administrativa da Câmara Municipal de Votuporanga, aos 22 de junho de 1992.</text:span></text:p>
        <text:p text:style-name="P42"><text:span text:style-name="T28">Waldenir Aparecido Cuin</text:span></text:p>
        <text:p text:style-name="P44"><text:span text:style-name="T29">Diretor da Secretaria</text:span></text:p>
        <text:p text:style-name="Standard"/>
        <table:table table:name="c92ddc" table:style-name="c92ddc">
          <table:table-column table:style-name="c92ddc.0"/>
          <table:table-column table:style-name="c92dd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543</text:span></text:p>
            </table:table-cell>
            <table:table-cell office:value-type="string">
              <text:p><text:span>Gerado em 25/08/2026 20:2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7de38a" style:family="table">
      <style:table-properties style:rel-width="100" table:align="center"/>
    </style:style>
    <style:style style:name="7de38a.0" style:family="table-column">
      <style:table-column-properties style:column-width="9.70cm"/>
    </style:style>
    <style:style style:name="7de38a.1" style:family="table-column">
      <style:table-column-properties style:column-width="7.94cm"/>
    </style:style>
    <style:style style:name="3b2f4b" style:family="table">
      <style:table-properties style:rel-width="100" table:align="center"/>
    </style:style>
    <style:style style:name="3b2f4b.0" style:family="table-column">
      <style:table-column-properties style:column-width="17.64cm"/>
    </style:style>
    <style:style style:name="c92ddc" style:family="table">
      <style:table-properties style:rel-width="100" table:align="center"/>
    </style:style>
    <style:style style:name="c92ddc.0" style:family="table-column">
      <style:table-column-properties style:column-width="11.47cm"/>
    </style:style>
    <style:style style:name="c92dd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5T23:22:15.000</dc:date>
    <meta:generator>PHPWord</meta:generator>
    <meta:initial-creator/>
    <meta:creation-date>2026-08-25T23:22:15.000</meta:creation-date>
    <meta:keyword/>
    <meta:user-defined meta:name="Category"/>
    <meta:user-defined meta:name="Company"/>
    <meta:user-defined meta:name="Manager"/>
  </office:meta>
</office:document-meta>
</file>