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6feb" style:family="table">
      <style:table-properties style:rel-width="100" table:align="center"/>
    </style:style>
    <style:style style:name="5a6feb.0" style:family="table-column">
      <style:table-column-properties style:column-width="9.70cm"/>
    </style:style>
    <style:style style:name="5a6feb.1" style:family="table-column">
      <style:table-column-properties style:column-width="7.94cm"/>
    </style:style>
    <style:style style:name="9c2089" style:family="table">
      <style:table-properties style:rel-width="100" table:align="center"/>
    </style:style>
    <style:style style:name="9c2089.0" style:family="table-column">
      <style:table-column-properties style:column-width="17.64cm"/>
    </style:style>
    <style:style style:name="3948f8" style:family="table">
      <style:table-properties style:rel-width="100" table:align="center"/>
    </style:style>
    <style:style style:name="3948f8.0" style:family="table-column">
      <style:table-column-properties style:column-width="11.47cm"/>
    </style:style>
    <style:style style:name="3948f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6feb" table:style-name="5a6feb">
          <table:table-column table:style-name="5a6feb.0"/>
          <table:table-column table:style-name="5a6feb.1"/>
          <table:table-row>
            <table:table-cell office:value-type="string">
              <text:p text:style-name="IM1"><draw:frame draw:style-name="fr1" draw:name="8139d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c2089" table:style-name="9c2089">
          <table:table-column table:style-name="9c208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2</text:span></text:p>
        <text:p text:style-name="P3_InstBodyJustified"><text:span text:style-name="T3">Ano 1992 · Data 13/04/1992 · Status EM VIGOR</text:span></text:p>
        <text:p text:style-name="P4_InstBodyJustified"><text:span text:style-name="T4">Ementa: DISPÕE SOBRE CONCESSÃO DE LICENÇA PARA TRATAMENTO DE SAÚDE AO SR. ANTONIO ALHARANE.</text:span></text:p>
        <text:p text:style-name="P5_InstBodyJustified"><text:span text:style-name="T5">RESOLUÇÃO Nº 2, DE 13 DE ABRIL DE 1992</text:span></text:p>
        <text:p text:style-name="P6_InstBodyJustified"><text:span text:style-name="T6">(DISPÕE SOBRE CONCESSÃO DE LICENÇA PARA TRATAMENTO DE SAÚDE AO SR. ANTONIO ALHARAN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2, que se refere ao processo nº 045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a ao Vereador Sr. ANTONIO PALHARANE</text:span><text:span text:style-name="T14">,<text:s/></text:span><text:span text:style-name="T15">licença para tratamento de saúde, no período de 15/04/ à 15/06/1992.</text:span></text:p>
        <text:p text:style-name="P21"><text:span text:style-name="T16">Art. 2º<text:s/></text:span><text:span text:style-name="T17">Esta Resolução entrará em vigor na data de sua publicação.</text:span></text:p>
        <text:p text:style-name="P24"><text:span text:style-name="T18">Sala das Sessões, “Dr. Octávio Viscardi”, aos 15 de abril de 1992.</text:span></text:p>
        <text:p text:style-name="P26"><text:span text:style-name="T19">Arnaldo José Santa Fé Trindade</text:span></text:p>
        <text:p text:style-name="P28"><text:span text:style-name="T20">Presidente</text:span></text:p>
        <text:p text:style-name="P30"><text:span text:style-name="T21">Vanderley Martins Fernandes</text:span></text:p>
        <text:p text:style-name="P32"><text:span text:style-name="T22">1º Secretário</text:span></text:p>
        <text:p text:style-name="P34"><text:span text:style-name="T23">Publicado e registrado na Secretaria Administrativa da Câmara Municipal de Votuporanga, aos 15 de abril de 1992.</text:span></text:p>
        <text:p text:style-name="P36"><text:span text:style-name="T24">Waldenir Aparecido Cuin</text:span></text:p>
        <text:p text:style-name="P38"><text:span text:style-name="T25">Diretor da Secretaria</text:span></text:p>
        <text:p text:style-name="Standard"/>
        <table:table table:name="3948f8" table:style-name="3948f8">
          <table:table-column table:style-name="3948f8.0"/>
          <table:table-column table:style-name="3948f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2</text:span></text:p>
            </table:table-cell>
            <table:table-cell office:value-type="string">
              <text:p><text:span>Gerado em 25/08/2026 19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6feb" style:family="table">
      <style:table-properties style:rel-width="100" table:align="center"/>
    </style:style>
    <style:style style:name="5a6feb.0" style:family="table-column">
      <style:table-column-properties style:column-width="9.70cm"/>
    </style:style>
    <style:style style:name="5a6feb.1" style:family="table-column">
      <style:table-column-properties style:column-width="7.94cm"/>
    </style:style>
    <style:style style:name="9c2089" style:family="table">
      <style:table-properties style:rel-width="100" table:align="center"/>
    </style:style>
    <style:style style:name="9c2089.0" style:family="table-column">
      <style:table-column-properties style:column-width="17.64cm"/>
    </style:style>
    <style:style style:name="3948f8" style:family="table">
      <style:table-properties style:rel-width="100" table:align="center"/>
    </style:style>
    <style:style style:name="3948f8.0" style:family="table-column">
      <style:table-column-properties style:column-width="11.47cm"/>
    </style:style>
    <style:style style:name="3948f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4:32.000</dc:date>
    <meta:generator>PHPWord</meta:generator>
    <meta:initial-creator/>
    <meta:creation-date>2026-08-25T22:44:32.000</meta:creation-date>
    <meta:keyword/>
    <meta:user-defined meta:name="Category"/>
    <meta:user-defined meta:name="Company"/>
    <meta:user-defined meta:name="Manager"/>
  </office:meta>
</office:document-meta>
</file>