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5095b" style:family="table">
      <style:table-properties style:rel-width="100" table:align="center"/>
    </style:style>
    <style:style style:name="d5095b.0" style:family="table-column">
      <style:table-column-properties style:column-width="9.70cm"/>
    </style:style>
    <style:style style:name="d5095b.1" style:family="table-column">
      <style:table-column-properties style:column-width="7.94cm"/>
    </style:style>
    <style:style style:name="b3a7b3" style:family="table">
      <style:table-properties style:rel-width="100" table:align="center"/>
    </style:style>
    <style:style style:name="b3a7b3.0" style:family="table-column">
      <style:table-column-properties style:column-width="17.64cm"/>
    </style:style>
    <style:style style:name="295849" style:family="table">
      <style:table-properties style:rel-width="100" table:align="center"/>
    </style:style>
    <style:style style:name="295849.0" style:family="table-column">
      <style:table-column-properties style:column-width="11.47cm"/>
    </style:style>
    <style:style style:name="29584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5095b" table:style-name="d5095b">
          <table:table-column table:style-name="d5095b.0"/>
          <table:table-column table:style-name="d5095b.1"/>
          <table:table-row>
            <table:table-cell office:value-type="string">
              <text:p text:style-name="IM1"><draw:frame draw:style-name="fr1" draw:name="79099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3a7b3" table:style-name="b3a7b3">
          <table:table-column table:style-name="b3a7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2</text:span></text:p>
        <text:p text:style-name="P3_InstBodyJustified"><text:span text:style-name="T3">Ano 1992 · Data 17/02/1992 · Status ALTERADA</text:span></text:p>
        <text:p text:style-name="P4_InstBodyJustified"><text:span text:style-name="T4">Ementa: DISPÕE SOBRE ATUALIZAÇÃO MENSAL DA REMUNERAÇÃO DOS VEREADORES. (BASE NA VARIAÇÃO DO ÍNDICE DE PREÇOS AO CONSUMIDOR, CALCULADO PELA FIPE)</text:span></text:p>
        <text:p text:style-name="P5_InstBodyJustified"><text:span text:style-name="T5">RESOLUÇÃO Nº 1, DE 17 DE FEVEREIRO DE 1992</text:span></text:p>
        <text:p text:style-name="P6_InstBodyJustified"><text:span text:style-name="T6">(DISPÕE SOBRE ATUALIZAÇÃO MENSAL DA REMUNERAÇÃO DOS VEREADORES. (BASE NA VARIAÇÃO DO ÍNDICE DE PREÇOS AO CONSUMIDOR, CALCULADO PELA FIPE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92, que se refere ao processo nº 006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A atualização mensal da remuneração dos Vereadores, será feita tomando-se por base a variação do Índice de Preços ao Consumidor, calculado pela Fundação Instituto de Pesquisas Econômicas – FIPE da Universidade de São Paulo, do mês anterior, conforme Parecer do Tribunal de Contas do Estado de São Paulo – Processo T.C. 4154/026/91 – Anexo I, que fica fazendo parte integrante desta Resolução.</text:span></text:p>
        <text:p text:style-name="P19"><text:span text:style-name="T14">Art. 1º<text:s/></text:span><text:span text:style-name="T15">A atualização mensal da remuneração dos Vereadores, será feita tomando-se por base, setenta por cento da variação do Índice de Preços ao Consumidor, calculado pela Fundação Instituto de Pesquisas Econômicas – FIPE da Universidade de São Paulo, do mês anterior, conforme parecer do Tribunal de Contas do Estado de São Paulo – Processo T.C. 4.514/016/91 – Anexo I, que fica fazendo parte integrante desta Resolução.</text:span><text:a xlink:type="simple" xlink:href="http://www.leinasnuvens.com.br/legislacao/SP/votuporanga/resolucao/1992/junho/392.php">(Redação dada pela Resolução nº 3/92, de 22.06.1992)</text:a></text:p>
        <text:p text:style-name="P22"><text:span text:style-name="T16">Art. 2º<text:s/></text:span><text:span text:style-name="T17">As possíveis diferenças relativas a pagamentos decorrentes desta Resolução serão creditadas ou debitadas pelo setor competente.</text:span></text:p>
        <text:p text:style-name="P25"><text:span text:style-name="T18">Art. 3º<text:s/></text:span><text:span text:style-name="T19">Esta Resolução entrará em vigor na data de sua publicação, retroagindo seus efeitos a 01 de março de 1991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Sala das Sessões, “Dr. Octávio Viscardi”, aos 17 de fevereiro de 1992.</text:span></text:p>
        <text:p text:style-name="P33"><text:span text:style-name="T23">Arnaldo José Santa Fé Trindade</text:span></text:p>
        <text:p text:style-name="P35"><text:span text:style-name="T24">Presidente</text:span></text:p>
        <text:p text:style-name="P37"><text:span text:style-name="T25">Vanderley Martins Fernandes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17 de fevereiro de 1992.</text:span></text:p>
        <text:p text:style-name="P43"><text:span text:style-name="T28">Waldenir Aparecido Cuin</text:span></text:p>
        <text:p text:style-name="P45"><text:span text:style-name="T29">Diretor da Secretaria</text:span></text:p>
        <text:p text:style-name="Standard"/>
        <table:table table:name="295849" table:style-name="295849">
          <table:table-column table:style-name="295849.0"/>
          <table:table-column table:style-name="29584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1</text:span></text:p>
            </table:table-cell>
            <table:table-cell office:value-type="string">
              <text:p><text:span>Gerado em 25/08/2026 19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5095b" style:family="table">
      <style:table-properties style:rel-width="100" table:align="center"/>
    </style:style>
    <style:style style:name="d5095b.0" style:family="table-column">
      <style:table-column-properties style:column-width="9.70cm"/>
    </style:style>
    <style:style style:name="d5095b.1" style:family="table-column">
      <style:table-column-properties style:column-width="7.94cm"/>
    </style:style>
    <style:style style:name="b3a7b3" style:family="table">
      <style:table-properties style:rel-width="100" table:align="center"/>
    </style:style>
    <style:style style:name="b3a7b3.0" style:family="table-column">
      <style:table-column-properties style:column-width="17.64cm"/>
    </style:style>
    <style:style style:name="295849" style:family="table">
      <style:table-properties style:rel-width="100" table:align="center"/>
    </style:style>
    <style:style style:name="295849.0" style:family="table-column">
      <style:table-column-properties style:column-width="11.47cm"/>
    </style:style>
    <style:style style:name="29584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44:42.000</dc:date>
    <meta:generator>PHPWord</meta:generator>
    <meta:initial-creator/>
    <meta:creation-date>2026-08-25T22:44:42.000</meta:creation-date>
    <meta:keyword/>
    <meta:user-defined meta:name="Category"/>
    <meta:user-defined meta:name="Company"/>
    <meta:user-defined meta:name="Manager"/>
  </office:meta>
</office:document-meta>
</file>