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9d69a" style:family="table">
      <style:table-properties style:rel-width="100" table:align="center"/>
    </style:style>
    <style:style style:name="09d69a.0" style:family="table-column">
      <style:table-column-properties style:column-width="9.70cm"/>
    </style:style>
    <style:style style:name="09d69a.1" style:family="table-column">
      <style:table-column-properties style:column-width="7.94cm"/>
    </style:style>
    <style:style style:name="ac2b36" style:family="table">
      <style:table-properties style:rel-width="100" table:align="center"/>
    </style:style>
    <style:style style:name="ac2b36.0" style:family="table-column">
      <style:table-column-properties style:column-width="17.64cm"/>
    </style:style>
    <style:style style:name="62768e" style:family="table">
      <style:table-properties style:rel-width="100" table:align="center"/>
    </style:style>
    <style:style style:name="62768e.0" style:family="table-column">
      <style:table-column-properties style:column-width="11.47cm"/>
    </style:style>
    <style:style style:name="62768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9d69a" table:style-name="09d69a">
          <table:table-column table:style-name="09d69a.0"/>
          <table:table-column table:style-name="09d69a.1"/>
          <table:table-row>
            <table:table-cell office:value-type="string">
              <text:p text:style-name="IM1"><draw:frame draw:style-name="fr1" draw:name="95f03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c2b36" table:style-name="ac2b36">
          <table:table-column table:style-name="ac2b3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91</text:span></text:p>
        <text:p text:style-name="P3_InstBodyJustified"><text:span text:style-name="T3">Ano 1991 · Data 24/06/1991 · Status EM VIGOR</text:span></text:p>
        <text:p text:style-name="P4_InstBodyJustified"><text:span text:style-name="T4">Ementa: DISPÕE SOBRE ALTERAÇÃO DO §2º, DA LEI Nº 2315, DE 08 DE JUNHO DE 1989.</text:span></text:p>
        <text:p text:style-name="P5_InstBodyJustified"><text:span text:style-name="T5">RESOLUÇÃO Nº 5, DE 24 DE JUNHO DE 1991</text:span></text:p>
        <text:p text:style-name="P6_InstBodyJustified"><text:span text:style-name="T6">(DISPÕE SOBRE ALTERAÇÃO DO §2º, DA LEI Nº 2315, DE 08 DE JUNHO DE 1989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5/91, que se refere ao processo nº 067 de 1991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text:s/></text:span><text:span text:style-name="T13">O parágrafo 2º da<text:s/></text:span><text:a xlink:type="simple" xlink:href="https://pesquisadeleis.com.br/sp/votuporanga/legislacao/40345/lei-ordinaria-2315-dispoe-sobre-o-quadro-de-pessoal-e-o-sistema-retribuitorio-da-secretaria-administrativa-da-camara-municipal-de-votuporanga-e-da-outras-providencias">Lei 2.315, de 08.06.1989</text:a><text:span text:style-name="T14">, passa a ter a seguinte redação:</text:span></text:p>
        <text:p text:style-name="P20"><text:span text:style-name="T15">§ 2º</text:span><text:span text:style-name="T16"><text:s/>O valor da Gratificação especial de atividade legislativa será equivalente a cinquenta por cento do vencimento fixado por lei, correspondente ao nível em que se enquadrar o cargo.</text:span></text:p>
        <text:p text:style-name="P23"><text:span text:style-name="T17">Art. 2º<text:s/></text:span><text:span text:style-name="T18">Esta Resolução entrará em vigor na data de sua publicação, revogando-se as disposições em contrário.</text:span></text:p>
        <text:p text:style-name="P26"><text:span text:style-name="T19">Sala das Sessões, “Dr. Octávio Viscardi”, aos 24 de junho de 1991.</text:span></text:p>
        <text:p text:style-name="P28"><text:span text:style-name="T20">Dr. Jorge Augusto Seba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24 de junho de 1991.</text:span></text:p>
        <text:p text:style-name="P34"><text:span text:style-name="T23">Waldenir Aparecido Cuin</text:span></text:p>
        <text:p text:style-name="P36"><text:span text:style-name="T24">Diretor da Secretaria</text:span></text:p>
        <text:p text:style-name="Standard"/>
        <table:table table:name="62768e" table:style-name="62768e">
          <table:table-column table:style-name="62768e.0"/>
          <table:table-column table:style-name="62768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38</text:span></text:p>
            </table:table-cell>
            <table:table-cell office:value-type="string">
              <text:p><text:span>Gerado em 24/08/2026 13:4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9d69a" style:family="table">
      <style:table-properties style:rel-width="100" table:align="center"/>
    </style:style>
    <style:style style:name="09d69a.0" style:family="table-column">
      <style:table-column-properties style:column-width="9.70cm"/>
    </style:style>
    <style:style style:name="09d69a.1" style:family="table-column">
      <style:table-column-properties style:column-width="7.94cm"/>
    </style:style>
    <style:style style:name="ac2b36" style:family="table">
      <style:table-properties style:rel-width="100" table:align="center"/>
    </style:style>
    <style:style style:name="ac2b36.0" style:family="table-column">
      <style:table-column-properties style:column-width="17.64cm"/>
    </style:style>
    <style:style style:name="62768e" style:family="table">
      <style:table-properties style:rel-width="100" table:align="center"/>
    </style:style>
    <style:style style:name="62768e.0" style:family="table-column">
      <style:table-column-properties style:column-width="11.47cm"/>
    </style:style>
    <style:style style:name="62768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6:44:27.000</dc:date>
    <meta:generator>PHPWord</meta:generator>
    <meta:initial-creator/>
    <meta:creation-date>2026-08-24T16:44:27.000</meta:creation-date>
    <meta:keyword/>
    <meta:user-defined meta:name="Category"/>
    <meta:user-defined meta:name="Company"/>
    <meta:user-defined meta:name="Manager"/>
  </office:meta>
</office:document-meta>
</file>