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c254d" style:family="table">
      <style:table-properties style:rel-width="100" table:align="center"/>
    </style:style>
    <style:style style:name="ec254d.0" style:family="table-column">
      <style:table-column-properties style:column-width="9.70cm"/>
    </style:style>
    <style:style style:name="ec254d.1" style:family="table-column">
      <style:table-column-properties style:column-width="7.94cm"/>
    </style:style>
    <style:style style:name="cdef66" style:family="table">
      <style:table-properties style:rel-width="100" table:align="center"/>
    </style:style>
    <style:style style:name="cdef66.0" style:family="table-column">
      <style:table-column-properties style:column-width="17.64cm"/>
    </style:style>
    <style:style style:name="36b0c1" style:family="table">
      <style:table-properties style:rel-width="100" table:align="center"/>
    </style:style>
    <style:style style:name="36b0c1.0" style:family="table-column">
      <style:table-column-properties style:column-width="11.47cm"/>
    </style:style>
    <style:style style:name="36b0c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c254d" table:style-name="ec254d">
          <table:table-column table:style-name="ec254d.0"/>
          <table:table-column table:style-name="ec254d.1"/>
          <table:table-row>
            <table:table-cell office:value-type="string">
              <text:p text:style-name="IM1"><draw:frame draw:style-name="fr1" draw:name="851d0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def66" table:style-name="cdef66">
          <table:table-column table:style-name="cdef6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91</text:span></text:p>
        <text:p text:style-name="P3_InstBodyJustified"><text:span text:style-name="T3">Ano 1991 · Data 03/06/1991 · Status EM VIGOR</text:span></text:p>
        <text:p text:style-name="P4_InstBodyJustified"><text:span text:style-name="T4">Ementa: DISPÕE SOBRE EMENDA À RESOLUÇÃO Nº 5, DE 1990.</text:span></text:p>
        <text:p text:style-name="P5_InstBodyJustified"><text:span text:style-name="T5">RESOLUÇÃO Nº 4, DE 3 DE JUNHO DE 1991</text:span></text:p>
        <text:p text:style-name="P6_InstBodyJustified"><text:span text:style-name="T6">(DISPÕE SOBRE EMENDA À RESOLUÇÃO Nº 5, DE 1990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as emendas 01 e 02, à<text:s/></text:span><text:a xlink:type="simple" xlink:href="http://www.leinasnuvens.com.br/legislacao/SP/votuporanga/resolucao/1990/junho/590.php">resolução nº 05/90</text:a><text:span text:style-name="T11">, a saber:</text:span></text:p>
        <text:p text:style-name="P15"><text:span text:style-name="T12">FAÇO SABER QUE A CÂMARA MUNICIPAL DE VOTUPORANGA APROVOU E EU, NOS TERMOS DO ARTIGO 18, IV, DA LEI ORGÂNICA DO MUNICÍPIO, PROMULGO A SEGUINTE RESOLUÇÃO:</text:span></text:p>
        <text:p text:style-name="P17"><text:span text:style-name="T13">“</text:span><text:span text:style-name="T14">Art. 1º<text:s/></text:span><text:span text:style-name="T15">. . . . .<text:s/></text:span></text:p>
        <text:p text:style-name="P21"><text:span text:style-name="T16">§ 1º</text:span><text:span text:style-name="T17"><text:s/>O valor correspondente em cruzeiros previstos neste artigo, passa a ser atualizado mensalmente de acordo com a Taxa Referencial, do mês anterior, criada pela<text:s/></text:span><text:a xlink:type="simple" xlink:href="http://www.planalto.gov.br/ccivil_03/leis/l8177.htm">Lei Federal nº 8.177/91</text:a><text:span text:style-name="T18">;</text:span></text:p>
        <text:p text:style-name="P25"><text:span text:style-name="T19">§ 2º</text:span><text:span text:style-name="T20"><text:s/>Se eventualmente o índice de Preços ao Consumidor vier a ser divulgado os cálculos deverão ser refeitos, com a utilização do Índice de Preços do Consumidor, efetuando-se pagamento de possíveis diferenças.</text:span><text:span text:style-name="T21">”</text:span></text:p>
        <text:p text:style-name="P29"><text:span text:style-name="T22">Art. 7º<text:s/></text:span><text:span text:style-name="T23">Esta Resolução entrará em vigor na data de sua publicação, retroagindo seus efeitos a primeiro de abril de 1991.<text:s/></text:span></text:p>
        <text:p text:style-name="P32"><text:span text:style-name="T24">Sala das Sessões, “Dr. Octávio Viscardi”, aos 03 de junho de 1991.</text:span></text:p>
        <text:p text:style-name="P34"><text:span text:style-name="T25">Dr. Jorge Augusto Seba</text:span></text:p>
        <text:p text:style-name="P36"><text:span text:style-name="T26">Presidente</text:span></text:p>
        <text:p text:style-name="P38"><text:span text:style-name="T27">Publicado e registrado na Secretaria Administrativa da Câmara Municipal de Votuporanga, aos 03 de junho de 1991.</text:span></text:p>
        <text:p text:style-name="P40"><text:span text:style-name="T28">Waldenir Aparecido Cuin</text:span></text:p>
        <text:p text:style-name="P42"><text:span text:style-name="T29">Diretor da Secretaria</text:span></text:p>
        <text:p text:style-name="Standard"/>
        <table:table table:name="36b0c1" table:style-name="36b0c1">
          <table:table-column table:style-name="36b0c1.0"/>
          <table:table-column table:style-name="36b0c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37</text:span></text:p>
            </table:table-cell>
            <table:table-cell office:value-type="string">
              <text:p><text:span>Gerado em 24/08/2026 16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c254d" style:family="table">
      <style:table-properties style:rel-width="100" table:align="center"/>
    </style:style>
    <style:style style:name="ec254d.0" style:family="table-column">
      <style:table-column-properties style:column-width="9.70cm"/>
    </style:style>
    <style:style style:name="ec254d.1" style:family="table-column">
      <style:table-column-properties style:column-width="7.94cm"/>
    </style:style>
    <style:style style:name="cdef66" style:family="table">
      <style:table-properties style:rel-width="100" table:align="center"/>
    </style:style>
    <style:style style:name="cdef66.0" style:family="table-column">
      <style:table-column-properties style:column-width="17.64cm"/>
    </style:style>
    <style:style style:name="36b0c1" style:family="table">
      <style:table-properties style:rel-width="100" table:align="center"/>
    </style:style>
    <style:style style:name="36b0c1.0" style:family="table-column">
      <style:table-column-properties style:column-width="11.47cm"/>
    </style:style>
    <style:style style:name="36b0c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9:03:14.000</dc:date>
    <meta:generator>PHPWord</meta:generator>
    <meta:initial-creator/>
    <meta:creation-date>2026-08-24T19:03:14.000</meta:creation-date>
    <meta:keyword/>
    <meta:user-defined meta:name="Category"/>
    <meta:user-defined meta:name="Company"/>
    <meta:user-defined meta:name="Manager"/>
  </office:meta>
</office:document-meta>
</file>