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e2307" style:family="table">
      <style:table-properties style:rel-width="100" table:align="center"/>
    </style:style>
    <style:style style:name="5e2307.0" style:family="table-column">
      <style:table-column-properties style:column-width="9.70cm"/>
    </style:style>
    <style:style style:name="5e2307.1" style:family="table-column">
      <style:table-column-properties style:column-width="7.94cm"/>
    </style:style>
    <style:style style:name="ebdc22" style:family="table">
      <style:table-properties style:rel-width="100" table:align="center"/>
    </style:style>
    <style:style style:name="ebdc22.0" style:family="table-column">
      <style:table-column-properties style:column-width="17.64cm"/>
    </style:style>
    <style:style style:name="287138" style:family="table">
      <style:table-properties style:rel-width="100" table:align="center"/>
    </style:style>
    <style:style style:name="287138.0" style:family="table-column">
      <style:table-column-properties style:column-width="11.47cm"/>
    </style:style>
    <style:style style:name="28713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e2307" table:style-name="5e2307">
          <table:table-column table:style-name="5e2307.0"/>
          <table:table-column table:style-name="5e2307.1"/>
          <table:table-row>
            <table:table-cell office:value-type="string">
              <text:p text:style-name="IM1"><draw:frame draw:style-name="fr1" draw:name="7e524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bdc22" table:style-name="ebdc22">
          <table:table-column table:style-name="ebdc2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90</text:span></text:p>
        <text:p text:style-name="P3_InstBodyJustified"><text:span text:style-name="T3">Ano 1990 · Data 17/10/1990 · Status EM VIGOR</text:span></text:p>
        <text:p text:style-name="P4_InstBodyJustified"><text:span text:style-name="T4">Ementa: DISPÕE SOBRE CONSTITUIÇÃO DE COMISSÃO PARLAMENTAR DE INQUÉRITO DESTINADA A AVERIGUAR DESPESAS VERIFICADAS COM PUBLICAÇÕES E PUBLICIDADE DA CÂMARA MUNICIPAL, NO PERÍODO DE 1º DE JANEIRO DE 1989 A 17 DE OUTUBRO DE 1990.</text:span></text:p>
        <text:p text:style-name="P5_InstBodyJustified"><text:span text:style-name="T5">RESOLUÇÃO Nº 11, DE 17 DE OUTUBRO DE 1990</text:span></text:p>
        <text:p text:style-name="P6_InstBodyJustified"><text:span text:style-name="T6">(DISPÕE SOBRE CONSTITUIÇÃO DE COMISSÃO PARLAMENTAR DE INQUÉRITO DESTINADA A AVERIGUAR DESPESAS VERIFICADAS COM PUBLICAÇÕES E PUBLICIDADE DA CÂMARA MUNICIPAL, NO PERÍODO DE 1º DE JANEIRO DE 1989 A 17 DE OUTUBRO DE 1990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1/90, que se refere ao processo nº 135 de 1990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Fica constituída uma Comissão Parlamentar de Inquérito, destinada a averiguar despesas verificadas com publicações e publicidades da Câmara Municipal, no período de 1º de janeiro de 1989 até a presente data.</text:span></text:p>
        <text:p text:style-name="P19"><text:span text:style-name="T14">Art. 2º<text:s/></text:span><text:span text:style-name="T15">A Comissão Parlamentar de Inquérito será composta de três membros e terá um prazo de trinta dias para a conclusão de seus trabalhos, elaborando ao final, relatório propondo as medidas que julgar necessárias.</text:span></text:p>
        <text:p text:style-name="P22"><text:span text:style-name="T16">Art. 3º</text:span><text:span text:style-name="T17"><text:s/>Esta Resolução entrará em vigor na data de sua publicação.<text:s/></text:span></text:p>
        <text:p text:style-name="P25"><text:span text:style-name="T18">Sala das Sessões, “Dr. Octávio Viscardi”, aos 17 de outubro de 1990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Publicado e registrado na Secretaria Administrativa da Câmara Municipal de Votuporanga, aos 17 de outubro de 1990.</text:span></text:p>
        <text:p text:style-name="P33"><text:span text:style-name="T22">Waldenir Aparecido Cuin</text:span></text:p>
        <text:p text:style-name="P35"><text:span text:style-name="T23">Diretor da Secretaria</text:span></text:p>
        <text:p text:style-name="Standard"/>
        <table:table table:name="287138" table:style-name="287138">
          <table:table-column table:style-name="287138.0"/>
          <table:table-column table:style-name="28713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31</text:span></text:p>
            </table:table-cell>
            <table:table-cell office:value-type="string">
              <text:p><text:span>Gerado em 24/08/2026 16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e2307" style:family="table">
      <style:table-properties style:rel-width="100" table:align="center"/>
    </style:style>
    <style:style style:name="5e2307.0" style:family="table-column">
      <style:table-column-properties style:column-width="9.70cm"/>
    </style:style>
    <style:style style:name="5e2307.1" style:family="table-column">
      <style:table-column-properties style:column-width="7.94cm"/>
    </style:style>
    <style:style style:name="ebdc22" style:family="table">
      <style:table-properties style:rel-width="100" table:align="center"/>
    </style:style>
    <style:style style:name="ebdc22.0" style:family="table-column">
      <style:table-column-properties style:column-width="17.64cm"/>
    </style:style>
    <style:style style:name="287138" style:family="table">
      <style:table-properties style:rel-width="100" table:align="center"/>
    </style:style>
    <style:style style:name="287138.0" style:family="table-column">
      <style:table-column-properties style:column-width="11.47cm"/>
    </style:style>
    <style:style style:name="28713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9:20:52.000</dc:date>
    <meta:generator>PHPWord</meta:generator>
    <meta:initial-creator/>
    <meta:creation-date>2026-08-24T19:20:52.000</meta:creation-date>
    <meta:keyword/>
    <meta:user-defined meta:name="Category"/>
    <meta:user-defined meta:name="Company"/>
    <meta:user-defined meta:name="Manager"/>
  </office:meta>
</office:document-meta>
</file>