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45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4" style:family="text">
      <style:text-properties style:font-name="Arial" style:font-name-complex="Arial" fo:font-weight="bold" style:font-weight-asian="bold"/>
    </style:style>
    <style:style style:name="P49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both"/>
    </style:style>
    <style:style style:name="T36" style:family="text">
      <style:text-properties style:font-name="Arial" style:font-name-complex="Arial" fo:font-weight="bold" style:font-weight-asian="bold"/>
    </style:style>
    <style:style style:name="P52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center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center"/>
    </style:style>
    <style:style style:name="T3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style="italic" style:font-style-asian="italic" style:font-style-complex="italic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style="italic" style:font-style-asian="italic" style:font-style-complex="italic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center"/>
    </style:style>
    <style:style style:name="T4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3" style:family="paragraph" style:parent-style-name="Normal">
      <style:paragraph-properties/>
    </style:style>
    <style:style style:name="P64" style:family="paragraph" style:parent-style-name="Normal">
      <style:paragraph-properties fo:text-align="center"/>
    </style:style>
    <style:style style:name="T43" style:family="text">
      <style:text-properties style:font-name="Arial" style:font-name-complex="Arial" fo:font-style="italic" style:font-style-asian="italic" style:font-style-complex="italic"/>
    </style:style>
    <style:style style:name="P6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d5a56" style:family="table">
      <style:table-properties style:rel-width="100" table:align="center"/>
    </style:style>
    <style:style style:name="fd5a56.0" style:family="table-column">
      <style:table-column-properties style:column-width="9.70cm"/>
    </style:style>
    <style:style style:name="fd5a56.1" style:family="table-column">
      <style:table-column-properties style:column-width="7.94cm"/>
    </style:style>
    <style:style style:name="0eb998" style:family="table">
      <style:table-properties style:rel-width="100" table:align="center"/>
    </style:style>
    <style:style style:name="0eb998.0" style:family="table-column">
      <style:table-column-properties style:column-width="17.64cm"/>
    </style:style>
    <style:style style:name="5c4a06" style:family="table">
      <style:table-properties style:rel-width="100" table:align="center"/>
    </style:style>
    <style:style style:name="5c4a06.0" style:family="table-column">
      <style:table-column-properties style:column-width="11.47cm"/>
    </style:style>
    <style:style style:name="5c4a0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d5a56" table:style-name="fd5a56">
          <table:table-column table:style-name="fd5a56.0"/>
          <table:table-column table:style-name="fd5a56.1"/>
          <table:table-row>
            <table:table-cell office:value-type="string">
              <text:p text:style-name="IM1"><draw:frame draw:style-name="fr1" draw:name="9df4a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eb998" table:style-name="0eb998">
          <table:table-column table:style-name="0eb99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0</text:span></text:p>
        <text:p text:style-name="P3_InstBodyJustified"><text:span text:style-name="T3">Ano 1990 · Data 25/06/1990 · Status ALTERADA</text:span></text:p>
        <text:p text:style-name="P4_InstBodyJustified"><text:span text:style-name="T4">Ementa: DISPÕE SOBRE FIXAÇÃO DA REMUNERAÇÃO DOS SRS. VEREADORES PARA A LEGISLATURA 1989-1992.</text:span></text:p>
        <text:p text:style-name="P5_InstBodyJustified"><text:span text:style-name="T5">RESOLUÇÃO Nº 5, DE 25 DE JUNHO DE 1990</text:span></text:p>
        <text:p text:style-name="P6_InstBodyJustified"><text:span text:style-name="T6">(DISPÕE SOBRE FIXAÇÃO DA REMUNERAÇÃO DOS SRS. VEREADORES PARA A LEGISLATURA 1989-1992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05/90, que se refere ao processo nº 079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A remuneração mensal dos srs. vereadores para a legislatura 1989/92, fica fixada em 600 (seiscentos) Bônus do Tesouro Nacional, correspondente no mês de julho de 1989 em Cr$ 971,16 (novecentos e setenta e um cruzeiros e dezesseis centavos).</text:span></text:p>
        <text:p text:style-name="P19"><text:span text:style-name="T14">Parágrafo único.</text:span><text:span text:style-name="T15"><text:s/>O valor correspondente em cruzeiros previstos neste artigo, passa a ser atualizado mensalmente de acordo com o Índice de Preços ao Consumidor do IBGE, ou outro que venha a substituí-lo.</text:span></text:p>
        <text:p text:style-name="P22"><text:span text:style-name="T16">§ 1º</text:span><text:span text:style-name="T17"><text:s/>O valor correspondente em cruzeiros previstos neste artigo, passa a ser atualizado mensalmente de acordo com a Taxa Referencial, do mês anterior, criada pela<text:s/></text:span><text:a xlink:type="simple" xlink:href="http://www.planalto.gov.br/ccivil_03/leis/l8177.htm">Lei Federal nº 8.177/91</text:a><text:span text:style-name="T18">;</text:span><text:a xlink:type="simple" xlink:href="http://www.leinasnuvens.com.br/legislacao/SP/votuporanga/resolucao/1991/junho/491.php">(Redação dada pela Resolução nº 4/91, de 03.06.1991)</text:a></text:p>
        <text:p text:style-name="P26"><text:span text:style-name="T19">§ 2º</text:span><text:span text:style-name="T20"><text:s/>Se eventualmente o índice de Preços ao Consumidor vier a ser divulgado os cálculos deverão ser refeitos, com a utilização do Índice de Preços do Consumidor, efetuando-se pagamento de possíveis diferenças.</text:span><text:a xlink:type="simple" xlink:href="http://www.leinasnuvens.com.br/legislacao/SP/votuporanga/resolucao/1991/junho/491.php">(Redação dada pela Resolução nº 4/91, de 03.06.1991)</text:a></text:p>
        <text:p text:style-name="P29"><text:span text:style-name="T21">Art. 2º<text:s/></text:span><text:span text:style-name="T22">A remuneração, compreendendo o subsídio (parte fixa, parte variável e sessões extraordinárias) será obtida através de Ato da Mesa, dentro do percentual fixado no artigo 1º, desta Resolução.</text:span></text:p>
        <text:p text:style-name="P32"><text:span text:style-name="T23">Art. 3°<text:s/></text:span><text:span text:style-name="T24">A parte variável do subsídio será devida pelo comparecimento do vereador às sessões ordinárias e à participação nas votações.</text:span></text:p>
        <text:p text:style-name="P35"><text:span text:style-name="T25">Parágrafo único.<text:s/></text:span><text:span text:style-name="T26">O valor de cada sessão ordinária será obtido dividindo-se o total da parte variável pelo número das que foram programadas durante o mês.</text:span></text:p>
        <text:p text:style-name="P38"><text:span text:style-name="T27">Art. 4º</text:span><text:span text:style-name="T28"><text:s/>As sessões extraordinárias serão remuneradas até, no máximo, de quatro por mês.</text:span></text:p>
        <text:p text:style-name="P41"><text:span text:style-name="T29">Art. 5º</text:span><text:span text:style-name="T30"><text:s/>As despesas decorrentes com a execução desta Resolução, correrão por conta de recursos orçamentários próprio, suplementadas quando necessário.</text:span></text:p>
        <text:p text:style-name="P44"><text:span text:style-name="T31">Art. 6º</text:span><text:span text:style-name="T32"><text:s/>Esta Resolução visa adaptar a resolução 02/88 aos dispositivos legais, especialmente a<text:s/></text:span><text:a xlink:type="simple" xlink:href="http://www.planalto.gov.br/ccivil_03/LEIS/1989_1994/L7843.htm">Lei Federal nº 7.843 de 18 de outubro de 1989</text:a><text:span text:style-name="T33"><text:s/>e os pareceres T.C. 60.659/026/89, e T.C. 18.988/026/90 do Tribunal de Contas do Estado de São Paulo.</text:span></text:p>
        <text:p text:style-name="P48"><text:span text:style-name="T34">Art. 7º</text:span><text:span text:style-name="T35"><text:s/>Esta Resolução entrará em vigor na data de sua publicação, retroagindo seus efeitos a 1º de julho de 1990.<text:s/></text:span></text:p>
        <text:p text:style-name="P51"><text:span text:style-name="T36">Art. 8º</text:span><text:span text:style-name="T37"><text:s/>Revogam-se as disposições em contrário.</text:span></text:p>
        <text:p text:style-name="P54"><text:span text:style-name="T38">Sala das Sessões, “Dr. Octávio Viscardi”, aos 25 de junho de 1990.</text:span></text:p>
        <text:p text:style-name="P56"><text:span text:style-name="T39">Mehde Meidão Slaiman Kanso</text:span></text:p>
        <text:p text:style-name="P58"><text:span text:style-name="T40">Presidente</text:span></text:p>
        <text:p text:style-name="P60"><text:span text:style-name="T41">Publicado e registrado na Secretaria Administrativa da Câmara Municipal de Votuporanga, aos 25 de junho de 1990.</text:span></text:p>
        <text:p text:style-name="P62"><text:span text:style-name="T42">Waldenir Aparecido Cuin</text:span></text:p>
        <text:p text:style-name="P64"><text:span text:style-name="T43">Diretor da Secretaria</text:span></text:p>
        <text:p text:style-name="Standard"/>
        <table:table table:name="5c4a06" table:style-name="5c4a06">
          <table:table-column table:style-name="5c4a06.0"/>
          <table:table-column table:style-name="5c4a0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5</text:span></text:p>
            </table:table-cell>
            <table:table-cell office:value-type="string">
              <text:p><text:span>Gerado em 24/08/2026 16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d5a56" style:family="table">
      <style:table-properties style:rel-width="100" table:align="center"/>
    </style:style>
    <style:style style:name="fd5a56.0" style:family="table-column">
      <style:table-column-properties style:column-width="9.70cm"/>
    </style:style>
    <style:style style:name="fd5a56.1" style:family="table-column">
      <style:table-column-properties style:column-width="7.94cm"/>
    </style:style>
    <style:style style:name="0eb998" style:family="table">
      <style:table-properties style:rel-width="100" table:align="center"/>
    </style:style>
    <style:style style:name="0eb998.0" style:family="table-column">
      <style:table-column-properties style:column-width="17.64cm"/>
    </style:style>
    <style:style style:name="5c4a06" style:family="table">
      <style:table-properties style:rel-width="100" table:align="center"/>
    </style:style>
    <style:style style:name="5c4a06.0" style:family="table-column">
      <style:table-column-properties style:column-width="11.47cm"/>
    </style:style>
    <style:style style:name="5c4a0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9:03:44.000</dc:date>
    <meta:generator>PHPWord</meta:generator>
    <meta:initial-creator/>
    <meta:creation-date>2026-08-24T19:03:44.000</meta:creation-date>
    <meta:keyword/>
    <meta:user-defined meta:name="Category"/>
    <meta:user-defined meta:name="Company"/>
    <meta:user-defined meta:name="Manager"/>
  </office:meta>
</office:document-meta>
</file>