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ce61a" style:family="table">
      <style:table-properties style:rel-width="100" table:align="center"/>
    </style:style>
    <style:style style:name="bce61a.0" style:family="table-column">
      <style:table-column-properties style:column-width="9.70cm"/>
    </style:style>
    <style:style style:name="bce61a.1" style:family="table-column">
      <style:table-column-properties style:column-width="7.94cm"/>
    </style:style>
    <style:style style:name="1083c9" style:family="table">
      <style:table-properties style:rel-width="100" table:align="center"/>
    </style:style>
    <style:style style:name="1083c9.0" style:family="table-column">
      <style:table-column-properties style:column-width="17.64cm"/>
    </style:style>
    <style:style style:name="5dd027" style:family="table">
      <style:table-properties style:rel-width="100" table:align="center"/>
    </style:style>
    <style:style style:name="5dd027.0" style:family="table-column">
      <style:table-column-properties style:column-width="11.47cm"/>
    </style:style>
    <style:style style:name="5dd02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ce61a" table:style-name="bce61a">
          <table:table-column table:style-name="bce61a.0"/>
          <table:table-column table:style-name="bce61a.1"/>
          <table:table-row>
            <table:table-cell office:value-type="string">
              <text:p text:style-name="IM1"><draw:frame draw:style-name="fr1" draw:name="ee641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083c9" table:style-name="1083c9">
          <table:table-column table:style-name="1083c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90</text:span></text:p>
        <text:p text:style-name="P3_InstBodyJustified"><text:span text:style-name="T3">Ano 1990 · Data 21/05/1990 · Status EM VIGOR</text:span></text:p>
        <text:p text:style-name="P4_InstBodyJustified"><text:span text:style-name="T4">Ementa: DISPÕE SOBRE CONCESSÃO DE AUMENTO DE VENCIMENTOS DA ORDEM DE 15% AOS SERVIDORES PÚBLICOS MUNICIPAIS E INATIVOS DA SECRETARIA ADMINISTRATIVA DA CÂMARA MUNICIPAL.</text:span></text:p>
        <text:p text:style-name="P5_InstBodyJustified"><text:span text:style-name="T5">RESOLUÇÃO Nº 3, DE 21 DE MAIO DE 1990</text:span></text:p>
        <text:p text:style-name="P6_InstBodyJustified"><text:span text:style-name="T6">(DISPÕE SOBRE CONCESSÃO DE AUMENTO DE VENCIMENTOS DA ORDEM DE 15% AOS SERVIDORES PÚBLICOS MUNICIPAIS E INATIVOS DA SECRETARIA ADMINISTRATIVA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3/90, que se refere ao processo nº 057 de 1990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Fica concedido aos Servidores Públicos Municipais e inativos da Secretaria Administrativa da Câmara Municipal, um aumento de vencimentos da ordem de 15% (quinze por cento), conforme Anexo I, o qual fica fazendo parte integrante desta Resolução.</text:span></text:p>
        <text:p text:style-name="P19"><text:span text:style-name="T14">Art. 2º<text:s/></text:span><text:span text:style-name="T15">O salário-família e o salário-esposa, ficam reajustados no mesmo índice, fixado no artigo 1º desta Resolução.</text:span></text:p>
        <text:p text:style-name="P22"><text:span text:style-name="T16">Art. 3°<text:s/></text:span><text:span text:style-name="T17">As despesas decorrentes com a execução da presente Resolução, correrão à conta de verbas próprias consignadas em orçamento, suplementadas quando necessário.</text:span></text:p>
        <text:p text:style-name="P25"><text:span text:style-name="T18">Art. 4º</text:span><text:span text:style-name="T19"><text:s/>Esta Resolução entrará em vigor na data de sua publicação, retroagindo seus efeitos a 1º de maio de 1990.<text:s/></text:span></text:p>
        <text:p text:style-name="P28"><text:span text:style-name="T20">Art. 5º</text:span><text:span text:style-name="T21"><text:s/>Revogam-se as disposições em contrário.</text:span></text:p>
        <text:p text:style-name="P31"><text:span text:style-name="T22">Sala das Sessões, “Dr. Octávio Viscardi”, aos 21 de maio de 1990.</text:span></text:p>
        <text:p text:style-name="P33"><text:span text:style-name="T23">Mehde Meidão Slaiman Kanso</text:span></text:p>
        <text:p text:style-name="P35"><text:span text:style-name="T24">Presidente</text:span></text:p>
        <text:p text:style-name="P37"><text:span text:style-name="T25">Publicado e registrado na Secretaria Administrativa da Câmara Municipal de Votuporanga, aos 21 de maio de 1990.</text:span></text:p>
        <text:p text:style-name="P39"><text:span text:style-name="T26">Waldenir Aparecido Cuin</text:span></text:p>
        <text:p text:style-name="P41"><text:span text:style-name="T27">Diretor da Secretaria</text:span></text:p>
        <text:p text:style-name="Standard"/>
        <table:table table:name="5dd027" table:style-name="5dd027">
          <table:table-column table:style-name="5dd027.0"/>
          <table:table-column table:style-name="5dd02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23</text:span></text:p>
            </table:table-cell>
            <table:table-cell office:value-type="string">
              <text:p><text:span>Gerado em 24/08/2026 14:1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ce61a" style:family="table">
      <style:table-properties style:rel-width="100" table:align="center"/>
    </style:style>
    <style:style style:name="bce61a.0" style:family="table-column">
      <style:table-column-properties style:column-width="9.70cm"/>
    </style:style>
    <style:style style:name="bce61a.1" style:family="table-column">
      <style:table-column-properties style:column-width="7.94cm"/>
    </style:style>
    <style:style style:name="1083c9" style:family="table">
      <style:table-properties style:rel-width="100" table:align="center"/>
    </style:style>
    <style:style style:name="1083c9.0" style:family="table-column">
      <style:table-column-properties style:column-width="17.64cm"/>
    </style:style>
    <style:style style:name="5dd027" style:family="table">
      <style:table-properties style:rel-width="100" table:align="center"/>
    </style:style>
    <style:style style:name="5dd027.0" style:family="table-column">
      <style:table-column-properties style:column-width="11.47cm"/>
    </style:style>
    <style:style style:name="5dd02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7:11:32.000</dc:date>
    <meta:generator>PHPWord</meta:generator>
    <meta:initial-creator/>
    <meta:creation-date>2026-08-24T17:11:32.000</meta:creation-date>
    <meta:keyword/>
    <meta:user-defined meta:name="Category"/>
    <meta:user-defined meta:name="Company"/>
    <meta:user-defined meta:name="Manager"/>
  </office:meta>
</office:document-meta>
</file>