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both"/>
    </style:style>
    <style:style style:name="T15" style:family="text">
      <style:text-properties style:font-name="Arial" style:font-name-complex="Arial" fo:font-weight="bold" style:font-weight-asian="bold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4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both"/>
    </style:style>
    <style:style style:name="T19" style:family="text">
      <style:text-properties style:font-name="Arial" style:font-name-complex="Arial" fo:font-weight="bold" style:font-weight-asian="bold"/>
    </style:style>
    <style:style style:name="P27" style:family="paragraph" style:parent-style-name="Normal">
      <style:paragraph-properties/>
    </style:style>
    <style:style style:name="T20" style:family="text">
      <style:text-properties style:font-name="Arial" style:font-name-complex="Arial"/>
    </style:style>
    <style:style style:name="P28" style:family="paragraph" style:parent-style-name="Normal">
      <style:paragraph-properties/>
    </style:style>
    <style:style style:name="T21" style:family="text">
      <style:text-properties style:font-name="Arial" style:font-name-complex="Arial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both"/>
    </style:style>
    <style:style style:name="T22" style:family="text">
      <style:text-properties style:font-name="Arial" style:font-name-complex="Arial" fo:font-weight="bold" style:font-weight-asian="bold"/>
    </style:style>
    <style:style style:name="P31" style:family="paragraph" style:parent-style-name="Normal">
      <style:paragraph-properties/>
    </style:style>
    <style:style style:name="T23" style:family="text">
      <style:text-properties style:font-name="Arial" style:font-name-complex="Arial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both"/>
    </style:style>
    <style:style style:name="T24" style:family="text">
      <style:text-properties style:font-name="Arial" style:font-name-complex="Arial" fo:font-weight="bold" style:font-weight-asian="bold"/>
    </style:style>
    <style:style style:name="P34" style:family="paragraph" style:parent-style-name="Normal">
      <style:paragraph-properties/>
    </style:style>
    <style:style style:name="T25" style:family="text">
      <style:text-properties style:font-name="Arial" style:font-name-complex="Arial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center"/>
    </style:style>
    <style:style style:name="T2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center"/>
    </style:style>
    <style:style style:name="T28" style:family="text">
      <style:text-properties style:font-name="Arial" style:font-name-complex="Arial" fo:font-style="italic" style:font-style-asian="italic" style:font-style-complex="italic"/>
    </style:style>
    <style:style style:name="P41" style:family="paragraph" style:parent-style-name="Normal">
      <style:paragraph-properties/>
    </style:style>
    <style:style style:name="P42" style:family="paragraph" style:parent-style-name="Normal">
      <style:paragraph-properties fo:text-align="both"/>
    </style:style>
    <style:style style:name="T29" style:family="text">
      <style:text-properties style:font-name="Arial" style:font-name-complex="Arial" fo:font-style="italic" style:font-style-asian="italic" style:font-style-complex="italic"/>
    </style:style>
    <style:style style:name="P43" style:family="paragraph" style:parent-style-name="Normal">
      <style:paragraph-properties/>
    </style:style>
    <style:style style:name="P44" style:family="paragraph" style:parent-style-name="Normal">
      <style:paragraph-properties fo:text-align="center"/>
    </style:style>
    <style:style style:name="T3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5" style:family="paragraph" style:parent-style-name="Normal">
      <style:paragraph-properties/>
    </style:style>
    <style:style style:name="P46" style:family="paragraph" style:parent-style-name="Normal">
      <style:paragraph-properties fo:text-align="center"/>
    </style:style>
    <style:style style:name="T31" style:family="text">
      <style:text-properties style:font-name="Arial" style:font-name-complex="Arial" fo:font-style="italic" style:font-style-asian="italic" style:font-style-complex="italic"/>
    </style:style>
    <style:style style:name="P4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7d93d7" style:family="table">
      <style:table-properties style:rel-width="100" table:align="center"/>
    </style:style>
    <style:style style:name="7d93d7.0" style:family="table-column">
      <style:table-column-properties style:column-width="9.70cm"/>
    </style:style>
    <style:style style:name="7d93d7.1" style:family="table-column">
      <style:table-column-properties style:column-width="7.94cm"/>
    </style:style>
    <style:style style:name="580c06" style:family="table">
      <style:table-properties style:rel-width="100" table:align="center"/>
    </style:style>
    <style:style style:name="580c06.0" style:family="table-column">
      <style:table-column-properties style:column-width="17.64cm"/>
    </style:style>
    <style:style style:name="735022" style:family="table">
      <style:table-properties style:rel-width="100" table:align="center"/>
    </style:style>
    <style:style style:name="735022.0" style:family="table-column">
      <style:table-column-properties style:column-width="11.47cm"/>
    </style:style>
    <style:style style:name="735022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7d93d7" table:style-name="7d93d7">
          <table:table-column table:style-name="7d93d7.0"/>
          <table:table-column table:style-name="7d93d7.1"/>
          <table:table-row>
            <table:table-cell office:value-type="string">
              <text:p text:style-name="IM1"><draw:frame draw:style-name="fr1" draw:name="217efa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580c06" table:style-name="580c06">
          <table:table-column table:style-name="580c06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2/1990</text:span></text:p>
        <text:p text:style-name="P3_InstBodyJustified"><text:span text:style-name="T3">Ano 1990 · Data 21/05/1990 · Status EM VIGOR</text:span></text:p>
        <text:p text:style-name="P4_InstBodyJustified"><text:span text:style-name="T4">Ementa: DISPÕE SOBRE A APLICAÇÃO DA LEI MUNICIPAL 2386, DE 26 DE ABRIL DE 1990, AOS SERVIDORES DA SECRETARIA ADMINISTRATIVA DE VOTUPORANGA E DÁ OUTRAS PROVIDÊNCIAS.</text:span></text:p>
        <text:p text:style-name="P5_InstBodyJustified"><text:span text:style-name="T5">RESOLUÇÃO Nº 2, DE 21 DE MAIO DE 1990</text:span></text:p>
        <text:p text:style-name="P6_InstBodyJustified"><text:span text:style-name="T6">(DISPÕE SOBRE A APLICAÇÃO DA LEI MUNICIPAL 2386, DE 26 DE ABRIL DE 1990, AOS SERVIDORES DA SECRETARIA ADMINISTRATIVA DE VOTUPORANGA E DÁ OUTRAS PROVIDÊNCIAS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02/90, que se refere ao processo nº 054 de 1990, a saber:</text:span></text:p>
        <text:p text:style-name="P14"><text:span text:style-name="T11">FAÇO SABER QUE A CÂMARA MUNICIPAL DE VOTUPORANGA APROVOU E EU, NOS TERMOS DO ARTIGO 18, IV, DA LEI ORGÂNICA DO MUNICÍPIO, PROMULGO A SEGUINTE RESOLUÇÃO:</text:span></text:p>
        <text:p text:style-name="P16"><text:span text:style-name="T12">Art. 1º<text:s/></text:span><text:span text:style-name="T13">Aplicam-se, no que couber, aos Servidores e Inativos da Secretaria Administrativa da Câmara Municipal os dispositivos da<text:s/></text:span><text:a xlink:type="simple" xlink:href="https://pesquisadeleis.com.br/sp/votuporanga/legislacao/40441/lei-ordinaria-2396-deldispoe-sobre-o-quadro-de-pessoal-plano-de-cargos-empregos-e-de-carreira-e-estabelece-o-regime-juridico-unico-para-os-servidores-da-administracao-publica-do-municipiodel">Lei nº 2.396, de 26 de abril de 1990</text:a><text:span text:style-name="T14">, que instituiu o Regime Jurídico Único dos Servidores da Municipalidade.</text:span></text:p>
        <text:p text:style-name="P20"><text:span text:style-name="T15">Art. 2º<text:s/></text:span><text:span text:style-name="T16">O Quadro de Pessoal da Secretaria Administrativa da Câmara Municipal, fica constituído de cargos de provimento efetivo e em comissão.</text:span></text:p>
        <text:p text:style-name="P23"><text:span text:style-name="T17">Parágrafo único.<text:s/></text:span><text:span text:style-name="T18">Ficam fazendo parte integrante desta Resolução, os anexos I e II.</text:span></text:p>
        <text:p text:style-name="P26"><text:span text:style-name="T19">Art. 3°<text:s/></text:span><text:span text:style-name="T20">Ficam assegurados aos servidores da Secretaria Administrativa da Câmara Municipal, as vantagens pecuniárias previstas na<text:s/></text:span><text:a xlink:type="simple" xlink:href="https://pesquisadeleis.com.br/sp/votuporanga/legislacao/40345/lei-ordinaria-2315-dispoe-sobre-o-quadro-de-pessoal-e-o-sistema-retribuitorio-da-secretaria-administrativa-da-camara-municipal-de-votuporanga-e-da-outras-providencias">Lei Municipal nº 2.315, de 08 de junho de 1989</text:a><text:span text:style-name="T21">.</text:span></text:p>
        <text:p text:style-name="P30"><text:span text:style-name="T22">Art. 4º</text:span><text:span text:style-name="T23"><text:s/>As despesas decorrentes com a execução desta Resolução, correrão por conta de verbas próprias consignadas em Orçamento, suplementadas se necessário.</text:span></text:p>
        <text:p text:style-name="P33"><text:span text:style-name="T24">Art. 5º</text:span><text:span text:style-name="T25"><text:s/>Esta Resolução entrará em vigor na data de sua publicação, retroagindo seus efeitos a 1º de abril de 1990.<text:s/></text:span></text:p>
        <text:p text:style-name="P36"><text:span text:style-name="T26">Sala das Sessões, “Dr. Octávio Viscardi”, aos 21 de maio de 1990.</text:span></text:p>
        <text:p text:style-name="P38"><text:span text:style-name="T27">Mehde Meidão Slaiman Kanso</text:span></text:p>
        <text:p text:style-name="P40"><text:span text:style-name="T28">Presidente</text:span></text:p>
        <text:p text:style-name="P42"><text:span text:style-name="T29">Publicado e registrado na Secretaria Administrativa da Câmara Municipal de Votuporanga, aos 21 de maio de 1990.</text:span></text:p>
        <text:p text:style-name="P44"><text:span text:style-name="T30">Waldenir Aparecido Cuin</text:span></text:p>
        <text:p text:style-name="P46"><text:span text:style-name="T31">Diretor da Secretaria</text:span></text:p>
        <text:p text:style-name="Standard"/>
        <table:table table:name="735022" table:style-name="735022">
          <table:table-column table:style-name="735022.0"/>
          <table:table-column table:style-name="735022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522</text:span></text:p>
            </table:table-cell>
            <table:table-cell office:value-type="string">
              <text:p><text:span>Gerado em 24/08/2026 14:11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7d93d7" style:family="table">
      <style:table-properties style:rel-width="100" table:align="center"/>
    </style:style>
    <style:style style:name="7d93d7.0" style:family="table-column">
      <style:table-column-properties style:column-width="9.70cm"/>
    </style:style>
    <style:style style:name="7d93d7.1" style:family="table-column">
      <style:table-column-properties style:column-width="7.94cm"/>
    </style:style>
    <style:style style:name="580c06" style:family="table">
      <style:table-properties style:rel-width="100" table:align="center"/>
    </style:style>
    <style:style style:name="580c06.0" style:family="table-column">
      <style:table-column-properties style:column-width="17.64cm"/>
    </style:style>
    <style:style style:name="735022" style:family="table">
      <style:table-properties style:rel-width="100" table:align="center"/>
    </style:style>
    <style:style style:name="735022.0" style:family="table-column">
      <style:table-column-properties style:column-width="11.47cm"/>
    </style:style>
    <style:style style:name="735022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4T17:11:36.000</dc:date>
    <meta:generator>PHPWord</meta:generator>
    <meta:initial-creator/>
    <meta:creation-date>2026-08-24T17:11:36.000</meta:creation-date>
    <meta:keyword/>
    <meta:user-defined meta:name="Category"/>
    <meta:user-defined meta:name="Company"/>
    <meta:user-defined meta:name="Manager"/>
  </office:meta>
</office:document-meta>
</file>