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both"/>
    </style:style>
    <style:style style:name="T19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30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T22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weight="bold" style:font-weight-asian="bold"/>
    </style:style>
    <style:style style:name="P34" style:family="paragraph" style:parent-style-name="Normal">
      <style:paragraph-properties/>
    </style:style>
    <style:style style:name="T24" style:family="text">
      <style:text-properties style:font-name="Arial" style:font-name-complex="Arial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5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T26" style:family="text">
      <style:text-properties style:font-name="Arial" style:font-name-complex="Arial" fo:font-weight="bold" style:font-weight-asian="bold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both"/>
    </style:style>
    <style:style style:name="T27" style:family="text">
      <style:text-properties style:font-name="Arial" style:font-name-complex="Arial" fo:font-weight="bold" style:font-weight-asian="bold"/>
    </style:style>
    <style:style style:name="P40" style:family="paragraph" style:parent-style-name="Normal">
      <style:paragraph-properties/>
    </style:style>
    <style:style style:name="T28" style:family="text">
      <style:text-properties style:font-name="Arial" style:font-name-complex="Arial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5" style:family="paragraph" style:parent-style-name="Normal">
      <style:paragraph-properties/>
    </style:style>
    <style:style style:name="P46" style:family="paragraph" style:parent-style-name="Normal">
      <style:paragraph-properties fo:text-align="center"/>
    </style:style>
    <style:style style:name="T31" style:family="text">
      <style:text-properties style:font-name="Arial" style:font-name-complex="Arial" fo:font-style="italic" style:font-style-asian="italic" style:font-style-complex="italic"/>
    </style:style>
    <style:style style:name="P47" style:family="paragraph" style:parent-style-name="Normal">
      <style:paragraph-properties/>
    </style:style>
    <style:style style:name="P48" style:family="paragraph" style:parent-style-name="Normal">
      <style:paragraph-properties fo:text-align="both"/>
    </style:style>
    <style:style style:name="T32" style:family="text">
      <style:text-properties style:font-name="Arial" style:font-name-complex="Arial" fo:font-style="italic" style:font-style-asian="italic" style:font-style-complex="italic"/>
    </style:style>
    <style:style style:name="P49" style:family="paragraph" style:parent-style-name="Normal">
      <style:paragraph-properties/>
    </style:style>
    <style:style style:name="P50" style:family="paragraph" style:parent-style-name="Normal">
      <style:paragraph-properties fo:text-align="center"/>
    </style:style>
    <style:style style:name="T3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51" style:family="paragraph" style:parent-style-name="Normal">
      <style:paragraph-properties/>
    </style:style>
    <style:style style:name="P52" style:family="paragraph" style:parent-style-name="Normal">
      <style:paragraph-properties fo:text-align="center"/>
    </style:style>
    <style:style style:name="T34" style:family="text">
      <style:text-properties style:font-name="Arial" style:font-name-complex="Arial" fo:font-style="italic" style:font-style-asian="italic" style:font-style-complex="italic"/>
    </style:style>
    <style:style style:name="P5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75883b" style:family="table">
      <style:table-properties style:rel-width="100" table:align="center"/>
    </style:style>
    <style:style style:name="75883b.0" style:family="table-column">
      <style:table-column-properties style:column-width="9.70cm"/>
    </style:style>
    <style:style style:name="75883b.1" style:family="table-column">
      <style:table-column-properties style:column-width="7.94cm"/>
    </style:style>
    <style:style style:name="7850f0" style:family="table">
      <style:table-properties style:rel-width="100" table:align="center"/>
    </style:style>
    <style:style style:name="7850f0.0" style:family="table-column">
      <style:table-column-properties style:column-width="17.64cm"/>
    </style:style>
    <style:style style:name="e51bda" style:family="table">
      <style:table-properties style:rel-width="100" table:align="center"/>
    </style:style>
    <style:style style:name="e51bda.0" style:family="table-column">
      <style:table-column-properties style:column-width="11.47cm"/>
    </style:style>
    <style:style style:name="e51bda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75883b" table:style-name="75883b">
          <table:table-column table:style-name="75883b.0"/>
          <table:table-column table:style-name="75883b.1"/>
          <table:table-row>
            <table:table-cell office:value-type="string">
              <text:p text:style-name="IM1"><draw:frame draw:style-name="fr1" draw:name="0f23ab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7850f0" table:style-name="7850f0">
          <table:table-column table:style-name="7850f0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/1990</text:span></text:p>
        <text:p text:style-name="P3_InstBodyJustified"><text:span text:style-name="T3">Ano 1990 · Data 19/02/1990 · Status EM VIGOR</text:span></text:p>
        <text:p text:style-name="P4_InstBodyJustified"><text:span text:style-name="T4">Ementa: DISPÕE SOBRE A CRIAÇÃO DE CARGO E ALTERAÇÃO DE DISPOSITIVO DE LEI.</text:span></text:p>
        <text:p text:style-name="P5_InstBodyJustified"><text:span text:style-name="T5">RESOLUÇÃO Nº 1, DE 19 DE FEVEREIRO DE 1990</text:span></text:p>
        <text:p text:style-name="P6_InstBodyJustified"><text:span text:style-name="T6">(DISPÕE SOBRE A CRIAÇÃO DE CARGO E ALTERAÇÃO DE DISPOSITIVO DE LEI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1/90, que se refere ao processo nº 015 de 1990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m criados no Quadro de Pessoal da Secretaria Administrativa da Câmara Municipal de Votuporanga, de provimento efetivo, de carreira, um cargo de Contador e um cargo de Secretário Legislativo.</text:span></text:p>
        <text:p text:style-name="P19"><text:span text:style-name="T14">Art. 2º<text:s/></text:span><text:span text:style-name="T15">Os cargos criados por esta Resolução compreenderão as séries de classes de I a VII, de acordo com o Sistema Retribuitório do Município.</text:span></text:p>
        <text:p text:style-name="P22"><text:span text:style-name="T16">Art. 3°<text:s/></text:span><text:span text:style-name="T17">As atribuições dos cargos criados no artigo 2º, desta lei, ficam assim definidas:</text:span></text:p>
        <text:p text:style-name="P25"><text:span text:style-name="T18">I – Contador: execução da escrituração contábil da Câmara Municipal; elaboração do balancete mensal da receita e despesa do movimento financeiro e orçamentário; elaboração da proposta anual do orçamento parcial do Poder Legislativo; elaboração, supervisão, controle e execução das atividades de despesas, de tomada e contas e do patrimônio; elaboração, supervisão e controle da execução orçamentária da Câmara; elaboração de informações à Mesa Diretora e outros órgãos da Câmara; exercer atividade de apoio ao Plenário;</text:span></text:p>
        <text:p text:style-name="P27"><text:span text:style-name="T19">II - Secretários Legislativo: receber, minutar, expedir e controlar a correspondência da Câmara Municipal, organizar e controlar o arquivo de papéis e documentos, operar o serviço de som e gravação das sessões ordinárias, extraordinárias e solenes; promover a feitura das atas e respectiva lavratura em livro próprio; acompanhar a tramitação das proposituras; promover os registros nos livros próprios dos atos praticados pela Câmara; exercer atividade de apoio ao Plenário.</text:span></text:p>
        <text:p text:style-name="P29"><text:span text:style-name="T20">Art. 4º</text:span><text:span text:style-name="T21"><text:s/>O inciso V do Artigo 14, da<text:s/></text:span><text:a xlink:type="simple" xlink:href="https://pesquisadeleis.com.br/sp/votuporanga/legislacao/40345/lei-ordinaria-2315-dispoe-sobre-o-quadro-de-pessoal-e-o-sistema-retribuitorio-da-secretaria-administrativa-da-camara-municipal-de-votuporanga-e-da-outras-providencias">Lei nº 2.315, de 08 de junho de 1989</text:a><text:span text:style-name="T22">, passa a ter a seguinte redação:</text:span></text:p>
        <text:p text:style-name="P33"><text:span text:style-name="T23">“Art. 14.</text:span><text:span text:style-name="T24"><text:s/>. . . . .<text:s text:c="2"/></text:span></text:p>
        <text:p text:style-name="P36"><text:span text:style-name="T25">V - Secretários de Finanças e Orçamento: classificação e empenhamento da despesa, repasse e informações de IRRF e RAIS e recolhimento Previdenciário, controle bancário, controle do almoxarifado, elaboração das folhas de pagamento de servidores e vereadores, arquivamento de documentos de receita e despesa; auxiliar à área contábil e atividades correlatas, e exercer atividades de apoio ao Plenário.</text:span><text:span text:style-name="T26">”</text:span></text:p>
        <text:p text:style-name="P39"><text:span text:style-name="T27">Art. 5º</text:span><text:span text:style-name="T28"><text:s/>Esta Resolução entrará em vigor na data de sua publicação, revogando-se as disposições em contrário.<text:s/></text:span></text:p>
        <text:p text:style-name="P42"><text:span text:style-name="T29">Sala das Sessões, “Dr. Octávio Viscardi”, aos 19 de fevereiro de 1990.</text:span></text:p>
        <text:p text:style-name="P44"><text:span text:style-name="T30">Mehde Meidão Slaiman Kanso</text:span></text:p>
        <text:p text:style-name="P46"><text:span text:style-name="T31">Presidente</text:span></text:p>
        <text:p text:style-name="P48"><text:span text:style-name="T32">Publicado e registrado na Secretaria Administrativa da Câmara Municipal de Votuporanga, aos 19 de fevereiro de 1990.</text:span></text:p>
        <text:p text:style-name="P50"><text:span text:style-name="T33">Waldenir Aparecido Cuin</text:span></text:p>
        <text:p text:style-name="P52"><text:span text:style-name="T34">Diretor da Secretaria</text:span></text:p>
        <text:p text:style-name="Standard"/>
        <table:table table:name="e51bda" table:style-name="e51bda">
          <table:table-column table:style-name="e51bda.0"/>
          <table:table-column table:style-name="e51bda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21</text:span></text:p>
            </table:table-cell>
            <table:table-cell office:value-type="string">
              <text:p><text:span>Gerado em 24/08/2026 13:0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75883b" style:family="table">
      <style:table-properties style:rel-width="100" table:align="center"/>
    </style:style>
    <style:style style:name="75883b.0" style:family="table-column">
      <style:table-column-properties style:column-width="9.70cm"/>
    </style:style>
    <style:style style:name="75883b.1" style:family="table-column">
      <style:table-column-properties style:column-width="7.94cm"/>
    </style:style>
    <style:style style:name="7850f0" style:family="table">
      <style:table-properties style:rel-width="100" table:align="center"/>
    </style:style>
    <style:style style:name="7850f0.0" style:family="table-column">
      <style:table-column-properties style:column-width="17.64cm"/>
    </style:style>
    <style:style style:name="e51bda" style:family="table">
      <style:table-properties style:rel-width="100" table:align="center"/>
    </style:style>
    <style:style style:name="e51bda.0" style:family="table-column">
      <style:table-column-properties style:column-width="11.47cm"/>
    </style:style>
    <style:style style:name="e51bda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16:08:59.000</dc:date>
    <meta:generator>PHPWord</meta:generator>
    <meta:initial-creator/>
    <meta:creation-date>2026-08-24T16:08:59.000</meta:creation-date>
    <meta:keyword/>
    <meta:user-defined meta:name="Category"/>
    <meta:user-defined meta:name="Company"/>
    <meta:user-defined meta:name="Manager"/>
  </office:meta>
</office:document-meta>
</file>