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5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weight="bold" style:font-weight-asian="bold"/>
    </style:style>
    <style:style style:name="P38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both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style="italic" style:font-style-asian="italic" style:font-style-complex="italic"/>
    </style:style>
    <style:style style:name="P5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5109d" style:family="table">
      <style:table-properties style:rel-width="100" table:align="center"/>
    </style:style>
    <style:style style:name="f5109d.0" style:family="table-column">
      <style:table-column-properties style:column-width="9.70cm"/>
    </style:style>
    <style:style style:name="f5109d.1" style:family="table-column">
      <style:table-column-properties style:column-width="7.94cm"/>
    </style:style>
    <style:style style:name="ad0005" style:family="table">
      <style:table-properties style:rel-width="100" table:align="center"/>
    </style:style>
    <style:style style:name="ad0005.0" style:family="table-column">
      <style:table-column-properties style:column-width="17.64cm"/>
    </style:style>
    <style:style style:name="ec8ee0" style:family="table">
      <style:table-properties style:rel-width="100" table:align="center"/>
    </style:style>
    <style:style style:name="ec8ee0.0" style:family="table-column">
      <style:table-column-properties style:column-width="11.47cm"/>
    </style:style>
    <style:style style:name="ec8ee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5109d" table:style-name="f5109d">
          <table:table-column table:style-name="f5109d.0"/>
          <table:table-column table:style-name="f5109d.1"/>
          <table:table-row>
            <table:table-cell office:value-type="string">
              <text:p text:style-name="IM1"><draw:frame draw:style-name="fr1" draw:name="590d7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d0005" table:style-name="ad0005">
          <table:table-column table:style-name="ad000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89</text:span></text:p>
        <text:p text:style-name="P3_InstBodyJustified"><text:span text:style-name="T3">Ano 1989 · Data 13/09/1989 · Status EM VIGOR</text:span></text:p>
        <text:p text:style-name="P4_InstBodyJustified"><text:span text:style-name="T4">Ementa: DISPÕE SOBRE A FIXAÇÃO DA REMUNERAÇÃO DOS SRS. VEREADORES PARA A LEGISLATURA 1989-1992.</text:span></text:p>
        <text:p text:style-name="P5_InstBodyJustified"><text:span text:style-name="T5">RESOLUÇÃO Nº 8, DE 13 DE SETEMBRO DE 1989</text:span></text:p>
        <text:p text:style-name="P6_InstBodyJustified"><text:span text:style-name="T6">(DISPÕE SOBRE A FIXAÇÃO DA REMUNERAÇÃO DOS SRS. VEREADORES PARA A LEGISLATURA 1989-1992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7/89, que se refere ao processo nº 408 de 1989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A remuneração mensal, dos srs. vereadores para a legislatura 11989/1992, fica fixada em 600 (seiscentos) BTNs.</text:span></text:p>
        <text:p text:style-name="P19"><text:span text:style-name="T14">Art. 2º<text:s/></text:span><text:span text:style-name="T15">A remuneração, compreendendo o subsídio (parte fixa, parte variável e sessões extraordinárias) será obtida através de Ato da Mesa, dentro do percentual fixado no artigo 1º, desta Resolução.</text:span></text:p>
        <text:p text:style-name="P22"><text:span text:style-name="T16">Art. 3°<text:s/></text:span><text:span text:style-name="T17">A parte variável do subsídio será dividido pelo comparecimento do vereador às sessões ordinárias e à participação nas votações.</text:span></text:p>
        <text:p text:style-name="P25"><text:span text:style-name="T18">Parágrafo único.</text:span><text:span text:style-name="T19"><text:s/>O valor de cada sessão ordinária será obtido dividindo-se o total da parte variável pelo número das que foram programadas durante o mês.</text:span></text:p>
        <text:p text:style-name="P28"><text:span text:style-name="T20">Art. 4º</text:span><text:span text:style-name="T21"><text:s/>As sessões extraordinárias serão remuneradas até, no máximo, de quatro por mês.</text:span></text:p>
        <text:p text:style-name="P31"><text:span text:style-name="T22">Art. 5º</text:span><text:span text:style-name="T23"><text:s/>As despesas decorrentes com a execução desta Resolução, correrão por conta de recursos orçamentários próprios, suplementadas se necessário.</text:span></text:p>
        <text:p text:style-name="P34"><text:span text:style-name="T24">Art. 6º</text:span><text:span text:style-name="T25"><text:s/>Esta Resolução entrará em vigor na data de sua publicação, retroagindo seus efeitos a 1º de julho de 1989.</text:span></text:p>
        <text:p text:style-name="P37"><text:span text:style-name="T26">Art. 7º</text:span><text:span text:style-name="T27"><text:s/>Revogam-se as disposições em contrário, especialmente a Resolução nº 04/89, de 07 de julho de 1989.</text:span></text:p>
        <text:p text:style-name="P40"><text:span text:style-name="T28">Sala das Sessões, “Dr. Octávio Viscardi”, aos 06 de novembro de 1989.</text:span></text:p>
        <text:p text:style-name="P42"><text:span text:style-name="T29">Mehde Meidão Slaiman Kanso</text:span></text:p>
        <text:p text:style-name="P44"><text:span text:style-name="T30">Presidente</text:span></text:p>
        <text:p text:style-name="P46"><text:span text:style-name="T31">Publicado e registrado na Secretaria Administrativa da Câmara Municipal de Votuporanga, aos 06 de novembro de 1989.</text:span></text:p>
        <text:p text:style-name="P48"><text:span text:style-name="T32">Waldenir Aparecido Cuin</text:span></text:p>
        <text:p text:style-name="P50"><text:span text:style-name="T33">Diretor da Secretaria</text:span></text:p>
        <text:p text:style-name="Standard"/>
        <table:table table:name="ec8ee0" table:style-name="ec8ee0">
          <table:table-column table:style-name="ec8ee0.0"/>
          <table:table-column table:style-name="ec8ee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19</text:span></text:p>
            </table:table-cell>
            <table:table-cell office:value-type="string">
              <text:p><text:span>Gerado em 24/08/2026 12:1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5109d" style:family="table">
      <style:table-properties style:rel-width="100" table:align="center"/>
    </style:style>
    <style:style style:name="f5109d.0" style:family="table-column">
      <style:table-column-properties style:column-width="9.70cm"/>
    </style:style>
    <style:style style:name="f5109d.1" style:family="table-column">
      <style:table-column-properties style:column-width="7.94cm"/>
    </style:style>
    <style:style style:name="ad0005" style:family="table">
      <style:table-properties style:rel-width="100" table:align="center"/>
    </style:style>
    <style:style style:name="ad0005.0" style:family="table-column">
      <style:table-column-properties style:column-width="17.64cm"/>
    </style:style>
    <style:style style:name="ec8ee0" style:family="table">
      <style:table-properties style:rel-width="100" table:align="center"/>
    </style:style>
    <style:style style:name="ec8ee0.0" style:family="table-column">
      <style:table-column-properties style:column-width="11.47cm"/>
    </style:style>
    <style:style style:name="ec8ee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5:18:05.000</dc:date>
    <meta:generator>PHPWord</meta:generator>
    <meta:initial-creator/>
    <meta:creation-date>2026-08-24T15:18:05.000</meta:creation-date>
    <meta:keyword/>
    <meta:user-defined meta:name="Category"/>
    <meta:user-defined meta:name="Company"/>
    <meta:user-defined meta:name="Manager"/>
  </office:meta>
</office:document-meta>
</file>