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4cd9" style:family="table">
      <style:table-properties style:rel-width="100" table:align="center"/>
    </style:style>
    <style:style style:name="204cd9.0" style:family="table-column">
      <style:table-column-properties style:column-width="9.70cm"/>
    </style:style>
    <style:style style:name="204cd9.1" style:family="table-column">
      <style:table-column-properties style:column-width="7.94cm"/>
    </style:style>
    <style:style style:name="0a8511" style:family="table">
      <style:table-properties style:rel-width="100" table:align="center"/>
    </style:style>
    <style:style style:name="0a8511.0" style:family="table-column">
      <style:table-column-properties style:column-width="17.64cm"/>
    </style:style>
    <style:style style:name="4d6cf4" style:family="table">
      <style:table-properties style:rel-width="100" table:align="center"/>
    </style:style>
    <style:style style:name="4d6cf4.0" style:family="table-column">
      <style:table-column-properties style:column-width="11.47cm"/>
    </style:style>
    <style:style style:name="4d6cf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4cd9" table:style-name="204cd9">
          <table:table-column table:style-name="204cd9.0"/>
          <table:table-column table:style-name="204cd9.1"/>
          <table:table-row>
            <table:table-cell office:value-type="string">
              <text:p text:style-name="IM1"><draw:frame draw:style-name="fr1" draw:name="3a7f4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a8511" table:style-name="0a8511">
          <table:table-column table:style-name="0a851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89</text:span></text:p>
        <text:p text:style-name="P3_InstBodyJustified"><text:span text:style-name="T3">Ano 1989 · Data 15/05/1989 · Status EM VIGOR</text:span></text:p>
        <text:p text:style-name="P4_InstBodyJustified"><text:span text:style-name="T4">Ementa: DISPÕE SOBRE ACRÉSCIMO DE INCISOS À RESOLUÇÃO Nº 3, DE 08 DE JUNHO DE 1987.</text:span></text:p>
        <text:p text:style-name="P5_InstBodyJustified"><text:span text:style-name="T5">RESOLUÇÃO Nº 2, DE 15 DE MAIO DE 1989</text:span></text:p>
        <text:p text:style-name="P6_InstBodyJustified"><text:span text:style-name="T6">(DISPÕE SOBRE ACRÉSCIMO DE INCISOS À RESOLUÇÃO Nº 3, DE 08 DE JUNHO DE 198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89, que se refere ao processo nº 347 de 1989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artigo 6º da<text:s/></text:span><text:a xlink:type="simple" xlink:href="http://www.leinasnuvens.com.br/legislacao/SP/votuporanga/resolucao/1987/junho/387.php">Resolução nº 03/87 de 08 de junho de 1987</text:a><text:span text:style-name="T14">, passa a vigorar acrescido dos seguintes incisos:</text:span></text:p>
        <text:p text:style-name="P20"><text:span text:style-name="T15">“XI – Setor de Assessoria-Técnica da Mesa;</text:span></text:p>
        <text:p text:style-name="P22"><text:span text:style-name="T16">XII – Setor de Assessoria Parlamentar.”</text:span></text:p>
        <text:p text:style-name="P24"><text:span text:style-name="T17">Art. 2º<text:s/></text:span><text:span text:style-name="T18">A<text:s/></text:span><text:a xlink:type="simple" xlink:href="http://www.leinasnuvens.com.br/legislacao/SP/votuporanga/resolucao/1987/junho/387.php">Resolução nº 03/87 de 08 de junho de 1987</text:a><text:span text:style-name="T19">, passa a vigorar acrescida dos seguintes artigos:</text:span></text:p>
        <text:p text:style-name="P28"><text:span text:style-name="T20">“Art. 16. A.</text:span><text:span text:style-name="T21"><text:s/>O Setor de Assessoria-Técnica da Mesa é o órgão encarregado de assessorar a Mesa da Câmara na organização, coordenação e execução de suas atividades.</text:span></text:p>
        <text:p text:style-name="P31"><text:span text:style-name="T22">Art. 16. B.</text:span><text:span text:style-name="T23"><text:s/>O Setor de Assessoria Parlamentar é o órgão encarregado de assessorar os Vereadores na organização, coordenação e execução de suas atividades.</text:span><text:span text:style-name="T24">”</text:span></text:p>
        <text:p text:style-name="P35"><text:span text:style-name="T25">Art. 3º</text:span><text:span text:style-name="T26"><text:s/>Esta Resolução entrará em vigor na data de sua publicação, revogadas as disposições em contrário.</text:span></text:p>
        <text:p text:style-name="P38"><text:span text:style-name="T27">Sala das Sessões, “Dr. Octávio Viscardi”, 15 de maio de 1989.</text:span></text:p>
        <text:p text:style-name="P40"><text:span text:style-name="T28">Mehde Meidão Slaiman Kanso</text:span></text:p>
        <text:p text:style-name="P42"><text:span text:style-name="T29">Presidente</text:span></text:p>
        <text:p text:style-name="P44"><text:span text:style-name="T30">Publicada e registrada na Secretaria Administrativa da Câmara Municipal de Votuporanga, aos 15 de maio de 1989.</text:span></text:p>
        <text:p text:style-name="P46"><text:span text:style-name="T31">Waldenir Aparecido Cuin</text:span></text:p>
        <text:p text:style-name="P48"><text:span text:style-name="T32">Diretor da Secretaria</text:span></text:p>
        <text:p text:style-name="Standard"/>
        <table:table table:name="4d6cf4" table:style-name="4d6cf4">
          <table:table-column table:style-name="4d6cf4.0"/>
          <table:table-column table:style-name="4d6cf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13</text:span></text:p>
            </table:table-cell>
            <table:table-cell office:value-type="string">
              <text:p><text:span>Gerado em 24/08/2026 08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4cd9" style:family="table">
      <style:table-properties style:rel-width="100" table:align="center"/>
    </style:style>
    <style:style style:name="204cd9.0" style:family="table-column">
      <style:table-column-properties style:column-width="9.70cm"/>
    </style:style>
    <style:style style:name="204cd9.1" style:family="table-column">
      <style:table-column-properties style:column-width="7.94cm"/>
    </style:style>
    <style:style style:name="0a8511" style:family="table">
      <style:table-properties style:rel-width="100" table:align="center"/>
    </style:style>
    <style:style style:name="0a8511.0" style:family="table-column">
      <style:table-column-properties style:column-width="17.64cm"/>
    </style:style>
    <style:style style:name="4d6cf4" style:family="table">
      <style:table-properties style:rel-width="100" table:align="center"/>
    </style:style>
    <style:style style:name="4d6cf4.0" style:family="table-column">
      <style:table-column-properties style:column-width="11.47cm"/>
    </style:style>
    <style:style style:name="4d6cf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1:33:22.000</dc:date>
    <meta:generator>PHPWord</meta:generator>
    <meta:initial-creator/>
    <meta:creation-date>2026-08-24T11:33:22.000</meta:creation-date>
    <meta:keyword/>
    <meta:user-defined meta:name="Category"/>
    <meta:user-defined meta:name="Company"/>
    <meta:user-defined meta:name="Manager"/>
  </office:meta>
</office:document-meta>
</file>