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3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b5ca8" style:family="table">
      <style:table-properties style:rel-width="100" table:align="center"/>
    </style:style>
    <style:style style:name="7b5ca8.0" style:family="table-column">
      <style:table-column-properties style:column-width="9.70cm"/>
    </style:style>
    <style:style style:name="7b5ca8.1" style:family="table-column">
      <style:table-column-properties style:column-width="7.94cm"/>
    </style:style>
    <style:style style:name="c18940" style:family="table">
      <style:table-properties style:rel-width="100" table:align="center"/>
    </style:style>
    <style:style style:name="c18940.0" style:family="table-column">
      <style:table-column-properties style:column-width="17.64cm"/>
    </style:style>
    <style:style style:name="c026d0" style:family="table">
      <style:table-properties style:rel-width="100" table:align="center"/>
    </style:style>
    <style:style style:name="c026d0.0" style:family="table-column">
      <style:table-column-properties style:column-width="11.47cm"/>
    </style:style>
    <style:style style:name="c026d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b5ca8" table:style-name="7b5ca8">
          <table:table-column table:style-name="7b5ca8.0"/>
          <table:table-column table:style-name="7b5ca8.1"/>
          <table:table-row>
            <table:table-cell office:value-type="string">
              <text:p text:style-name="IM1"><draw:frame draw:style-name="fr1" draw:name="9fe3a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18940" table:style-name="c18940">
          <table:table-column table:style-name="c1894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88</text:span></text:p>
        <text:p text:style-name="P3_InstBodyJustified"><text:span text:style-name="T3">Ano 1988 · Data 21/11/1988 · Status EM VIGOR</text:span></text:p>
        <text:p text:style-name="P4_InstBodyJustified"><text:span text:style-name="T4">Ementa: DISPÕE SOBRE FIXAÇÃO DOS SUBSÍDIOS DOS VEREADORES.</text:span></text:p>
        <text:p text:style-name="P5_InstBodyJustified"><text:span text:style-name="T5">RESOLUÇÃO Nº 2, DE 21 DE NOVEMBRO DE 1988</text:span></text:p>
        <text:p text:style-name="P6_InstBodyJustified"><text:span text:style-name="T6">(DISPÕE SOBRE FIXAÇÃO DOS SUBSÍDIOS DOS VEREADO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3/88, que se refere ao processo nº 777 de 1988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A remuneração mensal, dos srs. vereadores para a legislatura 1989/92, será fixada em 50% (cinquenta por cento) da parte fixa do subsídio do Sr. Prefeito Municipal, observados os artigos 29, V e 37, XI, da<text:s/></text:span><text:a xlink:type="simple" xlink:href="http://www.planalto.gov.br/ccivil_03/constituicao/constituicao.htm">Constituição da República Federativa do Brasil</text:a><text:span text:style-name="T14">.</text:span></text:p>
        <text:p text:style-name="P20"><text:span text:style-name="T15">Art. 2º<text:s/></text:span><text:span text:style-name="T16">A remuneração, compreendendo o subsídio (parte fixa, parte variável e sessões extraordinárias) será obtida através de Ato da Mesa, dentro do percentual fixado no art. 1º, desta resolução.</text:span></text:p>
        <text:p text:style-name="P23"><text:span text:style-name="T17">Art. 3º<text:s/></text:span><text:span text:style-name="T18">A parte variável do subsídio será devida pelo comparecimento do vereador às sessões ordinárias e à participação nas votações.</text:span></text:p>
        <text:p text:style-name="P26"><text:span text:style-name="T19">Parágrafo único.<text:s/></text:span><text:span text:style-name="T20">O valor de cada sessão ordinária será obtido dividindo-se o total da parte variável pelo número das que foram programadas durante o mês.</text:span></text:p>
        <text:p text:style-name="P29"><text:span text:style-name="T21">Art. 4º</text:span><text:span text:style-name="T22"><text:s/>As sessões extraordinárias serão remuneradas até, no máximo, de quatro por mês.</text:span></text:p>
        <text:p text:style-name="P32"><text:span text:style-name="T23">Art. 5º</text:span><text:span text:style-name="T24"><text:s/>As despesas decorrentes com a execução desta resolução, correrão por conta de recursos orçamentários próprios.</text:span></text:p>
        <text:p text:style-name="P35"><text:span text:style-name="T25">Art. 6º</text:span><text:span text:style-name="T26"><text:s/>Esta resolução entrará em vigor na data de sua publicação, revogadas as disposições em contrário.</text:span></text:p>
        <text:p text:style-name="P38"><text:span text:style-name="T27">Sala das Sessões, “Dr. Octávio Viscardi”, aos 21 de novembro de 1988.</text:span></text:p>
        <text:p text:style-name="P40"><text:span text:style-name="T28">Milton José Lisboa</text:span></text:p>
        <text:p text:style-name="P42"><text:span text:style-name="T29">Presidente</text:span></text:p>
        <text:p text:style-name="P44"><text:span text:style-name="T30">Publicada e registrada na Secretaria Administrativa da Câmara Municipal de Votuporanga, aos 21 de novembro de 1988.</text:span></text:p>
        <text:p text:style-name="P46"><text:span text:style-name="T31">Waldenir Aparecido Cuin</text:span></text:p>
        <text:p text:style-name="P48"><text:span text:style-name="T32">Diretor da Secretaria</text:span></text:p>
        <text:p text:style-name="Standard"/>
        <table:table table:name="c026d0" table:style-name="c026d0">
          <table:table-column table:style-name="c026d0.0"/>
          <table:table-column table:style-name="c026d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10</text:span></text:p>
            </table:table-cell>
            <table:table-cell office:value-type="string">
              <text:p><text:span>Gerado em 24/08/2026 10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b5ca8" style:family="table">
      <style:table-properties style:rel-width="100" table:align="center"/>
    </style:style>
    <style:style style:name="7b5ca8.0" style:family="table-column">
      <style:table-column-properties style:column-width="9.70cm"/>
    </style:style>
    <style:style style:name="7b5ca8.1" style:family="table-column">
      <style:table-column-properties style:column-width="7.94cm"/>
    </style:style>
    <style:style style:name="c18940" style:family="table">
      <style:table-properties style:rel-width="100" table:align="center"/>
    </style:style>
    <style:style style:name="c18940.0" style:family="table-column">
      <style:table-column-properties style:column-width="17.64cm"/>
    </style:style>
    <style:style style:name="c026d0" style:family="table">
      <style:table-properties style:rel-width="100" table:align="center"/>
    </style:style>
    <style:style style:name="c026d0.0" style:family="table-column">
      <style:table-column-properties style:column-width="11.47cm"/>
    </style:style>
    <style:style style:name="c026d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3:56:44.000</dc:date>
    <meta:generator>PHPWord</meta:generator>
    <meta:initial-creator/>
    <meta:creation-date>2026-08-24T13:56:44.000</meta:creation-date>
    <meta:keyword/>
    <meta:user-defined meta:name="Category"/>
    <meta:user-defined meta:name="Company"/>
    <meta:user-defined meta:name="Manager"/>
  </office:meta>
</office:document-meta>
</file>