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7a11e" style:family="table">
      <style:table-properties style:rel-width="100" table:align="center"/>
    </style:style>
    <style:style style:name="37a11e.0" style:family="table-column">
      <style:table-column-properties style:column-width="9.70cm"/>
    </style:style>
    <style:style style:name="37a11e.1" style:family="table-column">
      <style:table-column-properties style:column-width="7.94cm"/>
    </style:style>
    <style:style style:name="66b857" style:family="table">
      <style:table-properties style:rel-width="100" table:align="center"/>
    </style:style>
    <style:style style:name="66b857.0" style:family="table-column">
      <style:table-column-properties style:column-width="17.64cm"/>
    </style:style>
    <style:style style:name="dbf8ac" style:family="table">
      <style:table-properties style:rel-width="100" table:align="center"/>
    </style:style>
    <style:style style:name="dbf8ac.0" style:family="table-column">
      <style:table-column-properties style:column-width="11.47cm"/>
    </style:style>
    <style:style style:name="dbf8a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7a11e" table:style-name="37a11e">
          <table:table-column table:style-name="37a11e.0"/>
          <table:table-column table:style-name="37a11e.1"/>
          <table:table-row>
            <table:table-cell office:value-type="string">
              <text:p text:style-name="IM1"><draw:frame draw:style-name="fr1" draw:name="7f9ab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6b857" table:style-name="66b857">
          <table:table-column table:style-name="66b85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8</text:span></text:p>
        <text:p text:style-name="P3_InstBodyJustified"><text:span text:style-name="T3">Ano 1988 · Data 22/08/1988 · Status EM VIGOR</text:span></text:p>
        <text:p text:style-name="P4_InstBodyJustified"><text:span text:style-name="T4">Ementa: DISPÕE SOBRE O ORÇAMENTO-PROGRAMA DA CÂMARA MUNICIPAL DE VOTUPORANGA PARA O EXERCÍCIO DE 1989.</text:span></text:p>
        <text:p text:style-name="P5_InstBodyJustified"><text:span text:style-name="T5">RESOLUÇÃO Nº 1, DE 22 DE AGOSTO DE 1988</text:span></text:p>
        <text:p text:style-name="P6_InstBodyJustified"><text:span text:style-name="T6">(DISPÕE SOBRE O ORÇAMENTO-PROGRAMA DA CÂMARA MUNICIPAL DE VOTUPORANGA PARA O EXERCÍCIO DE 198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88, que se refere ao processo nº 530 de 198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o o Orçamento Programa da Câmara Municipal de Votuporanga, para o exercício de 1989, fixando as despesas na importância de Cz$ 175.000.000,00 (cento e setenta e cinco milhões de cruzados).</text:span></text:p>
        <text:p text:style-name="P19"><text:span text:style-name="T14">Parágrafo único.</text:span><text:span text:style-name="T15"><text:s/>Referido Orçamento Programa, constante dos documentos nºs 01 a 16, será incluído no Orçamento Geral do Município, para o exercício de 1989, a ser remetido ao Legislativo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s 22 de agosto de 1988.</text:span></text:p>
        <text:p text:style-name="P27"><text:span text:style-name="T19">Milton José Lisboa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22 de agosto de 1988.</text:span></text:p>
        <text:p text:style-name="P33"><text:span text:style-name="T22"><text:s/></text:span></text:p>
        <text:p text:style-name="P35"><text:span text:style-name="T23">Waldenir Aparecido Cuin</text:span></text:p>
        <text:p text:style-name="P37"><text:span text:style-name="T24">Diretor da Secretaria</text:span></text:p>
        <text:p text:style-name="Standard"/>
        <table:table table:name="dbf8ac" table:style-name="dbf8ac">
          <table:table-column table:style-name="dbf8ac.0"/>
          <table:table-column table:style-name="dbf8a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9</text:span></text:p>
            </table:table-cell>
            <table:table-cell office:value-type="string">
              <text:p><text:span>Gerado em 24/08/2026 10:3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7a11e" style:family="table">
      <style:table-properties style:rel-width="100" table:align="center"/>
    </style:style>
    <style:style style:name="37a11e.0" style:family="table-column">
      <style:table-column-properties style:column-width="9.70cm"/>
    </style:style>
    <style:style style:name="37a11e.1" style:family="table-column">
      <style:table-column-properties style:column-width="7.94cm"/>
    </style:style>
    <style:style style:name="66b857" style:family="table">
      <style:table-properties style:rel-width="100" table:align="center"/>
    </style:style>
    <style:style style:name="66b857.0" style:family="table-column">
      <style:table-column-properties style:column-width="17.64cm"/>
    </style:style>
    <style:style style:name="dbf8ac" style:family="table">
      <style:table-properties style:rel-width="100" table:align="center"/>
    </style:style>
    <style:style style:name="dbf8ac.0" style:family="table-column">
      <style:table-column-properties style:column-width="11.47cm"/>
    </style:style>
    <style:style style:name="dbf8a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3:36:13.000</dc:date>
    <meta:generator>PHPWord</meta:generator>
    <meta:initial-creator/>
    <meta:creation-date>2026-08-24T13:36:13.000</meta:creation-date>
    <meta:keyword/>
    <meta:user-defined meta:name="Category"/>
    <meta:user-defined meta:name="Company"/>
    <meta:user-defined meta:name="Manager"/>
  </office:meta>
</office:document-meta>
</file>