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0a667" style:family="table">
      <style:table-properties style:rel-width="100" table:align="center"/>
    </style:style>
    <style:style style:name="80a667.0" style:family="table-column">
      <style:table-column-properties style:column-width="9.70cm"/>
    </style:style>
    <style:style style:name="80a667.1" style:family="table-column">
      <style:table-column-properties style:column-width="7.94cm"/>
    </style:style>
    <style:style style:name="234a1e" style:family="table">
      <style:table-properties style:rel-width="100" table:align="center"/>
    </style:style>
    <style:style style:name="234a1e.0" style:family="table-column">
      <style:table-column-properties style:column-width="17.64cm"/>
    </style:style>
    <style:style style:name="a7ecb2" style:family="table">
      <style:table-properties style:rel-width="100" table:align="center"/>
    </style:style>
    <style:style style:name="a7ecb2.0" style:family="table-column">
      <style:table-column-properties style:column-width="11.47cm"/>
    </style:style>
    <style:style style:name="a7ecb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0a667" table:style-name="80a667">
          <table:table-column table:style-name="80a667.0"/>
          <table:table-column table:style-name="80a667.1"/>
          <table:table-row>
            <table:table-cell office:value-type="string">
              <text:p text:style-name="IM1"><draw:frame draw:style-name="fr1" draw:name="09156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34a1e" table:style-name="234a1e">
          <table:table-column table:style-name="234a1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87</text:span></text:p>
        <text:p text:style-name="P3_InstBodyJustified"><text:span text:style-name="T3">Ano 1987 · Data 14/09/1987 · Status EM VIGOR</text:span></text:p>
        <text:p text:style-name="P4_InstBodyJustified"><text:span text:style-name="T4">Ementa: DISPÕE SOBRE ATO DE ABERTURA DOS TRABALHOS NAS SESSÕES PLENÁRIAS.</text:span></text:p>
        <text:p text:style-name="P5_InstBodyJustified"><text:span text:style-name="T5">RESOLUÇÃO Nº 5, DE 14 DE SETEMBRO DE 1987</text:span></text:p>
        <text:p text:style-name="P6_InstBodyJustified"><text:span text:style-name="T6">(DISPÕE SOBRE ATO DE ABERTURA DOS TRABALHOS NAS SESSÕES PLENÁR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87, que se refere ao processo nº 643 de 1987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Em todas as sessões ordinárias, extraordinárias e solenes, após declaradas abertas na forma prevista no Regimento Interno, o senhor Presidente designará um vereador para proferir a leitura de uma invocação a Deus, rogando pelo bem desempenho dos trabalhos.</text:span></text:p>
        <text:p text:style-name="P19"><text:span text:style-name="T14">Art. 2º</text:span><text:span text:style-name="T15"><text:s/>Durante a leitura do texto, que será resumido e objetivo, os vereadores permanecerão de pé.</text:span></text:p>
        <text:p text:style-name="P22"><text:span text:style-name="T16">Art. 3º<text:s/></text:span><text:span text:style-name="T17">Esta Resolução entrará em vigor na data de sua publicação, revogadas as disposições em contrário.</text:span></text:p>
        <text:p text:style-name="P25"><text:span text:style-name="T18">Sala das Sessões, “Dr. Octávio Viscardi”, aos 14 de setembro de 1987.</text:span></text:p>
        <text:p text:style-name="P27"><text:span text:style-name="T19">Milton José Lisboa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s 14 de setembro de 1987.</text:span></text:p>
        <text:p text:style-name="P33"><text:span text:style-name="T22">Waldenir Aparecido Cuin</text:span></text:p>
        <text:p text:style-name="P35"><text:span text:style-name="T23">Diretor da Secretaria</text:span></text:p>
        <text:p text:style-name="Standard"/>
        <table:table table:name="a7ecb2" table:style-name="a7ecb2">
          <table:table-column table:style-name="a7ecb2.0"/>
          <table:table-column table:style-name="a7ecb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07</text:span></text:p>
            </table:table-cell>
            <table:table-cell office:value-type="string">
              <text:p><text:span>Gerado em 24/08/2026 08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0a667" style:family="table">
      <style:table-properties style:rel-width="100" table:align="center"/>
    </style:style>
    <style:style style:name="80a667.0" style:family="table-column">
      <style:table-column-properties style:column-width="9.70cm"/>
    </style:style>
    <style:style style:name="80a667.1" style:family="table-column">
      <style:table-column-properties style:column-width="7.94cm"/>
    </style:style>
    <style:style style:name="234a1e" style:family="table">
      <style:table-properties style:rel-width="100" table:align="center"/>
    </style:style>
    <style:style style:name="234a1e.0" style:family="table-column">
      <style:table-column-properties style:column-width="17.64cm"/>
    </style:style>
    <style:style style:name="a7ecb2" style:family="table">
      <style:table-properties style:rel-width="100" table:align="center"/>
    </style:style>
    <style:style style:name="a7ecb2.0" style:family="table-column">
      <style:table-column-properties style:column-width="11.47cm"/>
    </style:style>
    <style:style style:name="a7ecb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1:43:46.000</dc:date>
    <meta:generator>PHPWord</meta:generator>
    <meta:initial-creator/>
    <meta:creation-date>2026-08-24T11:43:46.000</meta:creation-date>
    <meta:keyword/>
    <meta:user-defined meta:name="Category"/>
    <meta:user-defined meta:name="Company"/>
    <meta:user-defined meta:name="Manager"/>
  </office:meta>
</office:document-meta>
</file>