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5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7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8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9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30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31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T32" style:family="text">
      <style:text-properties style:font-name="Arial" style:font-name-complex="Arial" fo:font-weight="bold" style:font-weight-asian="bold"/>
    </style:style>
    <style:style style:name="P50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both"/>
    </style:style>
    <style:style style:name="T34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P54" style:family="paragraph" style:parent-style-name="Normal">
      <style:paragraph-properties fo:text-align="both"/>
    </style:style>
    <style:style style:name="T35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both"/>
    </style:style>
    <style:style style:name="T36" style:family="text">
      <style:text-properties style:font-name="Arial" style:font-name-complex="Arial"/>
    </style:style>
    <style:style style:name="P57" style:family="paragraph" style:parent-style-name="Normal">
      <style:paragraph-properties/>
    </style:style>
    <style:style style:name="P58" style:family="paragraph" style:parent-style-name="Normal">
      <style:paragraph-properties fo:text-align="both"/>
    </style:style>
    <style:style style:name="T37" style:family="text">
      <style:text-properties style:font-name="Arial" style:font-name-complex="Arial"/>
    </style:style>
    <style:style style:name="P59" style:family="paragraph" style:parent-style-name="Normal">
      <style:paragraph-properties/>
    </style:style>
    <style:style style:name="P60" style:family="paragraph" style:parent-style-name="Normal">
      <style:paragraph-properties fo:text-align="both"/>
    </style:style>
    <style:style style:name="T38" style:family="text">
      <style:text-properties style:font-name="Arial" style:font-name-complex="Arial" fo:font-weight="bold" style:font-weight-asian="bold"/>
    </style:style>
    <style:style style:name="P61" style:family="paragraph" style:parent-style-name="Normal">
      <style:paragraph-properties/>
    </style:style>
    <style:style style:name="T39" style:family="text">
      <style:text-properties style:font-name="Arial" style:font-name-complex="Arial"/>
    </style:style>
    <style:style style:name="P62" style:family="paragraph" style:parent-style-name="Normal">
      <style:paragraph-properties/>
    </style:style>
    <style:style style:name="P63" style:family="paragraph" style:parent-style-name="Normal">
      <style:paragraph-properties fo:text-align="both"/>
    </style:style>
    <style:style style:name="T40" style:family="text">
      <style:text-properties style:font-name="Arial" style:font-name-complex="Arial" fo:font-weight="bold" style:font-weight-asian="bold"/>
    </style:style>
    <style:style style:name="P64" style:family="paragraph" style:parent-style-name="Normal">
      <style:paragraph-properties/>
    </style:style>
    <style:style style:name="T41" style:family="text">
      <style:text-properties style:font-name="Arial" style:font-name-complex="Arial"/>
    </style:style>
    <style:style style:name="P65" style:family="paragraph" style:parent-style-name="Normal">
      <style:paragraph-properties/>
    </style:style>
    <style:style style:name="P66" style:family="paragraph" style:parent-style-name="Normal">
      <style:paragraph-properties fo:text-align="both"/>
    </style:style>
    <style:style style:name="T42" style:family="text">
      <style:text-properties style:font-name="Arial" style:font-name-complex="Arial" fo:font-weight="bold" style:font-weight-asian="bold"/>
    </style:style>
    <style:style style:name="P67" style:family="paragraph" style:parent-style-name="Normal">
      <style:paragraph-properties/>
    </style:style>
    <style:style style:name="T43" style:family="text">
      <style:text-properties style:font-name="Arial" style:font-name-complex="Arial"/>
    </style:style>
    <style:style style:name="P68" style:family="paragraph" style:parent-style-name="Normal">
      <style:paragraph-properties/>
    </style:style>
    <style:style style:name="P69" style:family="paragraph" style:parent-style-name="Normal">
      <style:paragraph-properties fo:text-align="both"/>
    </style:style>
    <style:style style:name="T44" style:family="text">
      <style:text-properties style:font-name="Arial" style:font-name-complex="Arial" fo:font-weight="bold" style:font-weight-asian="bold"/>
    </style:style>
    <style:style style:name="P70" style:family="paragraph" style:parent-style-name="Normal">
      <style:paragraph-properties/>
    </style:style>
    <style:style style:name="T45" style:family="text">
      <style:text-properties style:font-name="Arial" style:font-name-complex="Arial"/>
    </style:style>
    <style:style style:name="P71" style:family="paragraph" style:parent-style-name="Normal">
      <style:paragraph-properties/>
    </style:style>
    <style:style style:name="P72" style:family="paragraph" style:parent-style-name="Normal">
      <style:paragraph-properties fo:text-align="both"/>
    </style:style>
    <style:style style:name="T46" style:family="text">
      <style:text-properties style:font-name="Arial" style:font-name-complex="Arial" fo:font-weight="bold" style:font-weight-asian="bold"/>
    </style:style>
    <style:style style:name="P73" style:family="paragraph" style:parent-style-name="Normal">
      <style:paragraph-properties/>
    </style:style>
    <style:style style:name="T47" style:family="text">
      <style:text-properties style:font-name="Arial" style:font-name-complex="Arial"/>
    </style:style>
    <style:style style:name="P74" style:family="paragraph" style:parent-style-name="Normal">
      <style:paragraph-properties/>
    </style:style>
    <style:style style:name="T48" style:family="text">
      <style:text-properties style:font-name="Arial" style:font-name-complex="Arial" fo:font-weight="bold" style:font-weight-asian="bold"/>
    </style:style>
    <style:style style:name="P75" style:family="paragraph" style:parent-style-name="Normal">
      <style:paragraph-properties/>
    </style:style>
    <style:style style:name="T49" style:family="text">
      <style:text-properties style:font-name="Arial" style:font-name-complex="Arial"/>
    </style:style>
    <style:style style:name="P76" style:family="paragraph" style:parent-style-name="Normal">
      <style:paragraph-properties/>
    </style:style>
    <style:style style:name="P77" style:family="paragraph" style:parent-style-name="Normal">
      <style:paragraph-properties fo:text-align="both"/>
    </style:style>
    <style:style style:name="T50" style:family="text">
      <style:text-properties style:font-name="Arial" style:font-name-complex="Arial" fo:font-weight="bold" style:font-weight-asian="bold"/>
    </style:style>
    <style:style style:name="P78" style:family="paragraph" style:parent-style-name="Normal">
      <style:paragraph-properties/>
    </style:style>
    <style:style style:name="T51" style:family="text">
      <style:text-properties style:font-name="Arial" style:font-name-complex="Arial"/>
    </style:style>
    <style:style style:name="P79" style:family="paragraph" style:parent-style-name="Normal">
      <style:paragraph-properties/>
    </style:style>
    <style:style style:name="T52" style:family="text">
      <style:text-properties style:font-name="Arial" style:font-name-complex="Arial" fo:font-weight="bold" style:font-weight-asian="bold"/>
    </style:style>
    <style:style style:name="P80" style:family="paragraph" style:parent-style-name="Normal">
      <style:paragraph-properties/>
    </style:style>
    <style:style style:name="T53" style:family="text">
      <style:text-properties style:font-name="Arial" style:font-name-complex="Arial"/>
    </style:style>
    <style:style style:name="P81" style:family="paragraph" style:parent-style-name="Normal">
      <style:paragraph-properties/>
    </style:style>
    <style:style style:name="P82" style:family="paragraph" style:parent-style-name="Normal">
      <style:paragraph-properties fo:text-align="both"/>
    </style:style>
    <style:style style:name="T54" style:family="text">
      <style:text-properties style:font-name="Arial" style:font-name-complex="Arial" fo:font-weight="bold" style:font-weight-asian="bold"/>
    </style:style>
    <style:style style:name="P83" style:family="paragraph" style:parent-style-name="Normal">
      <style:paragraph-properties/>
    </style:style>
    <style:style style:name="T55" style:family="text">
      <style:text-properties style:font-name="Arial" style:font-name-complex="Arial"/>
    </style:style>
    <style:style style:name="P84" style:family="paragraph" style:parent-style-name="Normal">
      <style:paragraph-properties/>
    </style:style>
    <style:style style:name="T56" style:family="text">
      <style:text-properties style:font-name="Arial" style:font-name-complex="Arial" fo:font-weight="bold" style:font-weight-asian="bold"/>
    </style:style>
    <style:style style:name="P85" style:family="paragraph" style:parent-style-name="Normal">
      <style:paragraph-properties/>
    </style:style>
    <style:style style:name="T57" style:family="text">
      <style:text-properties style:font-name="Arial" style:font-name-complex="Arial"/>
    </style:style>
    <style:style style:name="P86" style:family="paragraph" style:parent-style-name="Normal">
      <style:paragraph-properties/>
    </style:style>
    <style:style style:name="T58" style:family="text">
      <style:text-properties style:font-name="Arial" style:font-name-complex="Arial" fo:font-weight="bold" style:font-weight-asian="bold"/>
    </style:style>
    <style:style style:name="P87" style:family="paragraph" style:parent-style-name="Normal">
      <style:paragraph-properties/>
    </style:style>
    <style:style style:name="T59" style:family="text">
      <style:text-properties style:font-name="Arial" style:font-name-complex="Arial"/>
    </style:style>
    <style:style style:name="P88" style:family="paragraph" style:parent-style-name="Normal">
      <style:paragraph-properties/>
    </style:style>
    <style:style style:name="P89" style:family="paragraph" style:parent-style-name="Normal">
      <style:paragraph-properties fo:text-align="both"/>
    </style:style>
    <style:style style:name="T60" style:family="text">
      <style:text-properties style:font-name="Arial" style:font-name-complex="Arial" fo:font-weight="bold" style:font-weight-asian="bold"/>
    </style:style>
    <style:style style:name="P90" style:family="paragraph" style:parent-style-name="Normal">
      <style:paragraph-properties/>
    </style:style>
    <style:style style:name="T61" style:family="text">
      <style:text-properties style:font-name="Arial" style:font-name-complex="Arial"/>
    </style:style>
    <style:style style:name="P91" style:family="paragraph" style:parent-style-name="Normal">
      <style:paragraph-properties/>
    </style:style>
    <style:style style:name="P92" style:family="paragraph" style:parent-style-name="Normal">
      <style:paragraph-properties fo:text-align="both"/>
    </style:style>
    <style:style style:name="T62" style:family="text">
      <style:text-properties style:font-name="Arial" style:font-name-complex="Arial" fo:font-weight="bold" style:font-weight-asian="bold"/>
    </style:style>
    <style:style style:name="P93" style:family="paragraph" style:parent-style-name="Normal">
      <style:paragraph-properties/>
    </style:style>
    <style:style style:name="T63" style:family="text">
      <style:text-properties style:font-name="Arial" style:font-name-complex="Arial"/>
    </style:style>
    <style:style style:name="P94" style:family="paragraph" style:parent-style-name="Normal">
      <style:paragraph-properties/>
    </style:style>
    <style:style style:name="T64" style:family="text">
      <style:text-properties style:font-name="Arial" style:font-name-complex="Arial" fo:font-weight="bold" style:font-weight-asian="bold"/>
    </style:style>
    <style:style style:name="P95" style:family="paragraph" style:parent-style-name="Normal">
      <style:paragraph-properties/>
    </style:style>
    <style:style style:name="T65" style:family="text">
      <style:text-properties style:font-name="Arial" style:font-name-complex="Arial"/>
    </style:style>
    <style:style style:name="P96" style:family="paragraph" style:parent-style-name="Normal">
      <style:paragraph-properties/>
    </style:style>
    <style:style style:name="T66" style:family="text">
      <style:text-properties style:font-name="Arial" style:font-name-complex="Arial" fo:font-weight="bold" style:font-weight-asian="bold"/>
    </style:style>
    <style:style style:name="P97" style:family="paragraph" style:parent-style-name="Normal">
      <style:paragraph-properties/>
    </style:style>
    <style:style style:name="T67" style:family="text">
      <style:text-properties style:font-name="Arial" style:font-name-complex="Arial"/>
    </style:style>
    <style:style style:name="P98" style:family="paragraph" style:parent-style-name="Normal">
      <style:paragraph-properties/>
    </style:style>
    <style:style style:name="T68" style:family="text">
      <style:text-properties style:font-name="Arial" style:font-name-complex="Arial" fo:font-weight="bold" style:font-weight-asian="bold"/>
    </style:style>
    <style:style style:name="P99" style:family="paragraph" style:parent-style-name="Normal">
      <style:paragraph-properties/>
    </style:style>
    <style:style style:name="T69" style:family="text">
      <style:text-properties style:font-name="Arial" style:font-name-complex="Arial"/>
    </style:style>
    <style:style style:name="P100" style:family="paragraph" style:parent-style-name="Normal">
      <style:paragraph-properties/>
    </style:style>
    <style:style style:name="P101" style:family="paragraph" style:parent-style-name="Normal">
      <style:paragraph-properties fo:text-align="both"/>
    </style:style>
    <style:style style:name="T70" style:family="text">
      <style:text-properties style:font-name="Arial" style:font-name-complex="Arial" fo:font-weight="bold" style:font-weight-asian="bold"/>
    </style:style>
    <style:style style:name="P102" style:family="paragraph" style:parent-style-name="Normal">
      <style:paragraph-properties/>
    </style:style>
    <style:style style:name="T71" style:family="text">
      <style:text-properties style:font-name="Arial" style:font-name-complex="Arial"/>
    </style:style>
    <style:style style:name="P103" style:family="paragraph" style:parent-style-name="Normal">
      <style:paragraph-properties/>
    </style:style>
    <style:style style:name="P104" style:family="paragraph" style:parent-style-name="Normal">
      <style:paragraph-properties fo:text-align="both"/>
    </style:style>
    <style:style style:name="T72" style:family="text">
      <style:text-properties style:font-name="Arial" style:font-name-complex="Arial" fo:font-weight="bold" style:font-weight-asian="bold"/>
    </style:style>
    <style:style style:name="P105" style:family="paragraph" style:parent-style-name="Normal">
      <style:paragraph-properties/>
    </style:style>
    <style:style style:name="T73" style:family="text">
      <style:text-properties style:font-name="Arial" style:font-name-complex="Arial"/>
    </style:style>
    <style:style style:name="P106" style:family="paragraph" style:parent-style-name="Normal">
      <style:paragraph-properties/>
    </style:style>
    <style:style style:name="P107" style:family="paragraph" style:parent-style-name="Normal">
      <style:paragraph-properties fo:text-align="both"/>
    </style:style>
    <style:style style:name="T74" style:family="text">
      <style:text-properties style:font-name="Arial" style:font-name-complex="Arial" fo:font-weight="bold" style:font-weight-asian="bold"/>
    </style:style>
    <style:style style:name="P108" style:family="paragraph" style:parent-style-name="Normal">
      <style:paragraph-properties/>
    </style:style>
    <style:style style:name="T75" style:family="text">
      <style:text-properties style:font-name="Arial" style:font-name-complex="Arial"/>
    </style:style>
    <style:style style:name="P109" style:family="paragraph" style:parent-style-name="Normal">
      <style:paragraph-properties/>
    </style:style>
    <style:style style:name="P110" style:family="paragraph" style:parent-style-name="Normal">
      <style:paragraph-properties fo:text-align="both"/>
    </style:style>
    <style:style style:name="T76" style:family="text">
      <style:text-properties style:font-name="Arial" style:font-name-complex="Arial" fo:font-weight="bold" style:font-weight-asian="bold"/>
    </style:style>
    <style:style style:name="P111" style:family="paragraph" style:parent-style-name="Normal">
      <style:paragraph-properties/>
    </style:style>
    <style:style style:name="T77" style:family="text">
      <style:text-properties style:font-name="Arial" style:font-name-complex="Arial"/>
    </style:style>
    <style:style style:name="P112" style:family="paragraph" style:parent-style-name="Normal">
      <style:paragraph-properties/>
    </style:style>
    <style:style style:name="P113" style:family="paragraph" style:parent-style-name="Normal">
      <style:paragraph-properties fo:text-align="both"/>
    </style:style>
    <style:style style:name="T78" style:family="text">
      <style:text-properties style:font-name="Arial" style:font-name-complex="Arial" fo:font-weight="bold" style:font-weight-asian="bold"/>
    </style:style>
    <style:style style:name="P114" style:family="paragraph" style:parent-style-name="Normal">
      <style:paragraph-properties/>
    </style:style>
    <style:style style:name="T79" style:family="text">
      <style:text-properties style:font-name="Arial" style:font-name-complex="Arial"/>
    </style:style>
    <style:style style:name="P115" style:family="paragraph" style:parent-style-name="Normal">
      <style:paragraph-properties/>
    </style:style>
    <style:style style:name="T80" style:family="text">
      <style:text-properties style:font-name="Arial" style:font-name-complex="Arial"/>
    </style:style>
    <style:style style:name="P116" style:family="paragraph" style:parent-style-name="Normal">
      <style:paragraph-properties/>
    </style:style>
    <style:style style:name="T81" style:family="text">
      <style:text-properties style:font-name="Arial" style:font-name-complex="Arial"/>
    </style:style>
    <style:style style:name="P117" style:family="paragraph" style:parent-style-name="Normal">
      <style:paragraph-properties/>
    </style:style>
    <style:style style:name="P118" style:family="paragraph" style:parent-style-name="Normal">
      <style:paragraph-properties fo:text-align="center"/>
    </style:style>
    <style:style style:name="T82" style:family="text">
      <style:text-properties style:font-name="Arial" style:font-name-complex="Arial" fo:font-style="italic" style:font-style-asian="italic" style:font-style-complex="italic"/>
    </style:style>
    <style:style style:name="P119" style:family="paragraph" style:parent-style-name="Normal">
      <style:paragraph-properties/>
    </style:style>
    <style:style style:name="P120" style:family="paragraph" style:parent-style-name="Normal">
      <style:paragraph-properties fo:text-align="center"/>
    </style:style>
    <style:style style:name="T8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21" style:family="paragraph" style:parent-style-name="Normal">
      <style:paragraph-properties/>
    </style:style>
    <style:style style:name="P122" style:family="paragraph" style:parent-style-name="Normal">
      <style:paragraph-properties fo:text-align="center"/>
    </style:style>
    <style:style style:name="T84" style:family="text">
      <style:text-properties style:font-name="Arial" style:font-name-complex="Arial" fo:font-style="italic" style:font-style-asian="italic" style:font-style-complex="italic"/>
    </style:style>
    <style:style style:name="P123" style:family="paragraph" style:parent-style-name="Normal">
      <style:paragraph-properties/>
    </style:style>
    <style:style style:name="P124" style:family="paragraph" style:parent-style-name="Normal">
      <style:paragraph-properties fo:text-align="both"/>
    </style:style>
    <style:style style:name="T85" style:family="text">
      <style:text-properties style:font-name="Arial" style:font-name-complex="Arial" fo:font-style="italic" style:font-style-asian="italic" style:font-style-complex="italic"/>
    </style:style>
    <style:style style:name="P125" style:family="paragraph" style:parent-style-name="Normal">
      <style:paragraph-properties/>
    </style:style>
    <style:style style:name="P126" style:family="paragraph" style:parent-style-name="Normal">
      <style:paragraph-properties fo:text-align="center"/>
    </style:style>
    <style:style style:name="T8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27" style:family="paragraph" style:parent-style-name="Normal">
      <style:paragraph-properties/>
    </style:style>
    <style:style style:name="P128" style:family="paragraph" style:parent-style-name="Normal">
      <style:paragraph-properties fo:text-align="center"/>
    </style:style>
    <style:style style:name="T87" style:family="text">
      <style:text-properties style:font-name="Arial" style:font-name-complex="Arial" fo:font-style="italic" style:font-style-asian="italic" style:font-style-complex="italic"/>
    </style:style>
    <style:style style:name="P12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5d6ef" style:family="table">
      <style:table-properties style:rel-width="100" table:align="center"/>
    </style:style>
    <style:style style:name="e5d6ef.0" style:family="table-column">
      <style:table-column-properties style:column-width="9.70cm"/>
    </style:style>
    <style:style style:name="e5d6ef.1" style:family="table-column">
      <style:table-column-properties style:column-width="7.94cm"/>
    </style:style>
    <style:style style:name="dc9e13" style:family="table">
      <style:table-properties style:rel-width="100" table:align="center"/>
    </style:style>
    <style:style style:name="dc9e13.0" style:family="table-column">
      <style:table-column-properties style:column-width="17.64cm"/>
    </style:style>
    <style:style style:name="8f67fa" style:family="table">
      <style:table-properties style:rel-width="100" table:align="center"/>
    </style:style>
    <style:style style:name="8f67fa.0" style:family="table-column">
      <style:table-column-properties style:column-width="11.47cm"/>
    </style:style>
    <style:style style:name="8f67f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5d6ef" table:style-name="e5d6ef">
          <table:table-column table:style-name="e5d6ef.0"/>
          <table:table-column table:style-name="e5d6ef.1"/>
          <table:table-row>
            <table:table-cell office:value-type="string">
              <text:p text:style-name="IM1"><draw:frame draw:style-name="fr1" draw:name="40177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c9e13" table:style-name="dc9e13">
          <table:table-column table:style-name="dc9e1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87</text:span></text:p>
        <text:p text:style-name="P3_InstBodyJustified"><text:span text:style-name="T3">Ano 1987 · Data 08/06/1987 · Status ALTERADA</text:span></text:p>
        <text:p text:style-name="P4_InstBodyJustified"><text:span text:style-name="T4">Ementa: DISPÕE SOBRE ORGANIZAÇÃO ADMINISTRATIVA DA CÂMARA MUNICIPAL E DÁ OUTRAS PROVIDÊNCIAS.</text:span></text:p>
        <text:p text:style-name="P5_InstBodyJustified"><text:span text:style-name="T5">RESOLUÇÃO Nº 3, DE 8 DE JUNHO DE 1987</text:span></text:p>
        <text:p text:style-name="P6_InstBodyJustified"><text:span text:style-name="T6">(DISPÕE SOBRE ORGANIZAÇÃO ADMINISTRATIVA DA CÂMARA MUNICIPAL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2/87, que se refere ao processo nº 467 de 1987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O aperfeiçoamento e a racionalização de métodos e sistemas de trabalho será sempre a preocupação da Secretaria Administrativa da Câmara Municipal, com o objetivo de proporcionar um melhor atendimento aos srs. vereadores e, ao público.</text:span></text:p>
        <text:p text:style-name="P19"><text:span text:style-name="T14">Art. 2º<text:s/></text:span><text:span text:style-name="T15">A Câmara Municipal recorrerá, para o cumprimento de suas atividades, sempre que admissível e aconselhável, mediante contrato, permissão, convênio ou solicitação, a pessoas ou entidades no setor privado ou público, de formo a alcançar um melhor rendimento, ficando configurado que será evitado novos encargos permanentes e ampliação desnecessária do Quadro de Servidores.</text:span></text:p>
        <text:p text:style-name="P22"><text:span text:style-name="T16">Art. 3º<text:s/></text:span><text:span text:style-name="T17">A Secretaria Administrativa, além dos controles formais concernentes à obediência a preceitos regulamentares, deverá dispor de instrumentos de acompanhamento e avaliação de resultados da atuação dos seus órgãos e agentes.</text:span></text:p>
        <text:p text:style-name="P25"><text:span text:style-name="T18">Art. 4º</text:span><text:span text:style-name="T19"><text:s/>A Câmara Municipal procurará elevar a produtividade dos seus servidores, evitando o crescimento do seu Quadro de Pessoal, através do treinamento e aperfeiçoamento doo servidores existentes, a fim de possibilitar o estabelecimento de níveis adequados de remuneração e ascensão sistemática a funções superiores.</text:span></text:p>
        <text:p text:style-name="P28"><text:span text:style-name="T20">Art. 5º</text:span><text:span text:style-name="T21"><text:s/>Na elaboração e execução de suas atividades administrativas a Edilidade estabelecerá o critério de prioridades, segundo a essencialidade do serviço e atendimento do interesse coletivo.</text:span></text:p>
        <text:p text:style-name="P31"><text:span text:style-name="T22">Art. 6º</text:span><text:span text:style-name="T23"><text:s/>A Estrutura Administrativa da Câmara Municipal compõe-se dos seguintes órgãos:</text:span></text:p>
        <text:p text:style-name="P34"><text:span text:style-name="T24">I – Setor de Gabinete do Presidente;</text:span></text:p>
        <text:p text:style-name="P36"><text:span text:style-name="T25">II – Diretoria da Secretaria Administrativa;</text:span></text:p>
        <text:p text:style-name="P38"><text:span text:style-name="T26">III – Setor de Supervisor Legislativo para Assuntos Administrativos;</text:span></text:p>
        <text:p text:style-name="P40"><text:span text:style-name="T27">IV – Setor Legislativo;</text:span></text:p>
        <text:p text:style-name="P42"><text:span text:style-name="T28">V – Setor de Comissões;</text:span></text:p>
        <text:p text:style-name="P44"><text:span text:style-name="T29">VI – Setor de Finanças;</text:span></text:p>
        <text:p text:style-name="P46"><text:span text:style-name="T30">VII – Setor de Contabilidade;</text:span></text:p>
        <text:p text:style-name="P48"><text:span text:style-name="T31">VIII – Setor de</text:span><text:span text:style-name="T32"><text:s/></text:span><text:span text:style-name="T33">Tesouraria;</text:span></text:p>
        <text:p text:style-name="P52"><text:span text:style-name="T34">IX – Setor de Materiais e Bens Patrimoniais;</text:span></text:p>
        <text:p text:style-name="P54"><text:span text:style-name="T35">X – Setor de Zeladoria;</text:span></text:p>
        <text:p text:style-name="P56"><text:span text:style-name="T36"><text:s/>XI – Setor de Assessoria-Técnica da Mesa;</text:span><text:a xlink:type="simple" xlink:href="http://www.leinasnuvens.com.br/legislacao/SP/votuporanga/resolucao/1989/maio/289.php">(Inserido pela Resolução nº 2/89, de 15.05.1989)</text:a></text:p>
        <text:p text:style-name="P58"><text:span text:style-name="T37"><text:s/>XII – Setor de Assessoria Parlamentar.</text:span><text:a xlink:type="simple" xlink:href="http://www.leinasnuvens.com.br/legislacao/SP/votuporanga/resolucao/1989/maio/289.php">(Inserido pela Resolução nº 2/89, de 15.05.1989)</text:a></text:p>
        <text:p text:style-name="P60"><text:span text:style-name="T38">Art. 7º</text:span><text:span text:style-name="T39"><text:s/>O Setor de Gabinete do Presidente é o órgão incumbido de assistir o Presidente da Edilidade nas suas funções políticas, cabendo-lhe especialmente o assessoramento para os contatos com os demais Poderes e autoridades, atendimento de munícipes, assim como de relações públicas, incluindo as de representação e divulgação.</text:span></text:p>
        <text:p text:style-name="P63"><text:span text:style-name="T40">Art. 8º</text:span><text:span text:style-name="T41"><text:s/>A Diretoria da Secretaria Administrativa é o órgão encarregado exercer as atividades ligadas a administração geral da Edilidade.</text:span></text:p>
        <text:p text:style-name="P66"><text:span text:style-name="T42">Art. 9º</text:span><text:span text:style-name="T43"><text:s/>O Setor de Supervisor Legislativo para Assuntos Administrativo é o órgão incumbido de supervisionar o andamento das atividades da Secretaria Administrativa e dar assessoramento ao Plenário, podendo seu titular assinar documentos na ausência ou impedimento do Diretor da Secretaria.</text:span></text:p>
        <text:p text:style-name="P69"><text:span text:style-name="T44">Art. 10.</text:span><text:span text:style-name="T45"><text:s/>O Setor Legislativo é o órgão incumbido da execução dos serviços relacionados com as atividades Legislativa da Câmara Municipal.</text:span></text:p>
        <text:p text:style-name="P72"><text:span text:style-name="T46">Art. 11.</text:span><text:span text:style-name="T47"><text:s/>O Setor de Comissões é o órgão encarregado das atividades das Comissões Permanentes e</text:span><text:span text:style-name="T48"><text:s/></text:span><text:span text:style-name="T49">Temporárias do Legislativo.</text:span></text:p>
        <text:p text:style-name="P77"><text:span text:style-name="T50">Art. 12.</text:span><text:span text:style-name="T51"><text:s/>O Setor da Finanças é o órgão encarregado do assessoramento do Presidente nos assuntos financeiros e da execução das atividades de despesa, de tomada de contas e</text:span><text:span text:style-name="T52"><text:s/></text:span><text:span text:style-name="T53">patrimônio, bem assim da elaboração, supervisão e controle da execução das atividades de despesa, da tomada de contas e patrimônio, bem assim da elaboração, supervisão e controle da execução orçamentária da Edilidade.</text:span></text:p>
        <text:p text:style-name="P82"><text:span text:style-name="T54">Art. 13.</text:span><text:span text:style-name="T55"><text:s/>O Setor de Contabilidade é o órgão incumbido de fazer a escrituração contábil da Câmara Municipal, devendo expedir até o dia 20 de cada mês o balancete</text:span><text:span text:style-name="T56"><text:s/></text:span><text:span text:style-name="T57">de receita e despesa</text:span><text:span text:style-name="T58"><text:s/></text:span><text:span text:style-name="T59">do movimento financeiro e orçamentário, elaborar anualmente no período compreendido entre julho e agosto, o orçamento anual das atividades do Poder Legislativo, para a apreciação do Plenário e consequente encaminhamento ao Poder Executivo para incorporação ao Orçamento Geral do Município.</text:span></text:p>
        <text:p text:style-name="P89"><text:span text:style-name="T60">Art. 14.</text:span><text:span text:style-name="T61"><text:s/>Setor de Tesouraria é o órgão encarregado de efetuar a execução das atividades de recebimentos e pagamento do Legislativo.</text:span></text:p>
        <text:p text:style-name="P92"><text:span text:style-name="T62">Art. 15.</text:span><text:span text:style-name="T63"><text:s/>O Setor Materiais e Bens</text:span><text:span text:style-name="T64"><text:s/></text:span><text:span text:style-name="T65">Patrimoniais é órgão encarregado de escriturar e controlar os materiais adquiridos e consumidos, por meio de livros, fichas e outros sistemas,</text:span><text:span text:style-name="T66"><text:s/></text:span><text:span text:style-name="T67">tendo a responsabilidade mediante os</text:span><text:span text:style-name="T68"><text:s/></text:span><text:span text:style-name="T69">registros específicos dos bens existentes e constantes do Patrimônio da Câmara Municipal.</text:span></text:p>
        <text:p text:style-name="P101"><text:span text:style-name="T70">Art. 16.</text:span><text:span text:style-name="T71"><text:s/>O Setor de Zeladoria é o órgão incumbido de promover a abertura, o fechamento e a limpeza das dependências da Câmara Municipal, prestar informações ao público, gerir a cópia e outras que lhe sejam próprias.</text:span></text:p>
        <text:p text:style-name="P104"><text:span text:style-name="T72">Art. 16. A.</text:span><text:span text:style-name="T73"><text:s/>O Setor de Assessoria-Técnica da Mesa é o órgão encarregado de assessorar a Mesa da Câmara na organização, coordenação e execução de suas atividades.</text:span><text:a xlink:type="simple" xlink:href="http://www.leinasnuvens.com.br/legislacao/SP/votuporanga/resolucao/1989/maio/289.php">(Inserido pela Resolução nº 2/89, de 15.05.1989)</text:a></text:p>
        <text:p text:style-name="P107"><text:span text:style-name="T74">Art. 16. B.</text:span><text:span text:style-name="T75"><text:s/>O Setor de Assessoria Parlamentar é o órgão encarregado de assessorar os Vereadores na organização, coordenação e execução de suas atividades.</text:span><text:a xlink:type="simple" xlink:href="http://www.leinasnuvens.com.br/legislacao/SP/votuporanga/resolucao/1989/maio/289.php">(Inserido pela Resolução nº 2/89, de 15.05.1989)</text:a></text:p>
        <text:p text:style-name="P110"><text:span text:style-name="T76">Art. 17.</text:span><text:span text:style-name="T77"><text:s/>As despesas decorrentes com a execução desta resolução correrão por conta das dotações próprias consignadas em orçamento.</text:span></text:p>
        <text:p text:style-name="P113"><text:span text:style-name="T78">Art. 18.</text:span><text:span text:style-name="T79"><text:s/>Esta resolução entrará em vigor na data de sua publicação, revogando especialmente as<text:s/></text:span><text:a xlink:type="simple" xlink:href="http://www.leinasnuvens.com.br/legislacao/SP/votuporanga/resolucao/1985/maio/685.php">resoluções nºs 06/85, de 13 de maio de 1985</text:a><text:span text:style-name="T80">, e<text:s/></text:span><text:a xlink:type="simple" xlink:href="http://www.leinasnuvens.com.br/legislacao/SP/votuporanga/resolucao/1986/agosto/486.php">04/86, de 20 de agosto de 1986</text:a><text:span text:style-name="T81">.</text:span></text:p>
        <text:p text:style-name="P118"><text:span text:style-name="T82">Sala das Sessões, “Dr. Octávio Viscardi”, aos 08 de junho de 1987.</text:span></text:p>
        <text:p text:style-name="P120"><text:span text:style-name="T83">Milton José Lisboa</text:span></text:p>
        <text:p text:style-name="P122"><text:span text:style-name="T84">Presidente</text:span></text:p>
        <text:p text:style-name="P124"><text:span text:style-name="T85">Publicada e registrada na Secretaria Administrativa da Câmara Municipal de Votuporanga, aos 08 de junho de 1987.</text:span></text:p>
        <text:p text:style-name="P126"><text:span text:style-name="T86">Waldenir Aparecido Cuin</text:span></text:p>
        <text:p text:style-name="P128"><text:span text:style-name="T87">Diretor da Secretaria</text:span></text:p>
        <text:p text:style-name="Standard"/>
        <table:table table:name="8f67fa" table:style-name="8f67fa">
          <table:table-column table:style-name="8f67fa.0"/>
          <table:table-column table:style-name="8f67f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05</text:span></text:p>
            </table:table-cell>
            <table:table-cell office:value-type="string">
              <text:p><text:span>Gerado em 24/08/2026 07:1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5d6ef" style:family="table">
      <style:table-properties style:rel-width="100" table:align="center"/>
    </style:style>
    <style:style style:name="e5d6ef.0" style:family="table-column">
      <style:table-column-properties style:column-width="9.70cm"/>
    </style:style>
    <style:style style:name="e5d6ef.1" style:family="table-column">
      <style:table-column-properties style:column-width="7.94cm"/>
    </style:style>
    <style:style style:name="dc9e13" style:family="table">
      <style:table-properties style:rel-width="100" table:align="center"/>
    </style:style>
    <style:style style:name="dc9e13.0" style:family="table-column">
      <style:table-column-properties style:column-width="17.64cm"/>
    </style:style>
    <style:style style:name="8f67fa" style:family="table">
      <style:table-properties style:rel-width="100" table:align="center"/>
    </style:style>
    <style:style style:name="8f67fa.0" style:family="table-column">
      <style:table-column-properties style:column-width="11.47cm"/>
    </style:style>
    <style:style style:name="8f67f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0:10:50.000</dc:date>
    <meta:generator>PHPWord</meta:generator>
    <meta:initial-creator/>
    <meta:creation-date>2026-08-24T10:10:50.000</meta:creation-date>
    <meta:keyword/>
    <meta:user-defined meta:name="Category"/>
    <meta:user-defined meta:name="Company"/>
    <meta:user-defined meta:name="Manager"/>
  </office:meta>
</office:document-meta>
</file>