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efce9" style:family="table">
      <style:table-properties style:rel-width="100" table:align="center"/>
    </style:style>
    <style:style style:name="fefce9.0" style:family="table-column">
      <style:table-column-properties style:column-width="9.70cm"/>
    </style:style>
    <style:style style:name="fefce9.1" style:family="table-column">
      <style:table-column-properties style:column-width="7.94cm"/>
    </style:style>
    <style:style style:name="897b61" style:family="table">
      <style:table-properties style:rel-width="100" table:align="center"/>
    </style:style>
    <style:style style:name="897b61.0" style:family="table-column">
      <style:table-column-properties style:column-width="17.64cm"/>
    </style:style>
    <style:style style:name="a52296" style:family="table">
      <style:table-properties style:rel-width="100" table:align="center"/>
    </style:style>
    <style:style style:name="a52296.0" style:family="table-column">
      <style:table-column-properties style:column-width="11.47cm"/>
    </style:style>
    <style:style style:name="a5229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efce9" table:style-name="fefce9">
          <table:table-column table:style-name="fefce9.0"/>
          <table:table-column table:style-name="fefce9.1"/>
          <table:table-row>
            <table:table-cell office:value-type="string">
              <text:p text:style-name="IM1"><draw:frame draw:style-name="fr1" draw:name="b56bb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97b61" table:style-name="897b61">
          <table:table-column table:style-name="897b6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87</text:span></text:p>
        <text:p text:style-name="P3_InstBodyJustified"><text:span text:style-name="T3">Ano 1987 · Data 09/03/1987 · Status EM VIGOR</text:span></text:p>
        <text:p text:style-name="P4_InstBodyJustified"><text:span text:style-name="T4">Ementa: DISPÕE SOBRE INSTITUIÇÃO DO CONSELHO LEGISLATIVO E DÁ OUTRAS PROVIDÊNCIAS.</text:span></text:p>
        <text:p text:style-name="P5_InstBodyJustified"><text:span text:style-name="T5">RESOLUÇÃO Nº 1, DE 9 DE MARÇO DE 1987</text:span></text:p>
        <text:p text:style-name="P6_InstBodyJustified"><text:span text:style-name="T6">(DISPÕE SOBRE INSTITUIÇÃO DO CONSELHO LEGISLATIV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1/87, que se refere ao processo nº 70 de 1987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instituído na Câmara Municipal de Votuporanga o Conselho Legislativo, com o objetivo de proporcionar oportunidade para que a sociedade votuporanguense possa participar das discussões dos projetos polêmicos, principalmente aqueles que envolvam análises mais detalhadas e estudos mais intensos, opinando, sugerindo, criticando ou propondo alterações nos projetos que forem colocados a apreciação.</text:span></text:p>
        <text:p text:style-name="P19"><text:span text:style-name="T14">Art. 2º</text:span><text:span text:style-name="T15"><text:s/>O Conselho Legislativo será formado por quinze membros, sendo que cada vereador poderá indicar, com total liberdade o seu representante, escolhido entre os cidadãos da comunidade.</text:span></text:p>
        <text:p text:style-name="P22"><text:span text:style-name="T16">Parágrafo único.<text:s/></text:span><text:span text:style-name="T17">Os membros indicados na forma deste Artigo, tomarão posse e receberão seus diplomas, em Sessão da Câmara Municipal, marcada pelo Presidente.</text:span></text:p>
        <text:p text:style-name="P25"><text:span text:style-name="T18">Art. 3º<text:s/></text:span><text:span text:style-name="T19">A mesa da Câmara elaborará, no prazo de 60 (sessenta) dias, da promulgação desta Resolução, o regulamento de funcionamento do Conselho Legislativo.</text:span></text:p>
        <text:p text:style-name="P28"><text:span text:style-name="T20">Art. 4º</text:span><text:span text:style-name="T21"><text:s/>Esta Resolução entrará em vigor na data de sua publicação, revogadas as disposições em contrário.</text:span></text:p>
        <text:p text:style-name="P31"><text:span text:style-name="T22">Sala das Sessões, “Dr. Octávio Viscardi”, aos 09 de março de 1987.</text:span></text:p>
        <text:p text:style-name="P33"><text:span text:style-name="T23">Milton José Lisboa</text:span></text:p>
        <text:p text:style-name="P35"><text:span text:style-name="T24">Presidente</text:span></text:p>
        <text:p text:style-name="P37"><text:span text:style-name="T25">Publicada e registrada na Secretaria Administrativa da Câmara Municipal de Votuporanga, aos 09 de março de 1987.</text:span></text:p>
        <text:p text:style-name="P39"><text:span text:style-name="T26">Waldenir Aparecido Cuin</text:span></text:p>
        <text:p text:style-name="P41"><text:span text:style-name="T27">Diretor da Secretaria</text:span></text:p>
        <text:p text:style-name="Standard"/>
        <table:table table:name="a52296" table:style-name="a52296">
          <table:table-column table:style-name="a52296.0"/>
          <table:table-column table:style-name="a5229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03</text:span></text:p>
            </table:table-cell>
            <table:table-cell office:value-type="string">
              <text:p><text:span>Gerado em 24/08/2026 06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efce9" style:family="table">
      <style:table-properties style:rel-width="100" table:align="center"/>
    </style:style>
    <style:style style:name="fefce9.0" style:family="table-column">
      <style:table-column-properties style:column-width="9.70cm"/>
    </style:style>
    <style:style style:name="fefce9.1" style:family="table-column">
      <style:table-column-properties style:column-width="7.94cm"/>
    </style:style>
    <style:style style:name="897b61" style:family="table">
      <style:table-properties style:rel-width="100" table:align="center"/>
    </style:style>
    <style:style style:name="897b61.0" style:family="table-column">
      <style:table-column-properties style:column-width="17.64cm"/>
    </style:style>
    <style:style style:name="a52296" style:family="table">
      <style:table-properties style:rel-width="100" table:align="center"/>
    </style:style>
    <style:style style:name="a52296.0" style:family="table-column">
      <style:table-column-properties style:column-width="11.47cm"/>
    </style:style>
    <style:style style:name="a5229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9:20:07.000</dc:date>
    <meta:generator>PHPWord</meta:generator>
    <meta:initial-creator/>
    <meta:creation-date>2026-08-24T09:20:07.000</meta:creation-date>
    <meta:keyword/>
    <meta:user-defined meta:name="Category"/>
    <meta:user-defined meta:name="Company"/>
    <meta:user-defined meta:name="Manager"/>
  </office:meta>
</office:document-meta>
</file>