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d6b89" style:family="table">
      <style:table-properties style:rel-width="100" table:align="center"/>
    </style:style>
    <style:style style:name="5d6b89.0" style:family="table-column">
      <style:table-column-properties style:column-width="9.70cm"/>
    </style:style>
    <style:style style:name="5d6b89.1" style:family="table-column">
      <style:table-column-properties style:column-width="7.94cm"/>
    </style:style>
    <style:style style:name="4599bb" style:family="table">
      <style:table-properties style:rel-width="100" table:align="center"/>
    </style:style>
    <style:style style:name="4599bb.0" style:family="table-column">
      <style:table-column-properties style:column-width="17.64cm"/>
    </style:style>
    <style:style style:name="8d8dff" style:family="table">
      <style:table-properties style:rel-width="100" table:align="center"/>
    </style:style>
    <style:style style:name="8d8dff.0" style:family="table-column">
      <style:table-column-properties style:column-width="11.47cm"/>
    </style:style>
    <style:style style:name="8d8df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d6b89" table:style-name="5d6b89">
          <table:table-column table:style-name="5d6b89.0"/>
          <table:table-column table:style-name="5d6b89.1"/>
          <table:table-row>
            <table:table-cell office:value-type="string">
              <text:p text:style-name="IM1"><draw:frame draw:style-name="fr1" draw:name="b5b93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599bb" table:style-name="4599bb">
          <table:table-column table:style-name="4599b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6</text:span></text:p>
        <text:p text:style-name="P3_InstBodyJustified"><text:span text:style-name="T3">Ano 1986 · Data 20/08/1986 · Status EM VIGOR</text:span></text:p>
        <text:p text:style-name="P4_InstBodyJustified"><text:span text:style-name="T4">Ementa: DISPÕE SOBRE ALTERAÇÃO DO ARTIGO 6º DA RESOLUÇÃO Nº 06, DE 13 DE MAIO DE 1985.</text:span></text:p>
        <text:p text:style-name="P5_InstBodyJustified"><text:span text:style-name="T5">RESOLUÇÃO Nº 4, DE 20 DE AGOSTO DE 1986</text:span></text:p>
        <text:p text:style-name="P6_InstBodyJustified"><text:span text:style-name="T6">(DISPÕE SOBRE ALTERAÇÃO DO ARTIGO 6º DA RESOLUÇÃO Nº 06, DE 13 DE MAIO DE 1985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86, que se refere ao processo nº 487 de 198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crescente-se no artigo 6º, da<text:s/></text:span><text:a xlink:type="simple" xlink:href="http://www.leinasnuvens.com.br/legislacao/SP/votuporanga/resolucao/1985/maio/685.php">Resolução nº 06/85, de 13/05/1985</text:a><text:span text:style-name="T14">, o seguinte inciso:</text:span></text:p>
        <text:p text:style-name="P20"><text:span text:style-name="T15">“</text:span><text:span text:style-name="T16">VII – Setor de Tesouraria.</text:span><text:span text:style-name="T17">”</text:span></text:p>
        <text:p text:style-name="P24"><text:span text:style-name="T18">Art. 2º<text:s/></text:span><text:span text:style-name="T19">O Setor de Tesouraria é o órgão encarregado de efetuar a execução das atividades de recebimentos e pagamentos do Legislativo.</text:span></text:p>
        <text:p text:style-name="P27"><text:span text:style-name="T20">Art. 3º</text:span><text:span text:style-name="T21"><text:s/>Esta resolução entrará em vigor na data de sua publicação, revogadas as disposições em contrário.</text:span></text:p>
        <text:p text:style-name="P30"><text:span text:style-name="T22">Sala das Sessões, “Dr. Octávio Viscardi”, aos 20 de agosto de 1986.</text:span></text:p>
        <text:p text:style-name="P32"><text:span text:style-name="T23">Mehde Meidão Slaiman Kanso</text:span></text:p>
        <text:p text:style-name="P34"><text:span text:style-name="T24">Presidente</text:span></text:p>
        <text:p text:style-name="P36"><text:span text:style-name="T25">Publicada e registrada na Secretaria Administrativa da Câmara Municipal de Votuporanga, aos 20 de agosto de 1986.</text:span></text:p>
        <text:p text:style-name="P38"><text:span text:style-name="T26">Hugo Xavier da Silva</text:span></text:p>
        <text:p text:style-name="P40"><text:span text:style-name="T27">Chefe de Gabinete</text:span></text:p>
        <text:p text:style-name="Standard"/>
        <table:table table:name="8d8dff" table:style-name="8d8dff">
          <table:table-column table:style-name="8d8dff.0"/>
          <table:table-column table:style-name="8d8df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00</text:span></text:p>
            </table:table-cell>
            <table:table-cell office:value-type="string">
              <text:p><text:span>Gerado em 24/08/2026 05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d6b89" style:family="table">
      <style:table-properties style:rel-width="100" table:align="center"/>
    </style:style>
    <style:style style:name="5d6b89.0" style:family="table-column">
      <style:table-column-properties style:column-width="9.70cm"/>
    </style:style>
    <style:style style:name="5d6b89.1" style:family="table-column">
      <style:table-column-properties style:column-width="7.94cm"/>
    </style:style>
    <style:style style:name="4599bb" style:family="table">
      <style:table-properties style:rel-width="100" table:align="center"/>
    </style:style>
    <style:style style:name="4599bb.0" style:family="table-column">
      <style:table-column-properties style:column-width="17.64cm"/>
    </style:style>
    <style:style style:name="8d8dff" style:family="table">
      <style:table-properties style:rel-width="100" table:align="center"/>
    </style:style>
    <style:style style:name="8d8dff.0" style:family="table-column">
      <style:table-column-properties style:column-width="11.47cm"/>
    </style:style>
    <style:style style:name="8d8df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14:00.000</dc:date>
    <meta:generator>PHPWord</meta:generator>
    <meta:initial-creator/>
    <meta:creation-date>2026-08-24T08:14:00.000</meta:creation-date>
    <meta:keyword/>
    <meta:user-defined meta:name="Category"/>
    <meta:user-defined meta:name="Company"/>
    <meta:user-defined meta:name="Manager"/>
  </office:meta>
</office:document-meta>
</file>