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3d1af" style:family="table">
      <style:table-properties style:rel-width="100" table:align="center"/>
    </style:style>
    <style:style style:name="43d1af.0" style:family="table-column">
      <style:table-column-properties style:column-width="9.70cm"/>
    </style:style>
    <style:style style:name="43d1af.1" style:family="table-column">
      <style:table-column-properties style:column-width="7.94cm"/>
    </style:style>
    <style:style style:name="bdb5e6" style:family="table">
      <style:table-properties style:rel-width="100" table:align="center"/>
    </style:style>
    <style:style style:name="bdb5e6.0" style:family="table-column">
      <style:table-column-properties style:column-width="17.64cm"/>
    </style:style>
    <style:style style:name="0f9753" style:family="table">
      <style:table-properties style:rel-width="100" table:align="center"/>
    </style:style>
    <style:style style:name="0f9753.0" style:family="table-column">
      <style:table-column-properties style:column-width="11.47cm"/>
    </style:style>
    <style:style style:name="0f975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3d1af" table:style-name="43d1af">
          <table:table-column table:style-name="43d1af.0"/>
          <table:table-column table:style-name="43d1af.1"/>
          <table:table-row>
            <table:table-cell office:value-type="string">
              <text:p text:style-name="IM1"><draw:frame draw:style-name="fr1" draw:name="7e1fb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db5e6" table:style-name="bdb5e6">
          <table:table-column table:style-name="bdb5e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1/1985</text:span></text:p>
        <text:p text:style-name="P3_InstBodyJustified"><text:span text:style-name="T3">Ano 1985 · Data 30/09/1985 · Status EM VIGOR</text:span></text:p>
        <text:p text:style-name="P4_InstBodyJustified"><text:span text:style-name="T4">Ementa: DISPÕE SOBRE CONSTITUIÇÃO DE COMISSÃO ESPECIAL DE VEREADORES, PARA APURAR SITUAÇÃO DA ASSISTÊNCIA MÉDICO - HOSPITALAR<text:s text:c="2"/>AOS PACIENTES DO INAMPS.</text:span></text:p>
        <text:p text:style-name="P5_InstBodyJustified"><text:span text:style-name="T5">RESOLUÇÃO Nº 11, DE 30 DE SETEMBRO DE 1985</text:span></text:p>
        <text:p text:style-name="P6_InstBodyJustified"><text:span text:style-name="T6">(DISPÕE SOBRE CONSTITUIÇÃO DE COMISSÃO ESPECIAL DE VEREADORES, PARA APURAR SITUAÇÃO DA ASSISTÊNCIA MÉDICO - HOSPITALAR<text:s text:c="2"/>AOS PACIENTES DO INAMP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2/85, que se refere ao processo nº 680 de 1985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constituída uma Comissão Especial de 3 (três) srs. vereadores, na forma regimental, para apurar a situação da assistência médico-hospitalar dada aos pacientes do Inamps – Instituto Nacional de Assistência Médica e Previdência Social, promovendo visitas e colhendo informações junto aos hospitais credenciados, sobre os instrumentos, bem como sobre a cobrança de taxas e demais despesas, e limitações de atendimentos.</text:span></text:p>
        <text:p text:style-name="P19"><text:span text:style-name="T14">Parágrafo único.</text:span><text:span text:style-name="T15"><text:s/>A Comissão apurará ao Inamps, quais as normas e critérios autorizativos para internamento, puro e simples, sem encargos, e qual a obrigação do paciente no recolhimento de taxas junto aos hospitais, para o seu atendimento, apurando as condições e normas relativas à implantação do sistema A.I.H., em voga nos hospitais credenciados.</text:span></text:p>
        <text:p text:style-name="P22"><text:span text:style-name="T16">Art. 2º<text:s/></text:span><text:span text:style-name="T17">A Comissão terá o prazo de 30 (trinta) dias para o seu trabalho, elaborando relatório a respeito, e apresentando à Edilidade as medidas e sugestões destinadas a melhorar a situação dos previdenciários.</text:span></text:p>
        <text:p text:style-name="P25"><text:span text:style-name="T18">Art. 3º</text:span><text:span text:style-name="T19"><text:s/>Esta resolução entrará em vigor na data de sua publicação.</text:span></text:p>
        <text:p text:style-name="P28"><text:span text:style-name="T20">Sala das Sessões, “Dr. Octávio Viscardi”, aos 30 de setembro de 1985.</text:span></text:p>
        <text:p text:style-name="P30"><text:span text:style-name="T21">Mehde Meidão Slaiman Kanso</text:span></text:p>
        <text:p text:style-name="P32"><text:span text:style-name="T22">Presidente</text:span></text:p>
        <text:p text:style-name="P34"><text:span text:style-name="T23">Publicada e registrada na Secretaria Administrativa da Câmara Municipal de Votuporanga, aos 30 de setembro de 1985.</text:span></text:p>
        <text:p text:style-name="P36"><text:span text:style-name="T24">Hugo Xavier da Silva</text:span></text:p>
        <text:p text:style-name="P38"><text:span text:style-name="T25">Chefe de Gabinete</text:span></text:p>
        <text:p text:style-name="Standard"/>
        <table:table table:name="0f9753" table:style-name="0f9753">
          <table:table-column table:style-name="0f9753.0"/>
          <table:table-column table:style-name="0f975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97</text:span></text:p>
            </table:table-cell>
            <table:table-cell office:value-type="string">
              <text:p><text:span>Gerado em 24/08/2026 03:1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3d1af" style:family="table">
      <style:table-properties style:rel-width="100" table:align="center"/>
    </style:style>
    <style:style style:name="43d1af.0" style:family="table-column">
      <style:table-column-properties style:column-width="9.70cm"/>
    </style:style>
    <style:style style:name="43d1af.1" style:family="table-column">
      <style:table-column-properties style:column-width="7.94cm"/>
    </style:style>
    <style:style style:name="bdb5e6" style:family="table">
      <style:table-properties style:rel-width="100" table:align="center"/>
    </style:style>
    <style:style style:name="bdb5e6.0" style:family="table-column">
      <style:table-column-properties style:column-width="17.64cm"/>
    </style:style>
    <style:style style:name="0f9753" style:family="table">
      <style:table-properties style:rel-width="100" table:align="center"/>
    </style:style>
    <style:style style:name="0f9753.0" style:family="table-column">
      <style:table-column-properties style:column-width="11.47cm"/>
    </style:style>
    <style:style style:name="0f975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6:18:38.000</dc:date>
    <meta:generator>PHPWord</meta:generator>
    <meta:initial-creator/>
    <meta:creation-date>2026-08-24T06:18:38.000</meta:creation-date>
    <meta:keyword/>
    <meta:user-defined meta:name="Category"/>
    <meta:user-defined meta:name="Company"/>
    <meta:user-defined meta:name="Manager"/>
  </office:meta>
</office:document-meta>
</file>