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5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both"/>
    </style:style>
    <style:style style:name="T27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8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29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both"/>
    </style:style>
    <style:style style:name="T30" style:family="text">
      <style:text-properties style:font-name="Arial" style:font-name-complex="Arial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both"/>
    </style:style>
    <style:style style:name="T31" style:family="text">
      <style:text-properties style:font-name="Arial" style:font-name-complex="Arial" fo:font-weight="bold" style:font-weight-asian="bold"/>
    </style:style>
    <style:style style:name="P49" style:family="paragraph" style:parent-style-name="Normal">
      <style:paragraph-properties/>
    </style:style>
    <style:style style:name="T32" style:family="text">
      <style:text-properties style:font-name="Arial" style:font-name-complex="Arial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both"/>
    </style:style>
    <style:style style:name="T33" style:family="text">
      <style:text-properties style:font-name="Arial" style:font-name-complex="Arial" fo:font-weight="bold" style:font-weight-asian="bold"/>
    </style:style>
    <style:style style:name="P52" style:family="paragraph" style:parent-style-name="Normal">
      <style:paragraph-properties/>
    </style:style>
    <style:style style:name="T34" style:family="text">
      <style:text-properties style:font-name="Arial" style:font-name-complex="Arial"/>
    </style:style>
    <style:style style:name="P53" style:family="paragraph" style:parent-style-name="Normal">
      <style:paragraph-properties/>
    </style:style>
    <style:style style:name="P54" style:family="paragraph" style:parent-style-name="Normal">
      <style:paragraph-properties fo:text-align="both"/>
    </style:style>
    <style:style style:name="T35" style:family="text">
      <style:text-properties style:font-name="Arial" style:font-name-complex="Arial" fo:font-weight="bold" style:font-weight-asian="bold"/>
    </style:style>
    <style:style style:name="P55" style:family="paragraph" style:parent-style-name="Normal">
      <style:paragraph-properties/>
    </style:style>
    <style:style style:name="T36" style:family="text">
      <style:text-properties style:font-name="Arial" style:font-name-complex="Arial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both"/>
    </style:style>
    <style:style style:name="T37" style:family="text">
      <style:text-properties style:font-name="Arial" style:font-name-complex="Arial" fo:font-weight="bold" style:font-weight-asian="bold"/>
    </style:style>
    <style:style style:name="P58" style:family="paragraph" style:parent-style-name="Normal">
      <style:paragraph-properties/>
    </style:style>
    <style:style style:name="T38" style:family="text">
      <style:text-properties style:font-name="Arial" style:font-name-complex="Arial"/>
    </style:style>
    <style:style style:name="P59" style:family="paragraph" style:parent-style-name="Normal">
      <style:paragraph-properties/>
    </style:style>
    <style:style style:name="P60" style:family="paragraph" style:parent-style-name="Normal">
      <style:paragraph-properties fo:text-align="both"/>
    </style:style>
    <style:style style:name="T39" style:family="text">
      <style:text-properties style:font-name="Arial" style:font-name-complex="Arial" fo:font-weight="bold" style:font-weight-asian="bold"/>
    </style:style>
    <style:style style:name="P61" style:family="paragraph" style:parent-style-name="Normal">
      <style:paragraph-properties/>
    </style:style>
    <style:style style:name="T40" style:family="text">
      <style:text-properties style:font-name="Arial" style:font-name-complex="Arial"/>
    </style:style>
    <style:style style:name="P62" style:family="paragraph" style:parent-style-name="Normal">
      <style:paragraph-properties/>
    </style:style>
    <style:style style:name="P63" style:family="paragraph" style:parent-style-name="Normal">
      <style:paragraph-properties fo:text-align="both"/>
    </style:style>
    <style:style style:name="T41" style:family="text">
      <style:text-properties style:font-name="Arial" style:font-name-complex="Arial" fo:font-weight="bold" style:font-weight-asian="bold"/>
    </style:style>
    <style:style style:name="P64" style:family="paragraph" style:parent-style-name="Normal">
      <style:paragraph-properties/>
    </style:style>
    <style:style style:name="T42" style:family="text">
      <style:text-properties style:font-name="Arial" style:font-name-complex="Arial"/>
    </style:style>
    <style:style style:name="P65" style:family="paragraph" style:parent-style-name="Normal">
      <style:paragraph-properties/>
    </style:style>
    <style:style style:name="P66" style:family="paragraph" style:parent-style-name="Normal">
      <style:paragraph-properties fo:text-align="both"/>
    </style:style>
    <style:style style:name="T43" style:family="text">
      <style:text-properties style:font-name="Arial" style:font-name-complex="Arial" fo:font-weight="bold" style:font-weight-asian="bold"/>
    </style:style>
    <style:style style:name="P67" style:family="paragraph" style:parent-style-name="Normal">
      <style:paragraph-properties/>
    </style:style>
    <style:style style:name="T44" style:family="text">
      <style:text-properties style:font-name="Arial" style:font-name-complex="Arial"/>
    </style:style>
    <style:style style:name="P68" style:family="paragraph" style:parent-style-name="Normal">
      <style:paragraph-properties/>
    </style:style>
    <style:style style:name="P69" style:family="paragraph" style:parent-style-name="Normal">
      <style:paragraph-properties fo:text-align="both"/>
    </style:style>
    <style:style style:name="T45" style:family="text">
      <style:text-properties style:font-name="Arial" style:font-name-complex="Arial" fo:font-weight="bold" style:font-weight-asian="bold"/>
    </style:style>
    <style:style style:name="P70" style:family="paragraph" style:parent-style-name="Normal">
      <style:paragraph-properties/>
    </style:style>
    <style:style style:name="T46" style:family="text">
      <style:text-properties style:font-name="Arial" style:font-name-complex="Arial"/>
    </style:style>
    <style:style style:name="P71" style:family="paragraph" style:parent-style-name="Normal">
      <style:paragraph-properties/>
    </style:style>
    <style:style style:name="P72" style:family="paragraph" style:parent-style-name="Normal">
      <style:paragraph-properties fo:text-align="both"/>
    </style:style>
    <style:style style:name="T47" style:family="text">
      <style:text-properties style:font-name="Arial" style:font-name-complex="Arial" fo:font-weight="bold" style:font-weight-asian="bold"/>
    </style:style>
    <style:style style:name="P73" style:family="paragraph" style:parent-style-name="Normal">
      <style:paragraph-properties/>
    </style:style>
    <style:style style:name="T48" style:family="text">
      <style:text-properties style:font-name="Arial" style:font-name-complex="Arial"/>
    </style:style>
    <style:style style:name="P74" style:family="paragraph" style:parent-style-name="Normal">
      <style:paragraph-properties/>
    </style:style>
    <style:style style:name="P75" style:family="paragraph" style:parent-style-name="Normal">
      <style:paragraph-properties fo:text-align="both"/>
    </style:style>
    <style:style style:name="T49" style:family="text">
      <style:text-properties style:font-name="Arial" style:font-name-complex="Arial" fo:font-weight="bold" style:font-weight-asian="bold"/>
    </style:style>
    <style:style style:name="P76" style:family="paragraph" style:parent-style-name="Normal">
      <style:paragraph-properties/>
    </style:style>
    <style:style style:name="T50" style:family="text">
      <style:text-properties style:font-name="Arial" style:font-name-complex="Arial"/>
    </style:style>
    <style:style style:name="P77" style:family="paragraph" style:parent-style-name="Normal">
      <style:paragraph-properties/>
    </style:style>
    <style:style style:name="P78" style:family="paragraph" style:parent-style-name="Normal">
      <style:paragraph-properties fo:text-align="center"/>
    </style:style>
    <style:style style:name="T51" style:family="text">
      <style:text-properties style:font-name="Arial" style:font-name-complex="Arial" fo:font-style="italic" style:font-style-asian="italic" style:font-style-complex="italic"/>
    </style:style>
    <style:style style:name="P79" style:family="paragraph" style:parent-style-name="Normal">
      <style:paragraph-properties/>
    </style:style>
    <style:style style:name="P80" style:family="paragraph" style:parent-style-name="Normal">
      <style:paragraph-properties fo:text-align="center"/>
    </style:style>
    <style:style style:name="T5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81" style:family="paragraph" style:parent-style-name="Normal">
      <style:paragraph-properties/>
    </style:style>
    <style:style style:name="P82" style:family="paragraph" style:parent-style-name="Normal">
      <style:paragraph-properties fo:text-align="center"/>
    </style:style>
    <style:style style:name="T53" style:family="text">
      <style:text-properties style:font-name="Arial" style:font-name-complex="Arial" fo:font-style="italic" style:font-style-asian="italic" style:font-style-complex="italic"/>
    </style:style>
    <style:style style:name="P83" style:family="paragraph" style:parent-style-name="Normal">
      <style:paragraph-properties/>
    </style:style>
    <style:style style:name="P84" style:family="paragraph" style:parent-style-name="Normal">
      <style:paragraph-properties fo:text-align="both"/>
    </style:style>
    <style:style style:name="T54" style:family="text">
      <style:text-properties style:font-name="Arial" style:font-name-complex="Arial" fo:font-style="italic" style:font-style-asian="italic" style:font-style-complex="italic"/>
    </style:style>
    <style:style style:name="P85" style:family="paragraph" style:parent-style-name="Normal">
      <style:paragraph-properties/>
    </style:style>
    <style:style style:name="P86" style:family="paragraph" style:parent-style-name="Normal">
      <style:paragraph-properties fo:text-align="center"/>
    </style:style>
    <style:style style:name="T5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87" style:family="paragraph" style:parent-style-name="Normal">
      <style:paragraph-properties/>
    </style:style>
    <style:style style:name="P88" style:family="paragraph" style:parent-style-name="Normal">
      <style:paragraph-properties fo:text-align="center"/>
    </style:style>
    <style:style style:name="T56" style:family="text">
      <style:text-properties style:font-name="Arial" style:font-name-complex="Arial" fo:font-style="italic" style:font-style-asian="italic" style:font-style-complex="italic"/>
    </style:style>
    <style:style style:name="P8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2bd8e" style:family="table">
      <style:table-properties style:rel-width="100" table:align="center"/>
    </style:style>
    <style:style style:name="f2bd8e.0" style:family="table-column">
      <style:table-column-properties style:column-width="9.70cm"/>
    </style:style>
    <style:style style:name="f2bd8e.1" style:family="table-column">
      <style:table-column-properties style:column-width="7.94cm"/>
    </style:style>
    <style:style style:name="90370d" style:family="table">
      <style:table-properties style:rel-width="100" table:align="center"/>
    </style:style>
    <style:style style:name="90370d.0" style:family="table-column">
      <style:table-column-properties style:column-width="17.64cm"/>
    </style:style>
    <style:style style:name="b7317e" style:family="table">
      <style:table-properties style:rel-width="100" table:align="center"/>
    </style:style>
    <style:style style:name="b7317e.0" style:family="table-column">
      <style:table-column-properties style:column-width="11.47cm"/>
    </style:style>
    <style:style style:name="b7317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2bd8e" table:style-name="f2bd8e">
          <table:table-column table:style-name="f2bd8e.0"/>
          <table:table-column table:style-name="f2bd8e.1"/>
          <table:table-row>
            <table:table-cell office:value-type="string">
              <text:p text:style-name="IM1"><draw:frame draw:style-name="fr1" draw:name="7cb76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0370d" table:style-name="90370d">
          <table:table-column table:style-name="90370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85</text:span></text:p>
        <text:p text:style-name="P3_InstBodyJustified"><text:span text:style-name="T3">Ano 1985 · Data 13/05/1985 · Status EM VIGOR</text:span></text:p>
        <text:p text:style-name="P4_InstBodyJustified"><text:span text:style-name="T4">Ementa: DISPÕE SOBRE A ORGANZAÇÃO ADMINISTRATIVA DA CÂMARA MUNICIPAL E DÁ OUTRAS PROVIDÊNCIAS.</text:span></text:p>
        <text:p text:style-name="P5_InstBodyJustified"><text:span text:style-name="T5">RESOLUÇÃO Nº 6, DE 13 DE MAIO DE 1985</text:span></text:p>
        <text:p text:style-name="P6_InstBodyJustified"><text:span text:style-name="T6">(DISPÕE SOBRE A ORGANZAÇÃO ADMINISTRATIVA DA CÂMARA MUNICIPAL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7/85, que se refere ao processo nº 381 de 1985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O aperfeiçoamento e a racionalização de métodos e sistemas de trabalho será sempre a preocupação da Secretaria Administrativa da Câmara Municipal, com o objetivo de proporcionar um melhor atendimento aos srs. vereadores e ao público.</text:span></text:p>
        <text:p text:style-name="P19"><text:span text:style-name="T14">Art. 2º<text:s/></text:span><text:span text:style-name="T15">A Câmara Municipal recorrerá, para o cumprimento de suas atividades, sempre que admissível e aconselhável, mediante contrato, permissão, convênio ou solicitação, a pessoas ou entidades do setor privado ou público, de forma a alcançar um melhor rendimento, evitando novos encargos permanentes e ampliação desnecessária do Quadro de servidores.</text:span></text:p>
        <text:p text:style-name="P22"><text:span text:style-name="T16">Art. 3º<text:s/></text:span><text:span text:style-name="T17">A Secretaria Administrativa, além dos controles formais concernentes à obediência a preceitos regulamentares, deverá dispor de instrumentos de acompanhamento e avaliação de resultados da atuação dos seus órgãos e agentes.</text:span></text:p>
        <text:p text:style-name="P25"><text:span text:style-name="T18">Art. 4º<text:s/></text:span><text:span text:style-name="T19">A Câmara Municipal procurará elevar a produtividade dos seus servidores, evitando o crescimento do seu Quadro de Pessoal, através da seleção rigorosa de novos servidores e do treinamento e aperfeiçoamento dos servidores existentes, a fim de possibilitar o estabelecimento de níveis adequados de remuneração e ascensão sistemática a funções superiores.</text:span></text:p>
        <text:p text:style-name="P28"><text:span text:style-name="T20">Art. 5º<text:s/></text:span><text:span text:style-name="T21">Na elaboração e execução de suas atividades administrativas a Edilidade estabelecerá o critério de prioridades, segundo a essencialidade do serviço e atendimento do interesse coletivo.</text:span></text:p>
        <text:p text:style-name="P31"><text:span text:style-name="T22">Art. 6º<text:s/></text:span><text:span text:style-name="T23">A Estrutura administrativa da Câmara Municipal compõe-se dos seguintes órgãos:</text:span></text:p>
        <text:p text:style-name="P34"><text:span text:style-name="T24">I – Gabinete do Presidente;</text:span></text:p>
        <text:p text:style-name="P36"><text:span text:style-name="T25">II – Diretoria da Secretaria Administrativa;</text:span></text:p>
        <text:p text:style-name="P38"><text:span text:style-name="T26">III – Setor Legislativo;</text:span></text:p>
        <text:p text:style-name="P40"><text:span text:style-name="T27">IV – Setor de Comissões;</text:span></text:p>
        <text:p text:style-name="P42"><text:span text:style-name="T28">V – Setor de Finanças; e,</text:span></text:p>
        <text:p text:style-name="P44"><text:span text:style-name="T29">VI – Setor de Zeladoria;</text:span></text:p>
        <text:p text:style-name="P46"><text:span text:style-name="T30">VII – Setor de Tesouraria.</text:span><text:a xlink:type="simple" xlink:href="http://www.leinasnuvens.com.br/legislacao/SP/votuporanga/resolucao/1986/agosto/486.php">(Inserido pela Resolução nº 4/86, de 20.08.1986)</text:a></text:p>
        <text:p text:style-name="P48"><text:span text:style-name="T31">Art. 7º<text:s/></text:span><text:span text:style-name="T32">O Gabinete do Presidente é o órgão incumbido de assistir o Presidente da Edilidade nas suas funções políticas, cabendo-lhe especialmente o assessoramento para os contatos com os demais Poderes e autoridades, atendimento de munícipes, assim como relações públicas, incluindo as de representação e divulgação.</text:span></text:p>
        <text:p text:style-name="P51"><text:span text:style-name="T33">Art. 8º<text:s/></text:span><text:span text:style-name="T34">A Diretoria da Secretaria Administrativa é o órgão encarregado de exercer as atividades ligadas a administração geral da Edilidade.</text:span></text:p>
        <text:p text:style-name="P54"><text:span text:style-name="T35">Art. 9º</text:span><text:span text:style-name="T36"><text:s/>O Setor Legislativo é o órgão incumbido da execução dos serviços relacionados com as atividades legislativas da Câmara Municipal.</text:span></text:p>
        <text:p text:style-name="P57"><text:span text:style-name="T37">Art. 10.<text:s/></text:span><text:span text:style-name="T38">O Setor de Comissões é o órgão encarregado das atividades das Comissões Permanentes e Temporárias do Legislativo.</text:span></text:p>
        <text:p text:style-name="P60"><text:span text:style-name="T39">Art. 11.<text:s/></text:span><text:span text:style-name="T40"><text:s/>O Setor de finanças é o órgão encarregado do assessoramento do Presidente nos assuntos financeiros e da execução das atividades de despesa, de tesouraria, de tomada de contas e patrimônio, bem assim da elaboração, supervisão e controle da execução orçamentária da Edilidade.</text:span></text:p>
        <text:p text:style-name="P63"><text:span text:style-name="T41">Art. 12.<text:s/></text:span><text:span text:style-name="T42">O Setor de Zeladoria é o órgão incumbido de promover a abertura, o fechamento e a limpeza das dependências da Câmara Municipal, prestar informações ao público, gerir a copa e outras que lhe sejam próprias.</text:span></text:p>
        <text:p text:style-name="P66"><text:span text:style-name="T43">Art. 13.<text:s/></text:span><text:span text:style-name="T44">O Presidente da Edilidade deverá regulamentar a presente resolução no prazo de 60 (sessenta) dias, baixando através de Decreto, o regulamento interno da Secretaria Administrativa, que discriminará as atribuições e a competência dos órgãos mencionadas nesta resolução.</text:span></text:p>
        <text:p text:style-name="P69"><text:span text:style-name="T45">Art. 14.<text:s/></text:span><text:span text:style-name="T46">Ao regulamentar a presente resolução, o Sr. Presidente da Câmara Municipal, deverá observar as normas da Lei Orgânica dos Municípios.</text:span></text:p>
        <text:p text:style-name="P72"><text:span text:style-name="T47">Art. 15.<text:s/></text:span><text:span text:style-name="T48">As despesas decorrentes com a execução desta resolução correrão por conta das dotações próprias consignadas em orçamento.</text:span></text:p>
        <text:p text:style-name="P75"><text:span text:style-name="T49">Art. 16.</text:span><text:span text:style-name="T50"><text:s/>Esta resolução entrará em vigor na data de sua publicação, revogadas as disposições em contrário.</text:span></text:p>
        <text:p text:style-name="P78"><text:span text:style-name="T51">Sala das Sessões, “Dr. Octávio Viscardi”, aos 13 de maio de 1985.</text:span></text:p>
        <text:p text:style-name="P80"><text:span text:style-name="T52">Mehde Meidão Slaiman Kanso</text:span></text:p>
        <text:p text:style-name="P82"><text:span text:style-name="T53">Presidente</text:span></text:p>
        <text:p text:style-name="P84"><text:span text:style-name="T54">Publicada e registrada na Secretaria Administrativa da Câmara Municipal de Votuporanga, aos 13 de maio de 1985.</text:span></text:p>
        <text:p text:style-name="P86"><text:span text:style-name="T55">Hugo Xavier da Silva</text:span></text:p>
        <text:p text:style-name="P88"><text:span text:style-name="T56">Chefe de Gabinete</text:span></text:p>
        <text:p text:style-name="Standard"/>
        <table:table table:name="b7317e" table:style-name="b7317e">
          <table:table-column table:style-name="b7317e.0"/>
          <table:table-column table:style-name="b7317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95</text:span></text:p>
            </table:table-cell>
            <table:table-cell office:value-type="string">
              <text:p><text:span>Gerado em 24/08/2026 03:0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2bd8e" style:family="table">
      <style:table-properties style:rel-width="100" table:align="center"/>
    </style:style>
    <style:style style:name="f2bd8e.0" style:family="table-column">
      <style:table-column-properties style:column-width="9.70cm"/>
    </style:style>
    <style:style style:name="f2bd8e.1" style:family="table-column">
      <style:table-column-properties style:column-width="7.94cm"/>
    </style:style>
    <style:style style:name="90370d" style:family="table">
      <style:table-properties style:rel-width="100" table:align="center"/>
    </style:style>
    <style:style style:name="90370d.0" style:family="table-column">
      <style:table-column-properties style:column-width="17.64cm"/>
    </style:style>
    <style:style style:name="b7317e" style:family="table">
      <style:table-properties style:rel-width="100" table:align="center"/>
    </style:style>
    <style:style style:name="b7317e.0" style:family="table-column">
      <style:table-column-properties style:column-width="11.47cm"/>
    </style:style>
    <style:style style:name="b7317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6:02:28.000</dc:date>
    <meta:generator>PHPWord</meta:generator>
    <meta:initial-creator/>
    <meta:creation-date>2026-08-24T06:02:28.000</meta:creation-date>
    <meta:keyword/>
    <meta:user-defined meta:name="Category"/>
    <meta:user-defined meta:name="Company"/>
    <meta:user-defined meta:name="Manager"/>
  </office:meta>
</office:document-meta>
</file>