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e1c9e" style:family="table">
      <style:table-properties style:rel-width="100" table:align="center"/>
    </style:style>
    <style:style style:name="1e1c9e.0" style:family="table-column">
      <style:table-column-properties style:column-width="9.70cm"/>
    </style:style>
    <style:style style:name="1e1c9e.1" style:family="table-column">
      <style:table-column-properties style:column-width="7.94cm"/>
    </style:style>
    <style:style style:name="edd8e7" style:family="table">
      <style:table-properties style:rel-width="100" table:align="center"/>
    </style:style>
    <style:style style:name="edd8e7.0" style:family="table-column">
      <style:table-column-properties style:column-width="17.64cm"/>
    </style:style>
    <style:style style:name="c2157e" style:family="table">
      <style:table-properties style:rel-width="100" table:align="center"/>
    </style:style>
    <style:style style:name="c2157e.0" style:family="table-column">
      <style:table-column-properties style:column-width="11.47cm"/>
    </style:style>
    <style:style style:name="c2157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e1c9e" table:style-name="1e1c9e">
          <table:table-column table:style-name="1e1c9e.0"/>
          <table:table-column table:style-name="1e1c9e.1"/>
          <table:table-row>
            <table:table-cell office:value-type="string">
              <text:p text:style-name="IM1"><draw:frame draw:style-name="fr1" draw:name="c9c5b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dd8e7" table:style-name="edd8e7">
          <table:table-column table:style-name="edd8e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85</text:span></text:p>
        <text:p text:style-name="P3_InstBodyJustified"><text:span text:style-name="T3">Ano 1985 · Data 01/04/1985 · Status EM VIGOR</text:span></text:p>
        <text:p text:style-name="P4_InstBodyJustified"><text:span text:style-name="T4">Ementa: DISPÕE SOBRE BAIXA E REINCORPORAÇÃO DE BENS.</text:span></text:p>
        <text:p text:style-name="P5_InstBodyJustified"><text:span text:style-name="T5">RESOLUÇÃO Nº 5, DE 1 DE ABRIL DE 1985</text:span></text:p>
        <text:p text:style-name="P6_InstBodyJustified"><text:span text:style-name="T6">(DISPÕE SOBRE BAIXA E REINCORPORAÇÃO DE BEN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PROVAR, nos seus termos o projeto de resolução nº 06/85, que se refere ao processo nº 266 de 1985, a saber:</text:span></text:p>
        <text:p text:style-name="P12"><text:span text:style-name="T10">FAÇO SABER QUE A CÂMARA MUNICIPAL DE VOTUPORANGA APROVOU E EU PROMULGO A SEGUINTE RESOLUÇÃO:</text:span></text:p>
        <text:p text:style-name="P14"><text:span text:style-name="T11">Art. 1º<text:s/></text:span><text:span text:style-name="T12">Fica a Presidência da Câmara Municipal, autorizada a dar baixa do patrimônio da Edilidade e reincorporar aos bens da Prefeitura Municipal, os bens abaixo descritos:</text:span></text:p>
        <text:p text:style-name="P17"><text:span text:style-name="T13">I – um armário de aço marca “bynco”, de cor verde escuro, contendo duas portas, medindo 2,00m por 0,92m por 0,60m cadastrado sob nº 254, e valor primitivo de ..... Cr$ 4;</text:span></text:p>
        <text:p text:style-name="P19"><text:span text:style-name="T14">II – um armário de aço marca “malta”, de cor verde escuro, contendo duas portas de correr, medindo 2,00m por 1,20m por 0,50m, cadastrado sob nº 255, e valor primitivo de ..... Cr$ 13;</text:span></text:p>
        <text:p text:style-name="P21"><text:span text:style-name="T15">III - um armário de aço marca “malta”, de cor verde escuro, contendo duas portas de correr, medindo 2,00m por 1,20m por 0,50m, cadastrado sob nº 256, e valor primitivo de ..... Cr$ 12.</text:span></text:p>
        <text:p text:style-name="P23"><text:span text:style-name="T16">Art. 2º</text:span><text:span text:style-name="T17"><text:s/>Esta resolução entrará em vigor na data de sua publicação, revogadas as disposições em contrário.</text:span></text:p>
        <text:p text:style-name="P26"><text:span text:style-name="T18">Sala das Sessões, “Dr. Octávio Viscardi”, ao 1º de abril de 1985.</text:span></text:p>
        <text:p text:style-name="P28"><text:span text:style-name="T19">Mehde Meidão Slaiman Kanso</text:span></text:p>
        <text:p text:style-name="P30"><text:span text:style-name="T20">Presidente</text:span></text:p>
        <text:p text:style-name="P32"><text:span text:style-name="T21">Publicada e registrada na Secretaria Administrativa da Câmara Municipal de Votuporanga, ao 1º de abril de 1985.</text:span></text:p>
        <text:p text:style-name="P34"><text:span text:style-name="T22">Hugo Xavier da Silva</text:span></text:p>
        <text:p text:style-name="P36"><text:span text:style-name="T23">Chefe de Gabinete</text:span></text:p>
        <text:p text:style-name="Standard"/>
        <table:table table:name="c2157e" table:style-name="c2157e">
          <table:table-column table:style-name="c2157e.0"/>
          <table:table-column table:style-name="c2157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4</text:span></text:p>
            </table:table-cell>
            <table:table-cell office:value-type="string">
              <text:p><text:span>Gerado em 24/08/2026 04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e1c9e" style:family="table">
      <style:table-properties style:rel-width="100" table:align="center"/>
    </style:style>
    <style:style style:name="1e1c9e.0" style:family="table-column">
      <style:table-column-properties style:column-width="9.70cm"/>
    </style:style>
    <style:style style:name="1e1c9e.1" style:family="table-column">
      <style:table-column-properties style:column-width="7.94cm"/>
    </style:style>
    <style:style style:name="edd8e7" style:family="table">
      <style:table-properties style:rel-width="100" table:align="center"/>
    </style:style>
    <style:style style:name="edd8e7.0" style:family="table-column">
      <style:table-column-properties style:column-width="17.64cm"/>
    </style:style>
    <style:style style:name="c2157e" style:family="table">
      <style:table-properties style:rel-width="100" table:align="center"/>
    </style:style>
    <style:style style:name="c2157e.0" style:family="table-column">
      <style:table-column-properties style:column-width="11.47cm"/>
    </style:style>
    <style:style style:name="c2157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7:05:07.000</dc:date>
    <meta:generator>PHPWord</meta:generator>
    <meta:initial-creator/>
    <meta:creation-date>2026-08-24T07:05:07.000</meta:creation-date>
    <meta:keyword/>
    <meta:user-defined meta:name="Category"/>
    <meta:user-defined meta:name="Company"/>
    <meta:user-defined meta:name="Manager"/>
  </office:meta>
</office:document-meta>
</file>