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7feb6" style:family="table">
      <style:table-properties style:rel-width="100" table:align="center"/>
    </style:style>
    <style:style style:name="d7feb6.0" style:family="table-column">
      <style:table-column-properties style:column-width="9.70cm"/>
    </style:style>
    <style:style style:name="d7feb6.1" style:family="table-column">
      <style:table-column-properties style:column-width="7.94cm"/>
    </style:style>
    <style:style style:name="f133fa" style:family="table">
      <style:table-properties style:rel-width="100" table:align="center"/>
    </style:style>
    <style:style style:name="f133fa.0" style:family="table-column">
      <style:table-column-properties style:column-width="17.64cm"/>
    </style:style>
    <style:style style:name="5e0b34" style:family="table">
      <style:table-properties style:rel-width="100" table:align="center"/>
    </style:style>
    <style:style style:name="5e0b34.0" style:family="table-column">
      <style:table-column-properties style:column-width="11.47cm"/>
    </style:style>
    <style:style style:name="5e0b3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7feb6" table:style-name="d7feb6">
          <table:table-column table:style-name="d7feb6.0"/>
          <table:table-column table:style-name="d7feb6.1"/>
          <table:table-row>
            <table:table-cell office:value-type="string">
              <text:p text:style-name="IM1"><draw:frame draw:style-name="fr1" draw:name="971f3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133fa" table:style-name="f133fa">
          <table:table-column table:style-name="f133f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5</text:span></text:p>
        <text:p text:style-name="P3_InstBodyJustified"><text:span text:style-name="T3">Ano 1985 · Data 01/04/1985 · Status EM VIGOR</text:span></text:p>
        <text:p text:style-name="P4_InstBodyJustified"><text:span text:style-name="T4">Ementa: DISPÕE SOBRE AUTORIZAÇÃO A PRESIDÊNCIA DA EDILIDADE A FIM DE DEVOLVER DOCUMENTAÇÃO REFERENTE A BALANCETES E BALANÇOS DA PM E DO DAE, Á MUNICIPALIDADE.</text:span></text:p>
        <text:p text:style-name="P5_InstBodyJustified"><text:span text:style-name="T5">RESOLUÇÃO Nº 4, DE 1 DE ABRIL DE 1985</text:span></text:p>
        <text:p text:style-name="P6_InstBodyJustified"><text:span text:style-name="T6">(DISPÕE SOBRE AUTORIZAÇÃO A PRESIDÊNCIA DA EDILIDADE A FIM DE DEVOLVER DOCUMENTAÇÃO REFERENTE A BALANCETES E BALANÇOS DA PM E DO DAE, Á MUNICIPAL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85, que se refere ao processo nº 265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Presidência da Câmara Municipal, autorizada a devolver à Prefeitura Municipal, para arquivamento definitivo junto à biblioteca pública “Castro Alves”, a documentação referente aos balancetes da Prefeitura dos exercícios de 1948 até 1966, e balancetes e balanços do D.A.E., dos anos de 1961 a 1966.</text:span></text:p>
        <text:p text:style-name="P19"><text:span text:style-name="T14">Parágrafo único.</text:span><text:span text:style-name="T15"><text:s/>Excetua-se a documentação do ano de 1957, enviada à Justiça por deliberação da Edilidade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 1º de abril de 1985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 1º de abril de 1985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5e0b34" table:style-name="5e0b34">
          <table:table-column table:style-name="5e0b34.0"/>
          <table:table-column table:style-name="5e0b3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3</text:span></text:p>
            </table:table-cell>
            <table:table-cell office:value-type="string">
              <text:p><text:span>Gerado em 24/08/2026 04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7feb6" style:family="table">
      <style:table-properties style:rel-width="100" table:align="center"/>
    </style:style>
    <style:style style:name="d7feb6.0" style:family="table-column">
      <style:table-column-properties style:column-width="9.70cm"/>
    </style:style>
    <style:style style:name="d7feb6.1" style:family="table-column">
      <style:table-column-properties style:column-width="7.94cm"/>
    </style:style>
    <style:style style:name="f133fa" style:family="table">
      <style:table-properties style:rel-width="100" table:align="center"/>
    </style:style>
    <style:style style:name="f133fa.0" style:family="table-column">
      <style:table-column-properties style:column-width="17.64cm"/>
    </style:style>
    <style:style style:name="5e0b34" style:family="table">
      <style:table-properties style:rel-width="100" table:align="center"/>
    </style:style>
    <style:style style:name="5e0b34.0" style:family="table-column">
      <style:table-column-properties style:column-width="11.47cm"/>
    </style:style>
    <style:style style:name="5e0b3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7:05:05.000</dc:date>
    <meta:generator>PHPWord</meta:generator>
    <meta:initial-creator/>
    <meta:creation-date>2026-08-24T07:05:05.000</meta:creation-date>
    <meta:keyword/>
    <meta:user-defined meta:name="Category"/>
    <meta:user-defined meta:name="Company"/>
    <meta:user-defined meta:name="Manager"/>
  </office:meta>
</office:document-meta>
</file>