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f4166" style:family="table">
      <style:table-properties style:rel-width="100" table:align="center"/>
    </style:style>
    <style:style style:name="bf4166.0" style:family="table-column">
      <style:table-column-properties style:column-width="9.70cm"/>
    </style:style>
    <style:style style:name="bf4166.1" style:family="table-column">
      <style:table-column-properties style:column-width="7.94cm"/>
    </style:style>
    <style:style style:name="ef1ede" style:family="table">
      <style:table-properties style:rel-width="100" table:align="center"/>
    </style:style>
    <style:style style:name="ef1ede.0" style:family="table-column">
      <style:table-column-properties style:column-width="17.64cm"/>
    </style:style>
    <style:style style:name="055c1e" style:family="table">
      <style:table-properties style:rel-width="100" table:align="center"/>
    </style:style>
    <style:style style:name="055c1e.0" style:family="table-column">
      <style:table-column-properties style:column-width="11.47cm"/>
    </style:style>
    <style:style style:name="055c1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f4166" table:style-name="bf4166">
          <table:table-column table:style-name="bf4166.0"/>
          <table:table-column table:style-name="bf4166.1"/>
          <table:table-row>
            <table:table-cell office:value-type="string">
              <text:p text:style-name="IM1"><draw:frame draw:style-name="fr1" draw:name="45932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f1ede" table:style-name="ef1ede">
          <table:table-column table:style-name="ef1ed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5</text:span></text:p>
        <text:p text:style-name="P3_InstBodyJustified"><text:span text:style-name="T3">Ano 1985 · Data 19/03/1985 · Status EM VIGOR</text:span></text:p>
        <text:p text:style-name="P4_InstBodyJustified"><text:span text:style-name="T4">Ementa: DISPÕE SOBRE AUTORIZAÇÃO A PRESIDÊNCIA DA CÂMARA MUNICIPAL, A FIM DE DOAR BENS MÓVEIS.</text:span></text:p>
        <text:p text:style-name="P5_InstBodyJustified"><text:span text:style-name="T5">RESOLUÇÃO Nº 3, DE 19 DE MARÇO DE 1985</text:span></text:p>
        <text:p text:style-name="P6_InstBodyJustified"><text:span text:style-name="T6">(DISPÕE SOBRE AUTORIZAÇÃO A PRESIDÊNCIA DA CÂMARA MUNICIPAL, A FIM DE DOAR BENS MÓVEI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85, que se refere ao processo nº 174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Presidência da Câmara Municipal, autorizada a doar os bens móveis abaixo enumerados, às entidades especificadas:</text:span></text:p>
        <text:p text:style-name="P19"><text:span text:style-name="T14">I – 3 (três) cortinas de juta, cor creme, com entretela e puxadores, cadastradas sob nº 377, ao “Centro Infantil e pré-escola”, mantida pela Municipalidade;</text:span></text:p>
        <text:p text:style-name="P21"><text:span text:style-name="T15">II – 1 (um) armário de madeira, com três portas envidraçadas, medindo 1,40m por 0,40m por 0,75m, cadastrado sob nº 302, à Sociedade Beneficente “Irmã Elvira”, desta cidade.</text:span></text:p>
        <text:p text:style-name="P23"><text:span text:style-name="T16">Art. 2º</text:span><text:span text:style-name="T17"><text:s/>Após a efetivação da doação às entidades mencionadas no artigo anterior, o setor competente do Legislativo dará a devida baixa no cadastro de bens.</text:span></text:p>
        <text:p text:style-name="P26"><text:span text:style-name="T18">Art. 3º</text:span><text:span text:style-name="T19"><text:s/>Esta resolução entrará em vigor na data de sua publicação, revogadas as disposições em contrário.</text:span></text:p>
        <text:p text:style-name="P29"><text:span text:style-name="T20">Sala das Sessões, “Dr. Octávio Viscardi”, aos 19 de março de 1985.</text:span></text:p>
        <text:p text:style-name="P31"><text:span text:style-name="T21">Mehde Meidão Slaiman Kanso</text:span></text:p>
        <text:p text:style-name="P33"><text:span text:style-name="T22">Relator</text:span></text:p>
        <text:p text:style-name="P35"><text:span text:style-name="T23">Publicada e registrada na Secretaria Administrativa da Câmara Municipal de Votuporanga, aos 19 de março de 1985.</text:span></text:p>
        <text:p text:style-name="P37"><text:span text:style-name="T24">Hugo Xavier da Silva</text:span></text:p>
        <text:p text:style-name="P39"><text:span text:style-name="T25">Chefe de Gabinete</text:span></text:p>
        <text:p text:style-name="Standard"/>
        <table:table table:name="055c1e" table:style-name="055c1e">
          <table:table-column table:style-name="055c1e.0"/>
          <table:table-column table:style-name="055c1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2</text:span></text:p>
            </table:table-cell>
            <table:table-cell office:value-type="string">
              <text:p><text:span>Gerado em 24/08/2026 04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f4166" style:family="table">
      <style:table-properties style:rel-width="100" table:align="center"/>
    </style:style>
    <style:style style:name="bf4166.0" style:family="table-column">
      <style:table-column-properties style:column-width="9.70cm"/>
    </style:style>
    <style:style style:name="bf4166.1" style:family="table-column">
      <style:table-column-properties style:column-width="7.94cm"/>
    </style:style>
    <style:style style:name="ef1ede" style:family="table">
      <style:table-properties style:rel-width="100" table:align="center"/>
    </style:style>
    <style:style style:name="ef1ede.0" style:family="table-column">
      <style:table-column-properties style:column-width="17.64cm"/>
    </style:style>
    <style:style style:name="055c1e" style:family="table">
      <style:table-properties style:rel-width="100" table:align="center"/>
    </style:style>
    <style:style style:name="055c1e.0" style:family="table-column">
      <style:table-column-properties style:column-width="11.47cm"/>
    </style:style>
    <style:style style:name="055c1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7:05:06.000</dc:date>
    <meta:generator>PHPWord</meta:generator>
    <meta:initial-creator/>
    <meta:creation-date>2026-08-24T07:05:06.000</meta:creation-date>
    <meta:keyword/>
    <meta:user-defined meta:name="Category"/>
    <meta:user-defined meta:name="Company"/>
    <meta:user-defined meta:name="Manager"/>
  </office:meta>
</office:document-meta>
</file>