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d1a88" style:family="table">
      <style:table-properties style:rel-width="100" table:align="center"/>
    </style:style>
    <style:style style:name="2d1a88.0" style:family="table-column">
      <style:table-column-properties style:column-width="9.70cm"/>
    </style:style>
    <style:style style:name="2d1a88.1" style:family="table-column">
      <style:table-column-properties style:column-width="7.94cm"/>
    </style:style>
    <style:style style:name="4f3b5c" style:family="table">
      <style:table-properties style:rel-width="100" table:align="center"/>
    </style:style>
    <style:style style:name="4f3b5c.0" style:family="table-column">
      <style:table-column-properties style:column-width="17.64cm"/>
    </style:style>
    <style:style style:name="0a15bb" style:family="table">
      <style:table-properties style:rel-width="100" table:align="center"/>
    </style:style>
    <style:style style:name="0a15bb.0" style:family="table-column">
      <style:table-column-properties style:column-width="11.47cm"/>
    </style:style>
    <style:style style:name="0a15b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d1a88" table:style-name="2d1a88">
          <table:table-column table:style-name="2d1a88.0"/>
          <table:table-column table:style-name="2d1a88.1"/>
          <table:table-row>
            <table:table-cell office:value-type="string">
              <text:p text:style-name="IM1"><draw:frame draw:style-name="fr1" draw:name="786a0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f3b5c" table:style-name="4f3b5c">
          <table:table-column table:style-name="4f3b5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84</text:span></text:p>
        <text:p text:style-name="P3_InstBodyJustified"><text:span text:style-name="T3">Ano 1984 · Data 28/11/1984 · Status EM VIGOR</text:span></text:p>
        <text:p text:style-name="P4_InstBodyJustified"><text:span text:style-name="T4">Ementa: DISPÕE SOBRE CONSTITUIÇÃO DE COMISSÃO ESPECIAL, VISANDO A DUPLICAÇÃO DA RODOVIA WASHINGTON LUIZ, DE MATÃO A SÃO JOSÉ DO RIO PRETO.</text:span></text:p>
        <text:p text:style-name="P5_InstBodyJustified"><text:span text:style-name="T5">RESOLUÇÃO Nº 5, DE 28 DE NOVEMBRO DE 1984</text:span></text:p>
        <text:p text:style-name="P6_InstBodyJustified"><text:span text:style-name="T6">(DISPÕE SOBRE CONSTITUIÇÃO DE COMISSÃO ESPECIAL, VISANDO A DUPLICAÇÃO DA RODOVIA WASHINGTON LUIZ, DE MATÃO A SÃO JOSÉ DO RIO PRET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84, que se refere ao processo nº 862 de 1984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autorizada a constituir Comissão Especial de Vereadores, composta de 5 (cinco) membros, para promover trabalho junto as Câmaras Municipais localizadas ao longo da Rodovia Washington Luiz, no trecho São José do Rio Preto-Taquaritinga, visando gestão contínua e insistente, junto ao Governo do Estado, para a duplicação da rodovia no trecho Matão-Rio Preto.</text:span></text:p>
        <text:p text:style-name="P19"><text:span text:style-name="T14">Art. 2º</text:span><text:span text:style-name="T15"><text:s/>A Comissão Especial de Vereadores terá o prazo de 60 (sessenta) dias, para conclusão dos trabalhos e apresentação de relatório ao plenário desta Casa.</text:span></text:p>
        <text:p text:style-name="P22"><text:span text:style-name="T16">Art. 3º</text:span><text:span text:style-name="T17"><text:s/>Esta Resolução entrará em vigor na data de sua publicação, revogadas as disposições em contrário.</text:span></text:p>
        <text:p text:style-name="P25"><text:span text:style-name="T18">Sala das Sessões, “Dr. Octávio Viscardi”, aos 26 de novembro de 1984.</text:span></text:p>
        <text:p text:style-name="P27"><text:span text:style-name="T19">Dr. Jeronimo Figueira da Costa Filho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26 de novembro de 1984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0a15bb" table:style-name="0a15bb">
          <table:table-column table:style-name="0a15bb.0"/>
          <table:table-column table:style-name="0a15b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88</text:span></text:p>
            </table:table-cell>
            <table:table-cell office:value-type="string">
              <text:p><text:span>Gerado em 24/08/2026 05:0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d1a88" style:family="table">
      <style:table-properties style:rel-width="100" table:align="center"/>
    </style:style>
    <style:style style:name="2d1a88.0" style:family="table-column">
      <style:table-column-properties style:column-width="9.70cm"/>
    </style:style>
    <style:style style:name="2d1a88.1" style:family="table-column">
      <style:table-column-properties style:column-width="7.94cm"/>
    </style:style>
    <style:style style:name="4f3b5c" style:family="table">
      <style:table-properties style:rel-width="100" table:align="center"/>
    </style:style>
    <style:style style:name="4f3b5c.0" style:family="table-column">
      <style:table-column-properties style:column-width="17.64cm"/>
    </style:style>
    <style:style style:name="0a15bb" style:family="table">
      <style:table-properties style:rel-width="100" table:align="center"/>
    </style:style>
    <style:style style:name="0a15bb.0" style:family="table-column">
      <style:table-column-properties style:column-width="11.47cm"/>
    </style:style>
    <style:style style:name="0a15b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8:01:20.000</dc:date>
    <meta:generator>PHPWord</meta:generator>
    <meta:initial-creator/>
    <meta:creation-date>2026-08-24T08:01:20.000</meta:creation-date>
    <meta:keyword/>
    <meta:user-defined meta:name="Category"/>
    <meta:user-defined meta:name="Company"/>
    <meta:user-defined meta:name="Manager"/>
  </office:meta>
</office:document-meta>
</file>