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weight="bold" style:font-weight-asian="bold"/>
    </style:style>
    <style:style style:name="P29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weight="bold" style:font-weight-asian="bold"/>
    </style:style>
    <style:style style:name="P32" style:family="paragraph" style:parent-style-name="Normal">
      <style:paragraph-properties/>
    </style:style>
    <style:style style:name="T23" style:family="text">
      <style:text-properties style:font-name="Arial" style:font-name-complex="Arial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both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center"/>
    </style:style>
    <style:style style:name="T28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3" style:family="paragraph" style:parent-style-name="Normal">
      <style:paragraph-properties/>
    </style:style>
    <style:style style:name="P44" style:family="paragraph" style:parent-style-name="Normal">
      <style:paragraph-properties fo:text-align="center"/>
    </style:style>
    <style:style style:name="T29" style:family="text">
      <style:text-properties style:font-name="Arial" style:font-name-complex="Arial" fo:font-style="italic" style:font-style-asian="italic" style:font-style-complex="italic"/>
    </style:style>
    <style:style style:name="P45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fbfc3c" style:family="table">
      <style:table-properties style:rel-width="100" table:align="center"/>
    </style:style>
    <style:style style:name="fbfc3c.0" style:family="table-column">
      <style:table-column-properties style:column-width="9.70cm"/>
    </style:style>
    <style:style style:name="fbfc3c.1" style:family="table-column">
      <style:table-column-properties style:column-width="7.94cm"/>
    </style:style>
    <style:style style:name="c76b26" style:family="table">
      <style:table-properties style:rel-width="100" table:align="center"/>
    </style:style>
    <style:style style:name="c76b26.0" style:family="table-column">
      <style:table-column-properties style:column-width="17.64cm"/>
    </style:style>
    <style:style style:name="491018" style:family="table">
      <style:table-properties style:rel-width="100" table:align="center"/>
    </style:style>
    <style:style style:name="491018.0" style:family="table-column">
      <style:table-column-properties style:column-width="11.47cm"/>
    </style:style>
    <style:style style:name="491018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fbfc3c" table:style-name="fbfc3c">
          <table:table-column table:style-name="fbfc3c.0"/>
          <table:table-column table:style-name="fbfc3c.1"/>
          <table:table-row>
            <table:table-cell office:value-type="string">
              <text:p text:style-name="IM1"><draw:frame draw:style-name="fr1" draw:name="dc3b1e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c76b26" table:style-name="c76b26">
          <table:table-column table:style-name="c76b26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2/1984</text:span></text:p>
        <text:p text:style-name="P3_InstBodyJustified"><text:span text:style-name="T3">Ano 1984 · Data 18/06/1984 · Status EM VIGOR</text:span></text:p>
        <text:p text:style-name="P4_InstBodyJustified"><text:span text:style-name="T4">Ementa: DISPÕE SOBRE A PARTICIPAÇÃO DE VEREADORES NA MANIFESTAÇÃO SOBRE A PREVIDÊNCIA PARLAMENTAR, AS SER REALIZADA EM SÃO PAULO<text:s text:c="2"/>NO DIA 26/06/84.</text:span></text:p>
        <text:p text:style-name="P5_InstBodyJustified"><text:span text:style-name="T5">RESOLUÇÃO Nº 2, DE 18 DE JUNHO DE 1984</text:span></text:p>
        <text:p text:style-name="P6_InstBodyJustified"><text:span text:style-name="T6">(DISPÕE SOBRE A PARTICIPAÇÃO DE VEREADORES NA MANIFESTAÇÃO SOBRE A PREVIDÊNCIA PARLAMENTAR, AS SER REALIZADA EM SÃO PAULO<text:s text:c="2"/>NO DIA 26/06/84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2/84, que se refere ao processo nº 399 de 1984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A Câmara Municipal de Votuporanga, será representada na “Manifestação sobre Previdência Parlamentar”, a realizar-se em São Paulo, no próximo dia 26 de junho, defronte a Assembleia Legislativa do Estado.</text:span></text:p>
        <text:p text:style-name="P19"><text:span text:style-name="T14">Art. 2º</text:span><text:span text:style-name="T15"><text:s/>A delegação desta Câmara será composta de, no mínimo 03 vereadores e no máximo de 05 vereadores.</text:span></text:p>
        <text:p text:style-name="P22"><text:span text:style-name="T16">Parágrafo único.<text:s/></text:span><text:span text:style-name="T17">Os vereadores participantes da Manifestação, terão justificada a falta à Sessão da Câmara Municipal do dia 25/06/84.</text:span></text:p>
        <text:p text:style-name="P25"><text:span text:style-name="T18">Art. 3º<text:s/></text:span><text:span text:style-name="T19">Os vereadores participantes, após o regresso, deverão apresentar relatório verbal ou escrito dos principais acontecimentos da mesma.</text:span></text:p>
        <text:p text:style-name="P28"><text:span text:style-name="T20">Art. 4º<text:s/></text:span><text:span text:style-name="T21">As despesas decorrentes com a execução desta resolução correrão por conta das verbas próprias do orçamento vigente, suplementadas se necessário.</text:span></text:p>
        <text:p text:style-name="P31"><text:span text:style-name="T22">Art. 5º</text:span><text:span text:style-name="T23"><text:s/>Esta resolução entrará em vigor na data de sua publicação, revogadas as disposições em contrário.</text:span></text:p>
        <text:p text:style-name="P34"><text:span text:style-name="T24">Sala das Sessões, “Dr. Octávio Viscardi”, aos 18 de junho de 1984.</text:span></text:p>
        <text:p text:style-name="P36"><text:span text:style-name="T25">Dr. Wilson Roncatti</text:span></text:p>
        <text:p text:style-name="P38"><text:span text:style-name="T26">Presidente em Exercício</text:span></text:p>
        <text:p text:style-name="P40"><text:span text:style-name="T27">Publicada e registrada na Secretaria Administrativa da Câmara Municipal de Votuporanga, aos 18 de junho de 1984.</text:span></text:p>
        <text:p text:style-name="P42"><text:span text:style-name="T28">Hugo Xavier da Silva</text:span></text:p>
        <text:p text:style-name="P44"><text:span text:style-name="T29">Chefe de Gabinete</text:span></text:p>
        <text:p text:style-name="Standard"/>
        <table:table table:name="491018" table:style-name="491018">
          <table:table-column table:style-name="491018.0"/>
          <table:table-column table:style-name="491018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86</text:span></text:p>
            </table:table-cell>
            <table:table-cell office:value-type="string">
              <text:p><text:span>Gerado em 24/08/2026 05:01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fbfc3c" style:family="table">
      <style:table-properties style:rel-width="100" table:align="center"/>
    </style:style>
    <style:style style:name="fbfc3c.0" style:family="table-column">
      <style:table-column-properties style:column-width="9.70cm"/>
    </style:style>
    <style:style style:name="fbfc3c.1" style:family="table-column">
      <style:table-column-properties style:column-width="7.94cm"/>
    </style:style>
    <style:style style:name="c76b26" style:family="table">
      <style:table-properties style:rel-width="100" table:align="center"/>
    </style:style>
    <style:style style:name="c76b26.0" style:family="table-column">
      <style:table-column-properties style:column-width="17.64cm"/>
    </style:style>
    <style:style style:name="491018" style:family="table">
      <style:table-properties style:rel-width="100" table:align="center"/>
    </style:style>
    <style:style style:name="491018.0" style:family="table-column">
      <style:table-column-properties style:column-width="11.47cm"/>
    </style:style>
    <style:style style:name="491018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08:01:30.000</dc:date>
    <meta:generator>PHPWord</meta:generator>
    <meta:initial-creator/>
    <meta:creation-date>2026-08-24T08:01:30.000</meta:creation-date>
    <meta:keyword/>
    <meta:user-defined meta:name="Category"/>
    <meta:user-defined meta:name="Company"/>
    <meta:user-defined meta:name="Manager"/>
  </office:meta>
</office:document-meta>
</file>