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68701" style:family="table">
      <style:table-properties style:rel-width="100" table:align="center"/>
    </style:style>
    <style:style style:name="268701.0" style:family="table-column">
      <style:table-column-properties style:column-width="9.70cm"/>
    </style:style>
    <style:style style:name="268701.1" style:family="table-column">
      <style:table-column-properties style:column-width="7.94cm"/>
    </style:style>
    <style:style style:name="c7f9b4" style:family="table">
      <style:table-properties style:rel-width="100" table:align="center"/>
    </style:style>
    <style:style style:name="c7f9b4.0" style:family="table-column">
      <style:table-column-properties style:column-width="17.64cm"/>
    </style:style>
    <style:style style:name="0e16be" style:family="table">
      <style:table-properties style:rel-width="100" table:align="center"/>
    </style:style>
    <style:style style:name="0e16be.0" style:family="table-column">
      <style:table-column-properties style:column-width="11.47cm"/>
    </style:style>
    <style:style style:name="0e16b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68701" table:style-name="268701">
          <table:table-column table:style-name="268701.0"/>
          <table:table-column table:style-name="268701.1"/>
          <table:table-row>
            <table:table-cell office:value-type="string">
              <text:p text:style-name="IM1"><draw:frame draw:style-name="fr1" draw:name="9857c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7f9b4" table:style-name="c7f9b4">
          <table:table-column table:style-name="c7f9b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83</text:span></text:p>
        <text:p text:style-name="P3_InstBodyJustified"><text:span text:style-name="T3">Ano 1983 · Data 29/08/1983 · Status EM VIGOR</text:span></text:p>
        <text:p text:style-name="P4_InstBodyJustified"><text:span text:style-name="T4">Ementa: DISPÕE SOBRE APROVAÇÃO DO ORÇAMENTO PROGRAMA DA CÂMARA MUNICIPAL, PARA O EXERCÍCIO DE 1984.</text:span></text:p>
        <text:p text:style-name="P5_InstBodyJustified"><text:span text:style-name="T5">RESOLUÇÃO Nº 2, DE 29 DE AGOSTO DE 1983</text:span></text:p>
        <text:p text:style-name="P6_InstBodyJustified"><text:span text:style-name="T6">(DISPÕE SOBRE APROVAÇÃO DO ORÇAMENTO PROGRAMA DA CÂMARA MUNICIPAL, PARA O EXERCÍCIO DE 1984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PROVAR, nos seus termos o projeto de resolução nº 4/83, que se refere ao processo nº 426 de 1983, a saber:</text:span></text:p>
        <text:p text:style-name="P12"><text:span text:style-name="T10">FAÇO SABER QUE A CÂMARA MUNICIPAL DE VOTUPORANGA APROVOU E EU PROMULGO A SEGUINTE RESOLUÇÃO:</text:span></text:p>
        <text:p text:style-name="P14"><text:span text:style-name="T11">Art. 1º<text:s/></text:span><text:span text:style-name="T12">Fica aprovado o orçamento programa da Câmara Municipal de Votuporanga, para o ano de 1984, fixando as despesas na importância de Cr$ 87.000.000,00 (oitenta e sete milhões de cruzeiros).</text:span></text:p>
        <text:p text:style-name="P17"><text:span text:style-name="T13">Parágrafo único.</text:span><text:span text:style-name="T14"><text:s/>Referido orçamento programa, constante dos documentos nºs 01 a 14, será incluído no orçamento geral do município, para o exercício de 1984, a ser remetido ao Legislativo.</text:span></text:p>
        <text:p text:style-name="P20"><text:span text:style-name="T15">Art. 2º</text:span><text:span text:style-name="T16"><text:s/>Esta resolução entrará em vigor na data de sua publicação, revogadas as disposições em contrário.</text:span></text:p>
        <text:p text:style-name="P23"><text:span text:style-name="T17">Sala das Sessões, “Dr. Octávio Viscardi”, aos 29 de agosto de 1983.</text:span></text:p>
        <text:p text:style-name="P25"><text:span text:style-name="T18">Dr. Jeronimo Figueira da Costa Filho</text:span></text:p>
        <text:p text:style-name="P27"><text:span text:style-name="T19">Presidente</text:span></text:p>
        <text:p text:style-name="P29"><text:span text:style-name="T20">Publicada e registrada na Secretaria Administrativa da Câmara Municipal de Votuporanga, aos 29 de agosto de 1983.</text:span></text:p>
        <text:p text:style-name="P31"><text:span text:style-name="T21">Hugo Xavier da Silva</text:span></text:p>
        <text:p text:style-name="P33"><text:span text:style-name="T22">Chefe de Gabinete</text:span></text:p>
        <text:p text:style-name="Standard"/>
        <table:table table:name="0e16be" table:style-name="0e16be">
          <table:table-column table:style-name="0e16be.0"/>
          <table:table-column table:style-name="0e16b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2</text:span></text:p>
            </table:table-cell>
            <table:table-cell office:value-type="string">
              <text:p><text:span>Gerado em 24/08/2026 00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68701" style:family="table">
      <style:table-properties style:rel-width="100" table:align="center"/>
    </style:style>
    <style:style style:name="268701.0" style:family="table-column">
      <style:table-column-properties style:column-width="9.70cm"/>
    </style:style>
    <style:style style:name="268701.1" style:family="table-column">
      <style:table-column-properties style:column-width="7.94cm"/>
    </style:style>
    <style:style style:name="c7f9b4" style:family="table">
      <style:table-properties style:rel-width="100" table:align="center"/>
    </style:style>
    <style:style style:name="c7f9b4.0" style:family="table-column">
      <style:table-column-properties style:column-width="17.64cm"/>
    </style:style>
    <style:style style:name="0e16be" style:family="table">
      <style:table-properties style:rel-width="100" table:align="center"/>
    </style:style>
    <style:style style:name="0e16be.0" style:family="table-column">
      <style:table-column-properties style:column-width="11.47cm"/>
    </style:style>
    <style:style style:name="0e16b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3:04:25.000</dc:date>
    <meta:generator>PHPWord</meta:generator>
    <meta:initial-creator/>
    <meta:creation-date>2026-08-24T03:04:25.000</meta:creation-date>
    <meta:keyword/>
    <meta:user-defined meta:name="Category"/>
    <meta:user-defined meta:name="Company"/>
    <meta:user-defined meta:name="Manager"/>
  </office:meta>
</office:document-meta>
</file>