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2371c" style:family="table">
      <style:table-properties style:rel-width="100" table:align="center"/>
    </style:style>
    <style:style style:name="42371c.0" style:family="table-column">
      <style:table-column-properties style:column-width="9.70cm"/>
    </style:style>
    <style:style style:name="42371c.1" style:family="table-column">
      <style:table-column-properties style:column-width="7.94cm"/>
    </style:style>
    <style:style style:name="36203d" style:family="table">
      <style:table-properties style:rel-width="100" table:align="center"/>
    </style:style>
    <style:style style:name="36203d.0" style:family="table-column">
      <style:table-column-properties style:column-width="17.64cm"/>
    </style:style>
    <style:style style:name="7c29fc" style:family="table">
      <style:table-properties style:rel-width="100" table:align="center"/>
    </style:style>
    <style:style style:name="7c29fc.0" style:family="table-column">
      <style:table-column-properties style:column-width="11.47cm"/>
    </style:style>
    <style:style style:name="7c29f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2371c" table:style-name="42371c">
          <table:table-column table:style-name="42371c.0"/>
          <table:table-column table:style-name="42371c.1"/>
          <table:table-row>
            <table:table-cell office:value-type="string">
              <text:p text:style-name="IM1"><draw:frame draw:style-name="fr1" draw:name="44239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6203d" table:style-name="36203d">
          <table:table-column table:style-name="36203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82</text:span></text:p>
        <text:p text:style-name="P3_InstBodyJustified"><text:span text:style-name="T3">Ano 1982 · Data 29/11/1982 · Status EM VIGOR</text:span></text:p>
        <text:p text:style-name="P4_InstBodyJustified"><text:span text:style-name="T4">Ementa: DISPÕE SOBRE AUTORIZAÇÃO Á MESA DA CÂMARA MUNICIPAL, A FIM DE CELEBRAR CONTRATO PARA A ELABORAÇÃO DA CONTABILIDADE DO LEGISLATIVO, E DÁ OUTRA PROVIDÊNCIA.</text:span></text:p>
        <text:p text:style-name="P5_InstBodyJustified"><text:span text:style-name="T5">RESOLUÇÃO Nº 12, DE 29 DE NOVEMBRO DE 1982</text:span></text:p>
        <text:p text:style-name="P6_InstBodyJustified"><text:span text:style-name="T6">(DISPÕE SOBRE AUTORIZAÇÃO Á MESA DA CÂMARA MUNICIPAL, A FIM DE CELEBRAR CONTRATO PARA A ELABORAÇÃO DA CONTABILIDADE DO LEGISLATIVO, E DÁ OUTRA PROVIDÊNCI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2/82, que se refere ao processo nº 333 de 1982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, autorizada a celebrar contrato de prestação de serviços de contabilidade, até a importância de 04 (quatro) salários-mínimos, mensais, e com vigência de até 12 (doze) meses.</text:span></text:p>
        <text:p text:style-name="P19"><text:span text:style-name="T14">Parágrafo único. As despesas decorrentes com a execução da presente resolução, correrão por conta da seguinte verba orçamentária: 1.2-3131-01010212.02.</text:span></text:p>
        <text:p text:style-name="P21"><text:span text:style-name="T15">Art. 2º</text:span><text:span text:style-name="T16"><text:s/>Esta resolução entrará em vigor a 1º de fevereiro de 1983.</text:span></text:p>
        <text:p text:style-name="P24"><text:span text:style-name="T17">Art. 3º</text:span><text:span text:style-name="T18"><text:s/>Revogam-se as disposições em contrário.</text:span></text:p>
        <text:p text:style-name="P27"><text:span text:style-name="T19">Sala das Sessões, “Dr. Octávio Viscardi”, 29 de novembro de 1982.</text:span></text:p>
        <text:p text:style-name="P29"><text:span text:style-name="T20">Prof. Ederval Antonio Gregório</text:span></text:p>
        <text:p text:style-name="P31"><text:span text:style-name="T21">Presidente</text:span></text:p>
        <text:p text:style-name="P33"><text:span text:style-name="T22">Publicada e registrada na Secretaria Administrativa da Câmara Municipal de Votuporanga, aos 29 de novembro de 1982.</text:span></text:p>
        <text:p text:style-name="P35"><text:span text:style-name="T23">Hugo Xavier da Silva</text:span></text:p>
        <text:p text:style-name="P37"><text:span text:style-name="T24">Chefe de Gabinete</text:span></text:p>
        <text:p text:style-name="Standard"/>
        <table:table table:name="7c29fc" table:style-name="7c29fc">
          <table:table-column table:style-name="7c29fc.0"/>
          <table:table-column table:style-name="7c29f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81</text:span></text:p>
            </table:table-cell>
            <table:table-cell office:value-type="string">
              <text:p><text:span>Gerado em 23/08/2026 23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2371c" style:family="table">
      <style:table-properties style:rel-width="100" table:align="center"/>
    </style:style>
    <style:style style:name="42371c.0" style:family="table-column">
      <style:table-column-properties style:column-width="9.70cm"/>
    </style:style>
    <style:style style:name="42371c.1" style:family="table-column">
      <style:table-column-properties style:column-width="7.94cm"/>
    </style:style>
    <style:style style:name="36203d" style:family="table">
      <style:table-properties style:rel-width="100" table:align="center"/>
    </style:style>
    <style:style style:name="36203d.0" style:family="table-column">
      <style:table-column-properties style:column-width="17.64cm"/>
    </style:style>
    <style:style style:name="7c29fc" style:family="table">
      <style:table-properties style:rel-width="100" table:align="center"/>
    </style:style>
    <style:style style:name="7c29fc.0" style:family="table-column">
      <style:table-column-properties style:column-width="11.47cm"/>
    </style:style>
    <style:style style:name="7c29f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2:16:46.000</dc:date>
    <meta:generator>PHPWord</meta:generator>
    <meta:initial-creator/>
    <meta:creation-date>2026-08-24T02:16:46.000</meta:creation-date>
    <meta:keyword/>
    <meta:user-defined meta:name="Category"/>
    <meta:user-defined meta:name="Company"/>
    <meta:user-defined meta:name="Manager"/>
  </office:meta>
</office:document-meta>
</file>