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weight="bold" style:font-weight-asian="bold"/>
    </style:style>
    <style:style style:name="P37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weight="bold" style:font-weight-asian="bold"/>
    </style:style>
    <style:style style:name="P40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weight="bold" style:font-weight-asian="bold"/>
    </style:style>
    <style:style style:name="P43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both"/>
    </style:style>
    <style:style style:name="T35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7" style:family="text">
      <style:text-properties style:font-name="Arial" style:font-name-complex="Arial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28a52" style:family="table">
      <style:table-properties style:rel-width="100" table:align="center"/>
    </style:style>
    <style:style style:name="f28a52.0" style:family="table-column">
      <style:table-column-properties style:column-width="9.70cm"/>
    </style:style>
    <style:style style:name="f28a52.1" style:family="table-column">
      <style:table-column-properties style:column-width="7.94cm"/>
    </style:style>
    <style:style style:name="ac3449" style:family="table">
      <style:table-properties style:rel-width="100" table:align="center"/>
    </style:style>
    <style:style style:name="ac3449.0" style:family="table-column">
      <style:table-column-properties style:column-width="17.64cm"/>
    </style:style>
    <style:style style:name="8f7464" style:family="table">
      <style:table-properties style:rel-width="100" table:align="center"/>
    </style:style>
    <style:style style:name="8f7464.0" style:family="table-column">
      <style:table-column-properties style:column-width="11.47cm"/>
    </style:style>
    <style:style style:name="8f746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28a52" table:style-name="f28a52">
          <table:table-column table:style-name="f28a52.0"/>
          <table:table-column table:style-name="f28a52.1"/>
          <table:table-row>
            <table:table-cell office:value-type="string">
              <text:p text:style-name="IM1"><draw:frame draw:style-name="fr1" draw:name="2b7d8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c3449" table:style-name="ac3449">
          <table:table-column table:style-name="ac344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82</text:span></text:p>
        <text:p text:style-name="P3_InstBodyJustified"><text:span text:style-name="T3">Ano 1982 · Data 29/11/1982 · Status EM VIGOR</text:span></text:p>
        <text:p text:style-name="P4_InstBodyJustified"><text:span text:style-name="T4">Ementa: DISPÕE SOBRE A FIXAÇÃO DA REMUNERAÇÃO DOS SRS. VEREADORES PARA A LEGISLATURA 1983/88.</text:span></text:p>
        <text:p text:style-name="P5_InstBodyJustified"><text:span text:style-name="T5">RESOLUÇÃO Nº 10, DE 29 DE NOVEMBRO DE 1982</text:span></text:p>
        <text:p text:style-name="P6_InstBodyJustified"><text:span text:style-name="T6">(DISPÕE SOBRE A FIXAÇÃO DA REMUNERAÇÃO DOS SRS. VEREADORES PARA A LEGISLATURA 1983/88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0/82, que se refere ao processo nº 331 de 1982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A remuneração dos srs. vereadores para a legislatura 1983/88, será fixada observadas as disposições na<text:s/></text:span><text:a xlink:type="simple" xlink:href="http://www.planalto.gov.br/ccivil_03/leis/lcp/lcp25.htm">Lei Complementar nº 25, de 02/07/1975</text:a><text:span text:style-name="T14">, com as modificações introduzidas pela<text:s/></text:span><text:a xlink:type="simple" xlink:href="http://www.planalto.gov.br/ccivil_03/leis/lcp/Lcp38.htm">Lei Complementar nº 38, de 13/11/1979</text:a><text:span text:style-name="T15">.</text:span></text:p>
        <text:p text:style-name="P21"><text:span text:style-name="T16">Art. 2º</text:span><text:span text:style-name="T17"><text:s/>A remuneração, compreendendo o subsídio (parte fixa, parte variável e sessões extraordinárias) e as ajudas de custo, corresponderá a 20% (vinte por cento) do que, a igual título, for pago aos deputados estaduais, e será atribuída mensalmente, inclusive as ajudas de custo.</text:span></text:p>
        <text:p text:style-name="P24"><text:span text:style-name="T18">Art. 3º</text:span><text:span text:style-name="T19"><text:s/>A parte variável do subsídio será devida pelo comparecimento do vereador a sessões ordinárias e às participações nas votações.</text:span></text:p>
        <text:p text:style-name="P27"><text:span text:style-name="T20">Parágrafo único.</text:span><text:span text:style-name="T21"><text:s/>O valor de cada sessão ordinária será obtido dividindo-se o total da parte variável pelo número das que foram programadas durante o mês.</text:span></text:p>
        <text:p text:style-name="P30"><text:span text:style-name="T22">Art. 4º</text:span><text:span text:style-name="T23"><text:s/>As sessões extraordinárias serão remuneradas até, no máximo, de quatro por mês.</text:span></text:p>
        <text:p text:style-name="P33"><text:span text:style-name="T24">Parágrafo único.</text:span><text:span text:style-name="T25"><text:s/>O valor de cada sessão extraordinária será obtido dividindo-se por quatro a soma das oito sessões devidas ao Deputado Estadual, e aplicando-se o percentual previsto no Artigo 2º, desta Resolução.</text:span></text:p>
        <text:p text:style-name="P36"><text:span text:style-name="T26">Art. 5º</text:span><text:span text:style-name="T27"><text:s/>Os valores e a atualização em decorrência dos reajustes da remuneração dos Deputados Estaduais, far-se-ão por ato da Mesa.</text:span></text:p>
        <text:p text:style-name="P39"><text:span text:style-name="T28">Art. 6º</text:span><text:span text:style-name="T29"><text:s/>As despesas decorrentes com a execução desta resolução, correrão por conta de recursos orçamentários próprios.</text:span></text:p>
        <text:p text:style-name="P42"><text:span text:style-name="T30">Art. 7º<text:s/></text:span><text:span text:style-name="T31">Esta resolução entrará em vigor na data de sua publicação, revogadas as disposições em contrário.</text:span></text:p>
        <text:p text:style-name="P45"><text:span text:style-name="T32">Sala das Sessões, “Dr. Octávio Viscardi”, 29 de novembro de 1982.</text:span></text:p>
        <text:p text:style-name="P47"><text:span text:style-name="T33">Prof. Ederval Antonio Gregório</text:span></text:p>
        <text:p text:style-name="P49"><text:span text:style-name="T34">Presidente</text:span></text:p>
        <text:p text:style-name="P51"><text:span text:style-name="T35">Publicada e registrada na Secretaria Administrativa da Câmara Municipal de Votuporanga, aos 29 de novembro de 1982.</text:span></text:p>
        <text:p text:style-name="P53"><text:span text:style-name="T36">Hugo Xavier da Silva</text:span></text:p>
        <text:p text:style-name="P55"><text:span text:style-name="T37">Chefe de Gabinete</text:span></text:p>
        <text:p text:style-name="Standard"/>
        <table:table table:name="8f7464" table:style-name="8f7464">
          <table:table-column table:style-name="8f7464.0"/>
          <table:table-column table:style-name="8f746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79</text:span></text:p>
            </table:table-cell>
            <table:table-cell office:value-type="string">
              <text:p><text:span>Gerado em 24/08/2026 01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28a52" style:family="table">
      <style:table-properties style:rel-width="100" table:align="center"/>
    </style:style>
    <style:style style:name="f28a52.0" style:family="table-column">
      <style:table-column-properties style:column-width="9.70cm"/>
    </style:style>
    <style:style style:name="f28a52.1" style:family="table-column">
      <style:table-column-properties style:column-width="7.94cm"/>
    </style:style>
    <style:style style:name="ac3449" style:family="table">
      <style:table-properties style:rel-width="100" table:align="center"/>
    </style:style>
    <style:style style:name="ac3449.0" style:family="table-column">
      <style:table-column-properties style:column-width="17.64cm"/>
    </style:style>
    <style:style style:name="8f7464" style:family="table">
      <style:table-properties style:rel-width="100" table:align="center"/>
    </style:style>
    <style:style style:name="8f7464.0" style:family="table-column">
      <style:table-column-properties style:column-width="11.47cm"/>
    </style:style>
    <style:style style:name="8f746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4:03:59.000</dc:date>
    <meta:generator>PHPWord</meta:generator>
    <meta:initial-creator/>
    <meta:creation-date>2026-08-24T04:03:59.000</meta:creation-date>
    <meta:keyword/>
    <meta:user-defined meta:name="Category"/>
    <meta:user-defined meta:name="Company"/>
    <meta:user-defined meta:name="Manager"/>
  </office:meta>
</office:document-meta>
</file>