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3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weight="bold" style:font-weight-asian="bold"/>
    </style:style>
    <style:style style:name="P35" style:family="paragraph" style:parent-style-name="Normal">
      <style:paragraph-properties/>
    </style:style>
    <style:style style:name="T25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T26" style:family="text">
      <style:text-properties style:font-name="Arial" style:font-name-complex="Arial" fo:font-weight="bold" style:font-weight-asian="bold"/>
    </style:style>
    <style:style style:name="P37" style:family="paragraph" style:parent-style-name="Normal">
      <style:paragraph-properties/>
    </style:style>
    <style:style style:name="T27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weight="bold" style:font-weight-asian="bold"/>
    </style:style>
    <style:style style:name="P40" style:family="paragraph" style:parent-style-name="Normal">
      <style:paragraph-properties/>
    </style:style>
    <style:style style:name="T29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both"/>
    </style:style>
    <style:style style:name="T30" style:family="text">
      <style:text-properties style:font-name="Arial" style:font-name-complex="Arial" fo:font-weight="bold" style:font-weight-asian="bold"/>
    </style:style>
    <style:style style:name="P43" style:family="paragraph" style:parent-style-name="Normal">
      <style:paragraph-properties/>
    </style:style>
    <style:style style:name="T31" style:family="text">
      <style:text-properties style:font-name="Arial" style:font-name-complex="Arial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weight="bold" style:font-weight-asian="bold"/>
    </style:style>
    <style:style style:name="P46" style:family="paragraph" style:parent-style-name="Normal">
      <style:paragraph-properties/>
    </style:style>
    <style:style style:name="T33" style:family="text">
      <style:text-properties style:font-name="Arial" style:font-name-complex="Arial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both"/>
    </style:style>
    <style:style style:name="T34" style:family="text">
      <style:text-properties style:font-name="Arial" style:font-name-complex="Arial" fo:font-weight="bold" style:font-weight-asian="bold"/>
    </style:style>
    <style:style style:name="P49" style:family="paragraph" style:parent-style-name="Normal">
      <style:paragraph-properties/>
    </style:style>
    <style:style style:name="T35" style:family="text">
      <style:text-properties style:font-name="Arial" style:font-name-complex="Arial"/>
    </style:style>
    <style:style style:name="P50" style:family="paragraph" style:parent-style-name="Normal">
      <style:paragraph-properties/>
    </style:style>
    <style:style style:name="P51" style:family="paragraph" style:parent-style-name="Normal">
      <style:paragraph-properties fo:text-align="center"/>
    </style:style>
    <style:style style:name="T36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8" style:family="text">
      <style:text-properties style:font-name="Arial" style:font-name-complex="Arial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both"/>
    </style:style>
    <style:style style:name="T39" style:family="text">
      <style:text-properties style:font-name="Arial" style:font-name-complex="Arial" fo:font-style="italic" style:font-style-asian="italic" style:font-style-complex="italic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center"/>
    </style:style>
    <style:style style:name="T4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0" style:family="paragraph" style:parent-style-name="Normal">
      <style:paragraph-properties/>
    </style:style>
    <style:style style:name="P61" style:family="paragraph" style:parent-style-name="Normal">
      <style:paragraph-properties fo:text-align="center"/>
    </style:style>
    <style:style style:name="T41" style:family="text">
      <style:text-properties style:font-name="Arial" style:font-name-complex="Arial" fo:font-style="italic" style:font-style-asian="italic" style:font-style-complex="italic"/>
    </style:style>
    <style:style style:name="P6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13721" style:family="table">
      <style:table-properties style:rel-width="100" table:align="center"/>
    </style:style>
    <style:style style:name="a13721.0" style:family="table-column">
      <style:table-column-properties style:column-width="9.70cm"/>
    </style:style>
    <style:style style:name="a13721.1" style:family="table-column">
      <style:table-column-properties style:column-width="7.94cm"/>
    </style:style>
    <style:style style:name="d5e41e" style:family="table">
      <style:table-properties style:rel-width="100" table:align="center"/>
    </style:style>
    <style:style style:name="d5e41e.0" style:family="table-column">
      <style:table-column-properties style:column-width="17.64cm"/>
    </style:style>
    <style:style style:name="822cc3" style:family="table">
      <style:table-properties style:rel-width="100" table:align="center"/>
    </style:style>
    <style:style style:name="822cc3.0" style:family="table-column">
      <style:table-column-properties style:column-width="11.47cm"/>
    </style:style>
    <style:style style:name="822cc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13721" table:style-name="a13721">
          <table:table-column table:style-name="a13721.0"/>
          <table:table-column table:style-name="a13721.1"/>
          <table:table-row>
            <table:table-cell office:value-type="string">
              <text:p text:style-name="IM1"><draw:frame draw:style-name="fr1" draw:name="a149c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5e41e" table:style-name="d5e41e">
          <table:table-column table:style-name="d5e41e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9/1982</text:span></text:p>
        <text:p text:style-name="P3_InstBodyJustified"><text:span text:style-name="T3">Ano 1982 · Data 29/11/1982 · Status ALTERADA</text:span></text:p>
        <text:p text:style-name="P4_InstBodyJustified"><text:span text:style-name="T4">Ementa: DISPÕE SOBRE A INSTITUIÇÃO DA TRIBUNA LIVRE NA CÂMARA MUNICIPAL.</text:span></text:p>
        <text:p text:style-name="P5_InstBodyJustified"><text:span text:style-name="T5">RESOLUÇÃO Nº 9, DE 29 DE NOVEMBRO DE 1982</text:span></text:p>
        <text:p text:style-name="P6_InstBodyJustified"><text:span text:style-name="T6">(DISPÕE SOBRE A INSTITUIÇÃO DA TRIBUNA LIVRE NA CÂMARA MUNICIP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9/82, que se refere ao processo nº 330 de 1982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instituída na Câmara Municipal de Votuporanga a Tribuna Livre, disciplinada por normas específicas.</text:span></text:p>
        <text:p text:style-name="P19"><text:span text:style-name="T14">Parágrafo único.</text:span><text:span text:style-name="T15"><text:s/>A Tribuna Livre será usada logo após o término da Ordem do Dia.</text:span></text:p>
        <text:p text:style-name="P22"><text:span text:style-name="T16">Art. 2º</text:span><text:span text:style-name="T17"><text:s/>O interessado em usar a Tribuna Livre, deverá se inscrever com antecedência mínima de doze (12) horas, em requerimento escrito, sendo seu deferimento ou não, de exclusiva competência da Mesa.</text:span></text:p>
        <text:p text:style-name="P25"><text:span text:style-name="T18">§ 1º</text:span><text:span text:style-name="T19"><text:s/>O tempo destinado ao uso dessa faculdade, não poderá exceder a 30 (trinta) minutos, sendo obrigatória a cessão de apartes e obediência de normas próprias do Legislativo.</text:span></text:p>
        <text:p text:style-name="P28"><text:span text:style-name="T20">§ 2º</text:span><text:span text:style-name="T21"><text:s/>Cada vereador poderá apartar o orador uma única vez, não excedendo a um minuto.</text:span></text:p>
        <text:p text:style-name="P31"><text:span text:style-name="T22">Art. 3º</text:span><text:span text:style-name="T23"><text:s/>Poderá o Presidente, a qualquer instante, cessar a palavra do orador, para salvaguarda do bom nome do Legislativo.</text:span></text:p>
        <text:p text:style-name="P34"><text:span text:style-name="T24">Art. 4º</text:span><text:span text:style-name="T25"><text:s/>Poderão se inscrever ou serem convidados para o uso da Tribuna Livre, toda e</text:span><text:span text:style-name="T26"><text:s/></text:span><text:span text:style-name="T27">qualquer pessoa com domicílio eleitoral no município, e com profissão definida.</text:span></text:p>
        <text:p text:style-name="P39"><text:span text:style-name="T28">Parágrafo único.</text:span><text:span text:style-name="T29"><text:s/>O uso da Tribuna Livre não poderá ser feito, pelo mesmo orador, mais que três vezes durante o ano Legislativo.</text:span></text:p>
        <text:p text:style-name="P42"><text:span text:style-name="T30">Art. 5º</text:span><text:span text:style-name="T31"><text:s/>Os conceitos e opiniões emitidos na Tribuna Livre serão de exclusiva responsabilidade do orador.</text:span></text:p>
        <text:p text:style-name="P45"><text:span text:style-name="T32">Art. 6º</text:span><text:span text:style-name="T33"><text:s/>A Presidência, regulamentará, por ato a presente resolução.</text:span></text:p>
        <text:p text:style-name="P48"><text:span text:style-name="T34">Art. 7º<text:s/></text:span><text:span text:style-name="T35">Esta resolução entrará em vigor a 1º de fevereiro de 1983, revogadas as disposições em contrário.</text:span></text:p>
        <text:p text:style-name="P51"><text:span text:style-name="T36">Sala das Sessões, “Dr. Octávio Viscardi”, 29 de novembro de 1982.</text:span></text:p>
        <text:p text:style-name="P53"><text:span text:style-name="T37">Prof. Ederval Antonio Gregório</text:span></text:p>
        <text:p text:style-name="P55"><text:span text:style-name="T38">Presidente</text:span></text:p>
        <text:p text:style-name="P57"><text:span text:style-name="T39">Publicada e registrada na Secretaria Administrativa da Câmara Municipal de Votuporanga, aos 29 de novembro de 1982.</text:span></text:p>
        <text:p text:style-name="P59"><text:span text:style-name="T40">Hugo Xavier da Silva</text:span></text:p>
        <text:p text:style-name="P61"><text:span text:style-name="T41">Chefe de Gabinete</text:span></text:p>
        <text:p text:style-name="Standard"/>
        <table:table table:name="822cc3" table:style-name="822cc3">
          <table:table-column table:style-name="822cc3.0"/>
          <table:table-column table:style-name="822cc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78</text:span></text:p>
            </table:table-cell>
            <table:table-cell office:value-type="string">
              <text:p><text:span>Gerado em 24/08/2026 00:4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13721" style:family="table">
      <style:table-properties style:rel-width="100" table:align="center"/>
    </style:style>
    <style:style style:name="a13721.0" style:family="table-column">
      <style:table-column-properties style:column-width="9.70cm"/>
    </style:style>
    <style:style style:name="a13721.1" style:family="table-column">
      <style:table-column-properties style:column-width="7.94cm"/>
    </style:style>
    <style:style style:name="d5e41e" style:family="table">
      <style:table-properties style:rel-width="100" table:align="center"/>
    </style:style>
    <style:style style:name="d5e41e.0" style:family="table-column">
      <style:table-column-properties style:column-width="17.64cm"/>
    </style:style>
    <style:style style:name="822cc3" style:family="table">
      <style:table-properties style:rel-width="100" table:align="center"/>
    </style:style>
    <style:style style:name="822cc3.0" style:family="table-column">
      <style:table-column-properties style:column-width="11.47cm"/>
    </style:style>
    <style:style style:name="822cc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3:46:20.000</dc:date>
    <meta:generator>PHPWord</meta:generator>
    <meta:initial-creator/>
    <meta:creation-date>2026-08-24T03:46:20.000</meta:creation-date>
    <meta:keyword/>
    <meta:user-defined meta:name="Category"/>
    <meta:user-defined meta:name="Company"/>
    <meta:user-defined meta:name="Manager"/>
  </office:meta>
</office:document-meta>
</file>