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4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b15e3" style:family="table">
      <style:table-properties style:rel-width="100" table:align="center"/>
    </style:style>
    <style:style style:name="9b15e3.0" style:family="table-column">
      <style:table-column-properties style:column-width="9.70cm"/>
    </style:style>
    <style:style style:name="9b15e3.1" style:family="table-column">
      <style:table-column-properties style:column-width="7.94cm"/>
    </style:style>
    <style:style style:name="09e20d" style:family="table">
      <style:table-properties style:rel-width="100" table:align="center"/>
    </style:style>
    <style:style style:name="09e20d.0" style:family="table-column">
      <style:table-column-properties style:column-width="17.64cm"/>
    </style:style>
    <style:style style:name="4997b4" style:family="table">
      <style:table-properties style:rel-width="100" table:align="center"/>
    </style:style>
    <style:style style:name="4997b4.0" style:family="table-column">
      <style:table-column-properties style:column-width="11.47cm"/>
    </style:style>
    <style:style style:name="4997b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b15e3" table:style-name="9b15e3">
          <table:table-column table:style-name="9b15e3.0"/>
          <table:table-column table:style-name="9b15e3.1"/>
          <table:table-row>
            <table:table-cell office:value-type="string">
              <text:p text:style-name="IM1"><draw:frame draw:style-name="fr1" draw:name="3b687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9e20d" table:style-name="09e20d">
          <table:table-column table:style-name="09e20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82</text:span></text:p>
        <text:p text:style-name="P3_InstBodyJustified"><text:span text:style-name="T3">Ano 1982 · Data 18/10/1982 · Status REVOGADA TOTALMENTE</text:span></text:p>
        <text:p text:style-name="P4_InstBodyJustified"><text:span text:style-name="T4">Ementa: DISPÕE SOBRE ALTERAÇÃO DOS ARTIGOS 1º E 3º, DA RESOLUÇÃO Nº 08, DE 07 DE MAIO DE 1979.</text:span></text:p>
        <text:p text:style-name="P5_InstBodyJustified"><text:span text:style-name="T5">RESOLUÇÃO Nº 8, DE 18 DE OUTUBRO DE 1982</text:span></text:p>
        <text:p text:style-name="P6_InstBodyJustified"><text:span text:style-name="T6">(DISPÕE SOBRE ALTERAÇÃO DOS ARTIGOS 1º E 3º, DA RESOLUÇÃO Nº 08, DE 07 DE MAIO DE 1979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o projeto de resolução nº 06/82, que se refere ao processo nº 281 de 1982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Os artigos 1º e 3º, da<text:s/></text:span><text:a xlink:type="simple" xlink:href="http://www.leinasnuvens.com.br/legislacao/SP/votuporanga/resolucao/1979/maio/879.php">resolução nº 8/79, de 07/05/79</text:a><text:span text:style-name="T14">, passam a ter as seguintes redações:</text:span></text:p>
        <text:p text:style-name="P20"><text:span text:style-name="T15">“Art. 1º<text:s/></text:span><text:span text:style-name="T16">Fica instituído, neste Município, o título de “Cidadão Votuporanguense”, e as insígnias de “Honra ao Mérito”, “Serviço Público Relevante”, e “Honra ao Mérito – O Educador”.</text:span></text:p>
        <text:p text:style-name="P23"><text:span text:style-name="T17">§ 4º</text:span><text:span text:style-name="T18"><text:s/>A insígnia de “Honra ao Mérito – O Educador”, será concedida a professor ou pessoa residente no Município, e que tenha prestado serviços relevantes na área do Magistério.</text:span></text:p>
        <text:p text:style-name="P26"><text:span text:style-name="T19">Art. 3º</text:span><text:span text:style-name="T20"><text:s/>As insígnias de “Honra ao Mérito” e “Honra ao Mérito – O Educador”, constarão de uma medalha de ouro, com a máxima adequada de um lado e de outro o brasão de armas do Município.</text:span><text:span text:style-name="T21">”</text:span></text:p>
        <text:p text:style-name="P30"><text:span text:style-name="T22">Art. 2º<text:s/></text:span><text:span text:style-name="T23">Referida honraria será entregue, preferencialmente, na semana comemorativa ao “Dia do Professor”, ou a critério da Presidência.</text:span></text:p>
        <text:p text:style-name="P33"><text:span text:style-name="T24">Art. 3º</text:span><text:span text:style-name="T25"><text:s/>Esta resolução entrará em vigor na data de sua publicação, revogadas as disposições em contrário.</text:span></text:p>
        <text:p text:style-name="P36"><text:span text:style-name="T26">Sala das Sessões, “Dr. Octávio Viscardi”, aos 18 de outubro de 1982.</text:span></text:p>
        <text:p text:style-name="P38"><text:span text:style-name="T27">Prof. Ederval Antonio Gregório</text:span></text:p>
        <text:p text:style-name="P40"><text:span text:style-name="T28">Presidente</text:span></text:p>
        <text:p text:style-name="P42"><text:span text:style-name="T29">Publicada e registrada na Secretaria Administrativa da Câmara Municipal de Votuporanga, aos 18 de outubro de 1982.</text:span></text:p>
        <text:p text:style-name="P44"><text:span text:style-name="T30">Hugo Xavier da Silva</text:span></text:p>
        <text:p text:style-name="P46"><text:span text:style-name="T31">Chefe de Gabinete</text:span></text:p>
        <text:p text:style-name="Standard"/>
        <table:table table:name="4997b4" table:style-name="4997b4">
          <table:table-column table:style-name="4997b4.0"/>
          <table:table-column table:style-name="4997b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77</text:span></text:p>
            </table:table-cell>
            <table:table-cell office:value-type="string">
              <text:p><text:span>Gerado em 20/08/2026 00:4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b15e3" style:family="table">
      <style:table-properties style:rel-width="100" table:align="center"/>
    </style:style>
    <style:style style:name="9b15e3.0" style:family="table-column">
      <style:table-column-properties style:column-width="9.70cm"/>
    </style:style>
    <style:style style:name="9b15e3.1" style:family="table-column">
      <style:table-column-properties style:column-width="7.94cm"/>
    </style:style>
    <style:style style:name="09e20d" style:family="table">
      <style:table-properties style:rel-width="100" table:align="center"/>
    </style:style>
    <style:style style:name="09e20d.0" style:family="table-column">
      <style:table-column-properties style:column-width="17.64cm"/>
    </style:style>
    <style:style style:name="4997b4" style:family="table">
      <style:table-properties style:rel-width="100" table:align="center"/>
    </style:style>
    <style:style style:name="4997b4.0" style:family="table-column">
      <style:table-column-properties style:column-width="11.47cm"/>
    </style:style>
    <style:style style:name="4997b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3:44:25.000</dc:date>
    <meta:generator>PHPWord</meta:generator>
    <meta:initial-creator/>
    <meta:creation-date>2026-08-20T03:44:25.000</meta:creation-date>
    <meta:keyword/>
    <meta:user-defined meta:name="Category"/>
    <meta:user-defined meta:name="Company"/>
    <meta:user-defined meta:name="Manager"/>
  </office:meta>
</office:document-meta>
</file>